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3dce4ba5fc16533e6e6d56148c72bf.png"/>
  <manifest:file-entry manifest:media-type="image/png" manifest:full-path="Pictures/c4c7ba19909b1207d636cd48560613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se_connecter_application_zomm"/><text:bookmark-start text:name="__RefHeading___se_connecter_a_l_application_zoom_1"/><text:bookmark-start text:name="se_connecter_a_l_application_zoom"/>Se connecter à l'application ZOOM<text:bookmark-end text:name="__RefHeading___se_connecter_a_l_application_zoom_1"/><text:bookmark-end text:name="se_connecter_a_l_application_zoom"/></text:h>
      <text:p text:style-name="Text_20_body"><text:span text:style-name="Strong_20_Emphasis">Lancer l'application ZOOM :</text:span></text:p>
      <text:p text:style-name="Text_20_body"><draw:frame draw:style-name="mediacenter" draw:name="0" text:anchor-type="paragraph" draw:z-index="0" svg:width="22.092708333333cm" style:rel-width="100%" svg:height="18.018125cm" style:rel-height="scale"><draw:image xlink:href="Pictures/943dce4ba5fc16533e6e6d56148c72bf.png" xlink:type="simple" xlink:show="embed" xlink:actuate="onLoad"/></draw:frame></text:p>
      <text:p text:style-name="Text_20_body"><text:span text:style-name="Strong_20_Emphasis">Se connecter à l’application ZOOM :</text:span></text:p>
      <text:p text:style-name="Text_20_body">Votre identifiant et votre mot de passe ont dû vous être envoyés par mail, sinon renseignez-vous auprès de votre ingénieur pédagogique.</text:p>
      <text:p text:style-name="Text_20_body"><draw:frame draw:style-name="mediacenter" draw:name="1" text:anchor-type="paragraph" draw:z-index="1" svg:width="24.050625cm" style:rel-width="100%" svg:height="16.113125cm" style:rel-height="scale"><draw:image xlink:href="Pictures/c4c7ba19909b1207d636cd485606138d.png" xlink:type="simple" xlink:show="embed" xlink:actuate="onLoad"/></draw:frame></text:p>
      <text:p text:style-name="Text_20_body"><text:span text:style-name="Strong_20_Emphasis">N'oubliez pas de faire régulièrement <text:a xlink:type="simple" xlink:href="https://webcemu.unicaen.fr/doku.php?id=zoom:mise_a_jour_zoom" text:style-name="Internet_20_link" text:visited-style-name="Visited_20_Internet_20_Link">la mise à jour</text:a> du logiciel si elle n'est pas faite automatiquement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22::26:02</meta:creation-date>
    <dc:creator>Generated</dc:creator>
    <dc:date>2026-08-09T22::26:02</dc:date>
    <dc:language>en-US</dc:language>
    <meta:editing-cycles>1</meta:editing-cycles>
    <meta:editing-duration>PT0S</meta:editing-duration>
    <dc:title>zoom:se_connecter_application_zomm</dc:title>
  </office:meta>
</office:document-meta>
</file>