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bd3007b52204e60b37a55d1a104045c.png"/>
  <manifest:file-entry manifest:media-type="image/png" manifest:full-path="Pictures/a702c50517b0b7b114ea2133bb57ab03.png"/>
  <manifest:file-entry manifest:media-type="image/png" manifest:full-path="Pictures/e5060c39b8622e080ce2cd86eb4cfe7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ooclap"/><text:bookmark-start text:name="__RefHeading___wooclap_1"/><text:bookmark-start text:name="wooclap"/>Wooclap<text:bookmark-end text:name="__RefHeading___wooclap_1"/><text:bookmark-end text:name="wooclap"/></text:h>
      <text:p text:style-name="Text_20_body">Wooclap est une application web qui a pour but de rendre l’apprentissage en ligne plus interactif, dynamique. L’intérêt de cette application pour l’enseignement en ligne est d’augmenter l’interaction entre enseignants et apprenants durant une présentation ou un cours. L’application offre une large gamme d’activités basées sur le système de vote. C’est activités vont du simple questionnaire de type QCM à l’ajout de support audio/vidéo en passant par le sondage ou d’autres telles que les question ouvertes ou le sondages. L’application permet également de recueillir en direct, grâce à la fonction messages, les questions ainsi que les commentaires des participants. Ainsi les apprenants peuvent participer de manière rapide via une plateforme d’apprentissage (exemple Moodle) ou directement dans l’application même (avec votre compte universitaire (persopass) et ce depuis un ordinateur, une tablette ou même un smartphone. </text:p>
      <text:p text:style-name="Text_20_body">L'ensemble des fonctionnalités sont décrites ici : <text:a xlink:type="simple" xlink:href="https://www.wooclap.com/fr/fonctionnalites" text:style-name="Internet_20_link" text:visited-style-name="Visited_20_Internet_20_Link">https://www.wooclap.com/fr/fonctionnalites</text:a></text:p>
      <text:p text:style-name="Text_20_body">Vous cherchez des exemples de cas concrets ? <text:a xlink:type="simple" xlink:href="https://drive.google.com/file/d/1ext8_GJtOjLRV9p6ZihkIxHAnHn4Mr-E/view" text:style-name="Internet_20_link" text:visited-style-name="Visited_20_Internet_20_Link">Consultez le webinaire "Spécial Partage de bonnes pratiques"</text:a> (1h).</text:p>
      <text:h text:style-name="Heading_20_2" text:outline-level="2"><text:bookmark-start text:name="__RefHeading___se_connecter_a_la_plateforme_wooclap_2"/><text:bookmark-start text:name="se_connecter_a_la_plateforme_wooclap"/>Se connecter à la plateforme WOOCLAP<text:bookmark-end text:name="__RefHeading___se_connecter_a_la_plateforme_wooclap_2"/><text:bookmark-end text:name="se_connecter_a_la_plateforme_wooclap"/></text:h>
      <text:p text:style-name="Text_20_body">Adresse de connexion : <text:a xlink:type="simple" xlink:href="https://app.wooclap.com/auth/login" text:style-name="Internet_20_link" text:visited-style-name="Visited_20_Internet_20_Link">https://app.wooclap.com/auth/login</text:a></text:p>
      <text:p text:style-name="Text_20_body"><draw:frame draw:style-name="media" draw:name="0" text:anchor-type="as-char" draw:z-index="0" svg:width="15.875cm" style:rel-width="100%" svg:height="8.0186410102225cm" style:rel-height="scale"><draw:image xlink:href="Pictures/ebd3007b52204e60b37a55d1a104045c.png" xlink:type="simple" xlink:show="embed" xlink:actuate="onLoad"/></draw:frame></text:p>
      <text:h text:style-name="Heading_20_2" text:outline-level="2"><text:bookmark-start text:name="__RefHeading___creer_une_activite_sur_moodle_ecampus_ou_collegium_sante_3"/><text:bookmark-start text:name="creer_une_activite_sur_moodle_ecampus_ou_collegium_sante"/>Créer une activité sur Moodle (Ecampus ou Collegium Santé)<text:bookmark-end text:name="__RefHeading___creer_une_activite_sur_moodle_ecampus_ou_collegium_sante_3"/><text:bookmark-end text:name="creer_une_activite_sur_moodle_ecampus_ou_collegium_sante"/></text:h>
      <text:list text:style-name="List_20_1" text:continue-numbering="false">
        <text:list-item>
          <text:p text:style-name="LastListParagraph_List_20_1_Content_First"> Tout d'abord cliquer sur ajouter une activité ou ressource</text:p>
        </text:list-item>
      </text:list>
      <text:p text:style-name="Text_20_body"><draw:frame draw:style-name="medialeft" draw:name="1" text:anchor-type="paragraph" draw:z-index="1" svg:width="10.583333333333cm" style:rel-width="100%" svg:height="5.8304048234281cm" style:rel-height="scale"><draw:image xlink:href="Pictures/a702c50517b0b7b114ea2133bb57ab03.png" xlink:type="simple" xlink:show="embed" xlink:actuate="onLoad"/></draw:frame></text:p>
      <text:list text:style-name="List_20_1" text:continue-numbering="false">
        <text:list-item>
          <text:p text:style-name="LastListParagraph_List_20_1_Content_First"> Ensuite choisir l'activité Wooclap dans la liste des activités proposées</text:p>
        </text:list-item>
      </text:list>
      <text:p text:style-name="Text_20_body"><draw:frame draw:style-name="medialeft" draw:name="2" text:anchor-type="paragraph" draw:z-index="2" svg:width="10.583333333333cm" style:rel-width="100%" svg:height="12.21965918537cm" style:rel-height="scale"><draw:image xlink:href="Pictures/e5060c39b8622e080ce2cd86eb4cfe76.png" xlink:type="simple" xlink:show="embed" xlink:actuate="onLoad"/></draw:frame></text:p>
      <text:h text:style-name="Heading_20_2" text:outline-level="2"><text:bookmark-start text:name="__RefHeading___plug-in_wooclap_pour_powerpoint_4"/><text:bookmark-start text:name="plug-in_wooclap_pour_powerpoint"/>Plug-in Wooclap pour Powerpoint<text:bookmark-end text:name="__RefHeading___plug-in_wooclap_pour_powerpoint_4"/><text:bookmark-end text:name="plug-in_wooclap_pour_powerpoint"/></text:h>
      <text:list text:style-name="List_20_1" text:continue-numbering="false">
        <text:list-item>
          <text:p text:style-name="List_20_1_Content_First"> <text:a xlink:type="simple" xlink:href="https://webcemu.unicaen.fr/doku.php?id=installation_du_plug-in" text:style-name="Internet_20_link" text:visited-style-name="Visited_20_Internet_20_Link">Installation du plug-in</text:a></text:p>
        </text:list-item>
        <text:list-item>
          <text:p text:style-name="List_20_1_Content_Last"> <text:a xlink:type="simple" xlink:href="https://webcemu.unicaen.fr/doku.php?id=creation_d_un_evenement_wooclap_dans_powerpoint" text:style-name="Internet_20_link" text:visited-style-name="Visited_20_Internet_20_Link">Création d'un événement Wooclap dans Powerpoint</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17::02:55</meta:creation-date>
    <dc:creator>Generated</dc:creator>
    <dc:date>2026-08-23T17::02:55</dc:date>
    <dc:language>en-US</dc:language>
    <meta:editing-cycles>1</meta:editing-cycles>
    <meta:editing-duration>PT0S</meta:editing-duration>
    <dc:title>wooclap</dc:title>
  </office:meta>
</office:document-meta>
</file>