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7deca3caf0f911e3f17cc26c7805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ooclap:mur_de_messages"/><text:bookmark-start text:name="__RefHeading___utiliser_le_mur_de_messages_1"/><text:bookmark-start text:name="utiliser_le_mur_de_messages"/>Utiliser le mur de messages<text:bookmark-end text:name="__RefHeading___utiliser_le_mur_de_messages_1"/><text:bookmark-end text:name="utiliser_le_mur_de_messages"/></text:h>
      <text:h text:style-name="Heading_20_3" text:outline-level="3"><text:bookmark-start text:name="__RefHeading___parametrer_le_mur_de_messages_2"/><text:bookmark-start text:name="parametrer_le_mur_de_messages"/>Paramétrer le mur de messages<text:bookmark-end text:name="__RefHeading___parametrer_le_mur_de_messages_2"/><text:bookmark-end text:name="parametrer_le_mur_de_messages"/></text:h>
      <text:p text:style-name="Text_20_body"><draw:frame draw:style-name="media" draw:name="0" text:anchor-type="as-char" draw:z-index="0" svg:width="24.870833333333cm" style:rel-width="100%" svg:height="12.779375cm" style:rel-height="scale"><draw:image xlink:href="Pictures/a97deca3caf0f911e3f17cc26c7805f4.png" xlink:type="simple" xlink:show="embed" xlink:actuate="onLoad"/></draw:frame></text:p>
      <text:h text:style-name="Heading_20_3" text:outline-level="3"><text:bookmark-start text:name="__RefHeading___diffuser_le_code_3"/><text:bookmark-start text:name="diffuser_le_code"/>Diffuser le code<text:bookmark-end text:name="__RefHeading___diffuser_le_code_3"/><text:bookmark-end text:name="diffuser_le_cod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3::54:35</meta:creation-date>
    <dc:creator>Generated</dc:creator>
    <dc:date>2026-08-11T23::54:35</dc:date>
    <dc:language>en-US</dc:language>
    <meta:editing-cycles>1</meta:editing-cycles>
    <meta:editing-duration>PT0S</meta:editing-duration>
    <dc:title>wooclap:mur_de_messages</dc:title>
  </office:meta>
</office:document-meta>
</file>