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1368adc7a3b7a138022d41947f0923.png"/>
  <manifest:file-entry manifest:media-type="image/png" manifest:full-path="Pictures/0badae196f49246d85e3db2e79fd7cae.png"/>
  <manifest:file-entry manifest:media-type="image/jpeg" manifest:full-path="Pictures/2cebde7d104443184c4b3afa27e6d6a3.jpg"/>
  <manifest:file-entry manifest:media-type="image/jpeg" manifest:full-path="Pictures/205b7b01b3fe1a180d25bfda8a38d058.jpg"/>
  <manifest:file-entry manifest:media-type="image/png" manifest:full-path="Pictures/8a95a7eb43cf789fbe538330b12b4d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code"/><text:bookmark-start text:name="__RefHeading___definir_et_diffuser_le_code_d_un_evenement_wooclap_1"/><text:bookmark-start text:name="definir_et_diffuser_le_code_d_un_evenement_wooclap"/>Définir et diffuser le code d'un événement Wooclap<text:bookmark-end text:name="__RefHeading___definir_et_diffuser_le_code_d_un_evenement_wooclap_1"/><text:bookmark-end text:name="definir_et_diffuser_le_code_d_un_evenement_wooclap"/></text:h>
      <text:h text:style-name="Heading_20_3" text:outline-level="3"><text:bookmark-start text:name="__RefHeading___definir_le_code_2"/><text:bookmark-start text:name="definir_le_code"/>Définir le code<text:bookmark-end text:name="__RefHeading___definir_le_code_2"/><text:bookmark-end text:name="definir_le_code"/></text:h>
      <text:p text:style-name="Text_20_body">Lorsque vous <text:a xlink:type="simple" xlink:href="https://webcemu.unicaen.fr/doku.php?id=wooclap:creer_un_evenement" text:style-name="Internet_20_link" text:visited-style-name="Visited_20_Internet_20_Link">créez un événement Wooclap</text:a>, une adresse Web est proposée pour celui-ci, avec une partie d'identification unique (<text:span text:style-name="Emphasis">slug</text:span>). Vous pouvez éditer cette partie.</text:p>
      <text:p text:style-name="Text_20_body"><draw:frame draw:style-name="media" draw:name="0" text:anchor-type="as-char" draw:z-index="0" svg:width="20.0025cm" style:rel-width="100%" svg:height="4.048125cm" style:rel-height="scale"><draw:image xlink:href="Pictures/ba1368adc7a3b7a138022d41947f0923.png" xlink:type="simple" xlink:show="embed" xlink:actuate="onLoad"/></draw:frame></text:p>
      <text:h text:style-name="Heading_20_3" text:outline-level="3"><text:bookmark-start text:name="__RefHeading___diffuser_le_code_3"/><text:bookmark-start text:name="diffuser_le_code"/>Diffuser le code<text:bookmark-end text:name="__RefHeading___diffuser_le_code_3"/><text:bookmark-end text:name="diffuser_le_code"/></text:h>
      <text:p text:style-name="Text_20_body">Chaque événement possède une diapo (<text:span text:style-name="Emphasis">slide</text:span>) informative. L'afficher permet de diffuser à l'auditoire le code de l'événement sous plusieurs formes, notamment celle d'un QR code.<draw:frame draw:style-name="media" draw:name="1" text:anchor-type="as-char" draw:z-index="1" svg:width="46.619583333333cm" style:rel-width="100%" svg:height="22.436666666667cm" style:rel-height="scale"><draw:image xlink:href="Pictures/0badae196f49246d85e3db2e79fd7cae.png" xlink:type="simple" xlink:show="embed" xlink:actuate="onLoad"/></draw:frame></text:p>
      <text:p text:style-name="Text_20_body"><draw:frame draw:style-name="media" draw:name="2" text:anchor-type="as-char" draw:z-index="2" svg:width="10.583333333333cm" style:rel-width="100%" svg:height="16.590354938272cm" style:rel-height="scale"><draw:image xlink:href="Pictures/2cebde7d104443184c4b3afa27e6d6a3.jpg" xlink:type="simple" xlink:show="embed" xlink:actuate="onLoad"/></draw:frame>

<text:span text:style-name="Emphasis">Utilisation d'un scanner de QR codes sur un appareil mobile</text:span>
<draw:frame draw:style-name="media" draw:name="3" text:anchor-type="as-char" draw:z-index="3" svg:width="10.583333333333cm" style:rel-width="100%" svg:height="8.5909443926685cm" style:rel-height="scale"><draw:image xlink:href="Pictures/205b7b01b3fe1a180d25bfda8a38d058.jpg" xlink:type="simple" xlink:show="embed" xlink:actuate="onLoad"/></draw:frame>

<text:span text:style-name="Emphasis">Obtention du lien</text:span>
Pour revenir à l'écran de gestion des diapos, cliquez sur <draw:frame draw:style-name="media" draw:name="4" text:anchor-type="as-char" draw:z-index="4" svg:width="2.6458333333333cm" svg:height="1.5238660337553cm"><draw:image xlink:href="Pictures/8a95a7eb43cf789fbe538330b12b4dae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5::42:08</meta:creation-date>
    <dc:creator>Generated</dc:creator>
    <dc:date>2026-08-25T05::42:08</dc:date>
    <dc:language>en-US</dc:language>
    <meta:editing-cycles>1</meta:editing-cycles>
    <meta:editing-duration>PT0S</meta:editing-duration>
    <dc:title>wooclap:code</dc:title>
  </office:meta>
</office:document-meta>
</file>