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0a52e6862a5a2a6a8d8c7841cd9cb7e.png"/>
  <manifest:file-entry manifest:media-type="image/svg+xml" manifest:full-path="Pictures/a8f775c0e22822143b3bc74ff01d9227.svg"/>
  <manifest:file-entry manifest:media-type="image/svg+xml" manifest:full-path="Pictures/8dee9c25540446b9147bf8c2030c2e2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vg:height="3.3866666666667cm"><draw:image xlink:href="Pictures/40a52e6862a5a2a6a8d8c7841cd9cb7e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ebcemu.unicaen.fr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ebcemu.unicaen.fr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0.9525cm" svg:height="0.9525cm"><draw:image xlink:href="Pictures/a8f775c0e22822143b3bc74ff01d9227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0.9525cm" svg:height="0.9525cm"><draw:image xlink:href="Pictures/a8f775c0e22822143b3bc74ff01d9227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0.9525cm" svg:height="0.9525cm"><draw:image xlink:href="Pictures/a8f775c0e22822143b3bc74ff01d9227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0.9525cm" svg:height="0.9525cm"><draw:image xlink:href="Pictures/a8f775c0e22822143b3bc74ff01d9227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0.9525cm" svg:height="0.9525cm"><draw:image xlink:href="Pictures/a8f775c0e22822143b3bc74ff01d9227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0.9525cm" svg:height="0.9525cm"><draw:image xlink:href="Pictures/8dee9c25540446b9147bf8c2030c2e24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04::13:02</meta:creation-date>
    <dc:creator>Generated</dc:creator>
    <dc:date>2026-08-11T04::13:02</dc:date>
    <dc:language>en-US</dc:language>
    <meta:editing-cycles>1</meta:editing-cycles>
    <meta:editing-duration>PT0S</meta:editing-duration>
    <dc:title>wiki:dokuwiki</dc:title>
  </office:meta>
</office:document-meta>
</file>