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dd6bc07836a7c25783b3cfb7168059.png"/>
  <manifest:file-entry manifest:media-type="image/png" manifest:full-path="Pictures/0a7a24f5c31739da459e6af5af6737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_interactive"/><text:bookmark-start text:name="__RefHeading___video_interactive_1"/><text:bookmark-start text:name="video_interactive"/>Vidéo interactive<text:bookmark-end text:name="__RefHeading___video_interactive_1"/><text:bookmark-end text:name="video_interactive"/></text:h>
      <text:p text:style-name="Text_20_body">Pour créer une vidéo interactive, donnez lui dans un premier temps un nom. Puis ajoutez une vidéo : </text:p>
      <text:p text:style-name="Text_20_body"><draw:frame draw:style-name="mediacenter" draw:name="0" text:anchor-type="paragraph" draw:z-index="0" svg:width="25.611666666667cm" style:rel-width="100%" svg:height="11.694583333333cm" style:rel-height="scale"><draw:image xlink:href="Pictures/0add6bc07836a7c25783b3cfb7168059.png" xlink:type="simple" xlink:show="embed" xlink:actuate="onLoad"/></draw:frame></text:p>
      <text:p text:style-name="Text_20_body"><draw:frame draw:style-name="mediacenter" draw:name="1" text:anchor-type="paragraph" draw:z-index="1" svg:width="22.595416666667cm" style:rel-width="100%" svg:height="7.62cm" style:rel-height="scale"><draw:image xlink:href="Pictures/0a7a24f5c31739da459e6af5af67375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0::57:07</meta:creation-date>
    <dc:creator>Generated</dc:creator>
    <dc:date>2026-08-25T20::57:07</dc:date>
    <dc:language>en-US</dc:language>
    <meta:editing-cycles>1</meta:editing-cycles>
    <meta:editing-duration>PT0S</meta:editing-duration>
    <dc:title>video_interactive</dc:title>
  </office:meta>
</office:document-meta>
</file>