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6a7fa77a2ea78c53249eba1db1c1e8.png"/>
  <manifest:file-entry manifest:media-type="image/png" manifest:full-path="Pictures/70a4db3d44d95fd303ce66578f4b1cdf.png"/>
  <manifest:file-entry manifest:media-type="image/png" manifest:full-path="Pictures/26a701ac68d49e5e4def604d1e6ed6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3" style:family="text">
      <style:text-properties fo:border="0pt none"/>
    </style:style>
    <style:style style:name="highlight_re1" style:family="text">
      <style:text-properties fo:color="#ff0000" fo:border="0pt none"/>
    </style:style>
    <style:style style:name="highlight_re2" style:family="text">
      <style:text-properties fo:color="#993333" fo:border="0pt none"/>
    </style:style>
    <style:style style:name="highlight_re0" style:family="text">
      <style:text-properties fo:color="#0000ff" fo:border="0pt none"/>
    </style:style>
    <style:style style:name="highlight_st0" style:family="text">
      <style:text-properties fo:color="#ff0000"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tiliser_le_modele_text_to_audio_synthese_vocale"/><text:bookmark-start text:name="__RefHeading___utiliser_le_modele_text_to_audio_synthese_vocale_1"/><text:bookmark-start text:name="utiliser_le_modele_text_to_audio_synthese_vocale"/>Utiliser le modèle Text to Audio (synthèse vocale)<text:bookmark-end text:name="__RefHeading___utiliser_le_modele_text_to_audio_synthese_vocale_1"/><text:bookmark-end text:name="utiliser_le_modele_text_to_audio_synthese_vocale"/></text:h>
      <text:p text:style-name="Text_20_body">La synthèse vocale apporte un gain de temps dans la création et la mise à jour des ressources audio car elle permet de se passer de la manipulation des fichiers sons : le discours est simplement saisi au clavier.
Elle permet de garantir la qualité sonore de la ressource (pas de problème de micro).
De plus, la synthèse vocale permet de disposer de nombreux profils d’orateurs, ce qui permet de travailler sur les accents nationaux.</text:p>
      <text:h text:style-name="Heading_20_3" text:outline-level="3"><text:bookmark-start text:name="__RefHeading___choisir_le_modele_text_to_audio_cloud_2"/><text:bookmark-start text:name="choisir_le_modele_text_to_audio_cloud"/>1. Choisir le modèle //Text to Audio (Cloud)//<text:bookmark-end text:name="__RefHeading___choisir_le_modele_text_to_audio_cloud_2"/><text:bookmark-end text:name="choisir_le_modele_text_to_audio_cloud"/></text:h>
      <text:p text:style-name="Text_20_body"><draw:frame draw:style-name="media" draw:name="0" text:anchor-type="as-char" draw:z-index="0" svg:width="13.784791666667cm" svg:height="7.4083333333333cm"><draw:image xlink:href="Pictures/4a6a7fa77a2ea78c53249eba1db1c1e8.png" xlink:type="simple" xlink:show="embed" xlink:actuate="onLoad"/></draw:frame></text:p>
      <text:h text:style-name="Heading_20_3" text:outline-level="3"><text:bookmark-start text:name="__RefHeading___choisir_le_profil_de_l_orateur_3"/><text:bookmark-start text:name="choisir_le_profil_de_l_orateur"/>2. Choisir le profil de l'orateur<text:bookmark-end text:name="__RefHeading___choisir_le_profil_de_l_orateur_3"/><text:bookmark-end text:name="choisir_le_profil_de_l_orateur"/></text:h>
      <text:p text:style-name="Text_20_body"><draw:frame draw:style-name="mediacenter" draw:name="1" text:anchor-type="paragraph" draw:z-index="1" svg:width="8.3608333333333cm" svg:height="5.87375cm"><draw:image xlink:href="Pictures/70a4db3d44d95fd303ce66578f4b1cdf.png" xlink:type="simple" xlink:show="embed" xlink:actuate="onLoad"/></draw:frame>

<text:span text:style-name="Emphasis">Les 3 menus déroulants du modèle tta (text-to-audio).</text:span>
</text:p>
      <text:list text:style-name="List_20_1" text:continue-numbering="false">
        <text:list-item>
          <text:p text:style-name="List_20_1_Content_First"> Conserver le format <text:span text:style-name="Emphasis">text</text:span> pour une saisie simple.<text:line-break/></text:p>
        </text:list-item>
        <text:list-item>
          <text:p text:style-name="List_20_1_Content_Last"> Le format <text:a xlink:type="simple" xlink:href="https://docs.aws.amazon.com/fr_fr/polly/latest/dg/supportedtags.html" text:style-name="Internet_20_link" text:visited-style-name="Visited_20_Internet_20_Link"> SSML</text:a>, <text:span text:style-name="Emphasis">Speech Synthesis Markup Language</text:span>, permet une mise en format avancée du contenu oralisé (tel que l'insertion de fichiers sons, de pauses, de la <text:a xlink:type="simple" xlink:href="https://webcemu.unicaen.fr/doku.php?id=prononciation_phonetique" text:style-name="Internet_20_link" text:visited-style-name="Visited_20_Internet_20_Link">prononciation phonétique</text:a>, etc.)</text:p>
        </text:list-item>
      </text:list>
      <text:h text:style-name="Heading_20_3" text:outline-level="3"><text:bookmark-start text:name="__RefHeading___inserer_le_texte_a_oraliser_entre_les_balises_poodll_4"/><text:bookmark-start text:name="inserer_le_texte_a_oraliser_entre_les_balises_poodll"/>3. Insérer le texte à oraliser entre les balises POODLL<text:bookmark-end text:name="__RefHeading___inserer_le_texte_a_oraliser_entre_les_balises_poodll_4"/><text:bookmark-end text:name="inserer_le_texte_a_oraliser_entre_les_balises_poodll"/></text:h>
      <text:p text:style-name="Text_20_body">Le fait de cliquer sur le bouton <text:span text:style-name="Emphasis">Insérer</text:span> après avoir paramétré le profil de l'orateur génère un élément POODLL avec 2 balises.</text:p>
      <text:list text:style-name="List_20_1" text:continue-numbering="false">
        <text:list-item>
          <text:p text:style-name="List_20_1_Content_First"> une balise ouvrante : {POODLL:type=“tta”,speaker=“Male”,language=“English(GB)”,format=“text”}</text:p>
        </text:list-item>
        <text:list-item>
          <text:p text:style-name="List_20_1_Content_Last"> une balise fermante : {POODLL:type=“tta_end”}</text:p>
        </text:list-item>
      </text:list>
      <text:p text:style-name="Text_20_body">Le texte à oraliser doit être saisi entre ces deux balises.</text:p>
      <text:p text:style-name="Text_20_body">{POODLL:type=“tta”,speaker=“Male”,language=“English(GB)”,format=“text”}<text:span text:style-name="Strong_20_Emphasis">cinema</text:span>{POODLL:type=“tta_end”}</text:p>
      <text:p text:style-name="Text_20_body"><draw:frame draw:style-name="media" draw:name="2" text:anchor-type="as-char" draw:z-index="2" svg:width="26.458333333333cm" style:rel-width="100%" svg:height="6.7248263888889cm" style:rel-height="scale"><draw:image xlink:href="Pictures/26a701ac68d49e5e4def604d1e6ed64b.png" xlink:type="simple" xlink:show="embed" xlink:actuate="onLoad"/></draw:frame></text:p>
      <text:p text:style-name="Text_20_body">Ensuite, il suffit de cliquer sur le bouton <text:span text:style-name="Emphasis">Enregistrer</text:span> pour générer le fichier son.</text:p>
      <text:h text:style-name="Heading_20_3" text:outline-level="3"><text:bookmark-start text:name="__RefHeading___utiliser_la_syntaxe_ssml_5"/><text:bookmark-start text:name="utiliser_la_syntaxe_ssml"/>4. Utiliser la syntaxe SSML<text:bookmark-end text:name="__RefHeading___utiliser_la_syntaxe_ssml_5"/><text:bookmark-end text:name="utiliser_la_syntaxe_ssml"/></text:h>
      <text:p text:style-name="Text_20_body"><text:span text:style-name="Strong_20_Emphasis">Exemple 1 - SSML avec IPA</text:span> <text:line-break/></text:p>
      <table:table table:style-name="Table">
        <table:table-column table:style-name="odt_auto_style_table_column_1_1"/>
        <table:table-row>
          <table:table-cell office:value-type="string" table:style-name="PluginODTAutoStyle_TableCell_1">
            <text:p text:style-name="Preformatted_20_Text">{POODLL:type="tta",speaker="Male",language="English(US)",format="ssml"}<text:span text:style-name="highlight_sc3"><text:span text:style-name="highlight_re1">&lt;speak<text:span text:style-name="highlight_re2">&gt;</text:span></text:span><text:span text:style-name="highlight_re1">&lt;phoneme</text:span> <text:span text:style-name="highlight_re0">alphabet</text:span>=<text:span text:style-name="highlight_st0">"ipa"</text:span> <text:span text:style-name="highlight_re0">ph</text:span>=<text:span text:style-name="highlight_st0">"kəˈθɑlɪkəli"</text:span><text:span text:style-name="highlight_re2">&gt;</text:span></text:span>catholically<text:span text:style-name="highlight_sc3"><text:span text:style-name="highlight_re1">&lt;/phoneme<text:span text:style-name="highlight_re2">&gt;</text:span></text:span><text:span text:style-name="highlight_re1">&lt;/speak<text:span text:style-name="highlight_re2">&gt;</text:span></text:span></text:span>{POODLL:type="tta_end"}</text:p>
          </table:table-cell>
        </table:table-row>
      </table:table>
      <text:p text:style-name="Text_20_body"><text:span text:style-name="Strong_20_Emphasis">Exemple 2 - SSML avec x-sampa</text:span> <text:line-break/></text:p>
      <table:table table:style-name="Table">
        <table:table-column table:style-name="odt_auto_style_table_column_2_1"/>
        <table:table-row>
          <table:table-cell office:value-type="string" table:style-name="PluginODTAutoStyle_TableCell_3">
            <text:p text:style-name="Preformatted_20_Text">{POODLL:type="tta",speaker="Male",language="English(US)",format="ssml"}<text:span text:style-name="highlight_sc3"><text:span text:style-name="highlight_re1">&lt;speak<text:span text:style-name="highlight_re2">&gt;</text:span></text:span><text:span text:style-name="highlight_re1">&lt;phoneme</text:span> <text:span text:style-name="highlight_re0">alphabet</text:span>=<text:span text:style-name="highlight_st0">"x-sampa"</text:span> <text:span text:style-name="highlight_re0">ph</text:span>=<text:span text:style-name="highlight_st0">"k@"</text:span>TAlIk@li<text:span text:style-name="highlight_st0">"&gt;</text:span></text:span>catholically<text:span text:style-name="highlight_sc3"><text:span text:style-name="highlight_re1">&lt;/phoneme<text:span text:style-name="highlight_re2">&gt;</text:span></text:span><text:span text:style-name="highlight_re1">&lt;/speak<text:span text:style-name="highlight_re2">&gt;</text:span></text:span></text:span>{POODLL:type="tta_en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3" style:family="text">
      <style:text-properties fo:border="0pt none"/>
    </style:style>
    <style:style style:name="highlight_re1" style:family="text">
      <style:text-properties fo:color="#ff0000" fo:border="0pt none"/>
    </style:style>
    <style:style style:name="highlight_re2" style:family="text">
      <style:text-properties fo:color="#993333" fo:border="0pt none"/>
    </style:style>
    <style:style style:name="highlight_re0" style:family="text">
      <style:text-properties fo:color="#0000ff" fo:border="0pt none"/>
    </style:style>
    <style:style style:name="highlight_st0" style:family="text">
      <style:text-properties fo:color="#ff0000"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0::25:22</meta:creation-date>
    <dc:creator>Generated</dc:creator>
    <dc:date>2026-08-23T10::25:22</dc:date>
    <dc:language>en-US</dc:language>
    <meta:editing-cycles>1</meta:editing-cycles>
    <meta:editing-duration>PT0S</meta:editing-duration>
    <dc:title>utiliser_le_modele_text_to_audio_synthese_vocale</dc:title>
  </office:meta>
</office:document-meta>
</file>