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44cd9ae57b3214cfd343792b237a20.png"/>
  <manifest:file-entry manifest:media-type="image/png" manifest:full-path="Pictures/1971897a30600c487e1c9b4acccd06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rimer_h5p_maj2020"/><text:bookmark-start text:name="__RefHeading___supprimer_une_activite_h5p_1"/><text:bookmark-start text:name="supprimer_une_activite_h5p"/>Supprimer une activité H5P<text:bookmark-end text:name="__RefHeading___supprimer_une_activite_h5p_1"/><text:bookmark-end text:name="supprimer_une_activite_h5p"/></text:h>
      <text:p text:style-name="Text_20_body">Les activités H5P peuvent être supprimée directement dans la banque de contenu. </text:p>
      <text:p text:style-name="Text_20_body">Cliquez sur la “banque de contenu” du panneau de navigation latéral puis choisissez l'activité à supprimer : </text:p>
      <text:p text:style-name="Text_20_body"><draw:frame draw:style-name="media" draw:name="0" text:anchor-type="as-char" draw:z-index="0" svg:width="15.875cm" style:rel-width="100%" svg:height="7.7744453574363cm" style:rel-height="scale"><draw:image xlink:href="Pictures/ce44cd9ae57b3214cfd343792b237a20.png" xlink:type="simple" xlink:show="embed" xlink:actuate="onLoad"/></draw:frame></text:p>
      <text:p text:style-name="Text_20_body">En haut à droite, en regard du titre de votre activité, cliquez sur la roue dentée :
<draw:frame draw:style-name="media" draw:name="1" text:anchor-type="as-char" draw:z-index="1" svg:width="15.875cm" style:rel-width="100%" svg:height="4.105890052356cm" style:rel-height="scale"><draw:image xlink:href="Pictures/1971897a30600c487e1c9b4acccd06e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4::23:51</meta:creation-date>
    <dc:creator>Generated</dc:creator>
    <dc:date>2026-09-11T04::23:51</dc:date>
    <dc:language>en-US</dc:language>
    <meta:editing-cycles>1</meta:editing-cycles>
    <meta:editing-duration>PT0S</meta:editing-duration>
    <dc:title>supprimer_h5p_maj2020</dc:title>
  </office:meta>
</office:document-meta>
</file>