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3913aca6bedf54fc08f18fd09a7b428.png"/>
  <manifest:file-entry manifest:media-type="image/png" manifest:full-path="Pictures/c36b46f4ab2554d5adf942240cc5eacc.png"/>
  <manifest:file-entry manifest:media-type="image/png" manifest:full-path="Pictures/78c42b1d121ddad8c1cdcff87a13ab0e.png"/>
  <manifest:file-entry manifest:media-type="image/png" manifest:full-path="Pictures/e5c0f458c0283e6fd8125d89a6e1cb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trier_ses_mails_zimbra"/><text:bookmark-start text:name="__RefHeading___trier_ses_mails_zimbra_1"/><text:bookmark-start text:name="trier_ses_mails_zimbra"/>Trier ses mails Zimbra<text:bookmark-end text:name="__RefHeading___trier_ses_mails_zimbra_1"/><text:bookmark-end text:name="trier_ses_mails_zimbra"/></text:h>
      <text:h text:style-name="Heading_20_2" text:outline-level="2"><text:bookmark-start text:name="__RefHeading___tri_par_criteres_2"/><text:bookmark-start text:name="tri_par_criteres"/>Tri par critères<text:bookmark-end text:name="__RefHeading___tri_par_criteres_2"/><text:bookmark-end text:name="tri_par_criteres"/></text:h>
      <text:h text:style-name="Heading_20_3" text:outline-level="3"><text:bookmark-start text:name="__RefHeading___etape_1_-_cliquez_en_haut_a_droite_sur_affichage_puis_placer_votre_curseur_sur_trier_par_3"/><text:bookmark-start text:name="etape_1_-_cliquez_en_haut_a_droite_sur_affichage_puis_placer_votre_curseur_sur_trier_par"/>Étape 1 - Cliquez en haut à droite sur "Affichage" puis placer votre curseur sur "Trier par"<text:bookmark-end text:name="__RefHeading___etape_1_-_cliquez_en_haut_a_droite_sur_affichage_puis_placer_votre_curseur_sur_trier_par_3"/><text:bookmark-end text:name="etape_1_-_cliquez_en_haut_a_droite_sur_affichage_puis_placer_votre_curseur_sur_trier_par"/></text:h>
      <text:p text:style-name="Text_20_body"><draw:frame draw:style-name="media" draw:name="0" text:anchor-type="as-char" draw:z-index="0" svg:width="15.875cm" style:rel-width="100%" svg:height="8.1150159744409cm" style:rel-height="scale"><draw:image xlink:href="Pictures/83913aca6bedf54fc08f18fd09a7b428.png" xlink:type="simple" xlink:show="embed" xlink:actuate="onLoad"/></draw:frame></text:p>
      <text:h text:style-name="Heading_20_3" text:outline-level="3"><text:bookmark-start text:name="__RefHeading___etape_2_-_selectionnez_le_critere_de_tri_qui_vous_interesse_4"/><text:bookmark-start text:name="etape_2_-_selectionnez_le_critere_de_tri_qui_vous_interesse"/>Étape 2 - Sélectionnez le critère de tri qui vous intéresse<text:bookmark-end text:name="__RefHeading___etape_2_-_selectionnez_le_critere_de_tri_qui_vous_interesse_4"/><text:bookmark-end text:name="etape_2_-_selectionnez_le_critere_de_tri_qui_vous_interesse"/></text:h>
      <text:h text:style-name="Heading_20_2" text:outline-level="2"><text:bookmark-start text:name="__RefHeading___tri_par_dossiers_5"/><text:bookmark-start text:name="tri_par_dossiers"/>Tri par dossiers<text:bookmark-end text:name="__RefHeading___tri_par_dossiers_5"/><text:bookmark-end text:name="tri_par_dossiers"/></text:h>
      <text:h text:style-name="Heading_20_3" text:outline-level="3"><text:bookmark-start text:name="__RefHeading___etape_1_-_dans_le_menu_de_gauche_cliquez_sur_l_ecrou_present_a_cote_de_dossiers_de_mails_puis_cliquez_sur_nouveau_dossier_6"/><text:bookmark-start text:name="etape_1_-_dans_le_menu_de_gauche_cliquez_sur_l_ecrou_present_a_cote_de_dossiers_de_mails_puis_cliquez_sur_nouveau_dossier"/>Étape 1 - Dans le menu de gauche, cliquez sur l'écrou présent à côté de "Dossiers de Mails" puis cliquez sur "Nouveau Dossier"<text:bookmark-end text:name="__RefHeading___etape_1_-_dans_le_menu_de_gauche_cliquez_sur_l_ecrou_present_a_cote_de_dossiers_de_mails_puis_cliquez_sur_nouveau_dossier_6"/><text:bookmark-end text:name="etape_1_-_dans_le_menu_de_gauche_cliquez_sur_l_ecrou_present_a_cote_de_dossiers_de_mails_puis_cliquez_sur_nouveau_dossier"/></text:h>
      <text:p text:style-name="Text_20_body"><draw:frame draw:style-name="media" draw:name="1" text:anchor-type="as-char" draw:z-index="1" svg:width="7.9375cm" svg:height="11.885686528497cm"><draw:image xlink:href="Pictures/c36b46f4ab2554d5adf942240cc5eacc.png" xlink:type="simple" xlink:show="embed" xlink:actuate="onLoad"/></draw:frame></text:p>
      <text:h text:style-name="Heading_20_3" text:outline-level="3"><text:bookmark-start text:name="__RefHeading___etape_2_-_donnez_un_nom_au_dossier_puis_cliquez_sur_ok_7"/><text:bookmark-start text:name="etape_2_-_donnez_un_nom_au_dossier_puis_cliquez_sur_ok"/>Étape 2 - Donnez un nom au dossier puis cliquez sur "OK"<text:bookmark-end text:name="__RefHeading___etape_2_-_donnez_un_nom_au_dossier_puis_cliquez_sur_ok_7"/><text:bookmark-end text:name="etape_2_-_donnez_un_nom_au_dossier_puis_cliquez_sur_ok"/></text:h>
      <text:p text:style-name="Text_20_body"><draw:frame draw:style-name="media" draw:name="2" text:anchor-type="as-char" draw:z-index="2" svg:width="7.9375cm" svg:height="8.642134464752cm"><draw:image xlink:href="Pictures/78c42b1d121ddad8c1cdcff87a13ab0e.png" xlink:type="simple" xlink:show="embed" xlink:actuate="onLoad"/></draw:frame></text:p>
      <text:h text:style-name="Heading_20_3" text:outline-level="3"><text:bookmark-start text:name="__RefHeading___etape_3_-_pour_ajouter_un_mail_a_un_dossier_selectionnez_le_mail_puis_cliquez_sur_la_petite_icone_representant_un_dossier_situe_sur_la_meme_ligne_que_nouveau_message_puis_selectionnez_le_dossier_souhaite_8"/><text:bookmark-start text:name="etape_3_-_pour_ajouter_un_mail_a_un_dossier_selectionnez_le_mail_puis_cliquez_sur_la_petite_icone_representant_un_dossier_situe_sur_la_meme_ligne_que_nouveau_message_puis_selectionnez_le_dossier_souhaite"/>Étape 3 - Pour ajouter un mail à un dossier, sélectionnez le mail puis cliquez sur la petite icone représentant un dossier situé sur la même ligne que "Nouveau Message" puis sélectionnez le dossier souhaité.<text:bookmark-end text:name="__RefHeading___etape_3_-_pour_ajouter_un_mail_a_un_dossier_selectionnez_le_mail_puis_cliquez_sur_la_petite_icone_representant_un_dossier_situe_sur_la_meme_ligne_que_nouveau_message_puis_selectionnez_le_dossier_souhaite_8"/><text:bookmark-end text:name="etape_3_-_pour_ajouter_un_mail_a_un_dossier_selectionnez_le_mail_puis_cliquez_sur_la_petite_icone_representant_un_dossier_situe_sur_la_meme_ligne_que_nouveau_message_puis_selectionnez_le_dossier_souhaite"/></text:h>
      <text:p text:style-name="Text_20_body"><draw:frame draw:style-name="media" draw:name="3" text:anchor-type="as-char" draw:z-index="3" svg:width="15.875cm" style:rel-width="100%" svg:height="1.2007786429366cm" style:rel-height="scale"><draw:image xlink:href="Pictures/e5c0f458c0283e6fd8125d89a6e1cb9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3::58:53</meta:creation-date>
    <dc:creator>Generated</dc:creator>
    <dc:date>2026-08-09T23::58:53</dc:date>
    <dc:language>en-US</dc:language>
    <meta:editing-cycles>1</meta:editing-cycles>
    <meta:editing-duration>PT0S</meta:editing-duration>
    <dc:title>start:trier_ses_mails_zimbra</dc:title>
  </office:meta>
</office:document-meta>
</file>