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d5a117dfd3119595d05e4c124cc3369.png"/>
  <manifest:file-entry manifest:media-type="image/png" manifest:full-path="Pictures/3dd0309abf27a0b8d915f11bc581b455.png"/>
  <manifest:file-entry manifest:media-type="image/png" manifest:full-path="Pictures/39f0377306e84dd8cc34e82a7e175bd3.png"/>
  <manifest:file-entry manifest:media-type="image/png" manifest:full-path="Pictures/3f458ace026a56ab6656343469d0c3af.png"/>
  <manifest:file-entry manifest:media-type="image/png" manifest:full-path="Pictures/9cc57246dffadb986a9d3dbe98bed545.png"/>
  <manifest:file-entry manifest:media-type="image/png" manifest:full-path="Pictures/d6b99182f5b613e2957881c0ed5d713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art:se_connecter_sur_rocketchat"/><text:bookmark-start text:name="__RefHeading___etape_1connectez-vous_a_l_adresse_httpschat.normandie-univ.fr_1"/><text:bookmark-start text:name="etape_1connectez-vous_a_l_adresse_httpschat.normandie-univ.fr"/>Étape 1 : Connectez-vous à l'adresse https://chat.normandie-univ.fr<text:bookmark-end text:name="__RefHeading___etape_1connectez-vous_a_l_adresse_httpschat.normandie-univ.fr_1"/><text:bookmark-end text:name="etape_1connectez-vous_a_l_adresse_httpschat.normandie-univ.fr"/></text:h>
      <text:p text:style-name="Text_20_body">Inscrivez l'adresse <text:a xlink:type="simple" xlink:href="https://chat.normandie-univ.fr/home" text:style-name="Internet_20_link" text:visited-style-name="Visited_20_Internet_20_Link">https://chat.normandie-univ.fr/home</text:a> dans la barre d'adresse URL de votre moteur de recherche.
<draw:frame draw:style-name="mediacenter" draw:name="{{ :start:connexion-rocketchat_01.png?nolink | Legend" text:anchor-type="paragraph" draw:z-index="0" svg:width="28.045833333333cm" style:rel-width="100%"><draw:text-box><text:p text:style-name="legendcenter"><draw:frame draw:style-name="mediacenter" draw:name="{{ :start:connexion-rocketchat_01.png?nolink |" text:anchor-type="paragraph" draw:z-index="0" svg:width="28.045833333333cm" style:rel-width="100%" svg:height="11.800416666667cm" style:rel-height="scale"><draw:image xlink:href="Pictures/ad5a117dfd3119595d05e4c124cc3369.png" xlink:type="simple" xlink:show="embed" xlink:actuate="onLoad"/></draw:frame>{{ :start:connexion-rocketchat_01.png?nolink |</text:p></draw:text-box></draw:frame>}}</text:p>
      <text:h text:style-name="Heading_20_2" text:outline-level="2"><text:bookmark-start text:name="__RefHeading___etape_2cliquez_sur_le_bouton_se_connecter_avec_shibboleth_2"/><text:bookmark-start text:name="etape_2cliquez_sur_le_bouton_se_connecter_avec_shibboleth"/>Étape 2 : Cliquez sur le bouton "Se connecter avec Shibboleth"<text:bookmark-end text:name="__RefHeading___etape_2cliquez_sur_le_bouton_se_connecter_avec_shibboleth_2"/><text:bookmark-end text:name="etape_2cliquez_sur_le_bouton_se_connecter_avec_shibboleth"/></text:h>
      <text:p text:style-name="Text_20_body"><draw:frame draw:style-name="mediacenter" draw:name="1" text:anchor-type="paragraph" draw:z-index="1" svg:width="28.019375cm" style:rel-width="100%" svg:height="26.220208333333cm" style:rel-height="scale"><draw:image xlink:href="Pictures/3dd0309abf27a0b8d915f11bc581b455.png" xlink:type="simple" xlink:show="embed" xlink:actuate="onLoad"/></draw:frame></text:p>
      <text:h text:style-name="Heading_20_2" text:outline-level="2"><text:bookmark-start text:name="__RefHeading___etape_3selectionnez_l_etablissement_universite_de_caen_normandie_3"/><text:bookmark-start text:name="etape_3selectionnez_l_etablissement_universite_de_caen_normandie"/>Étape 3 : Sélectionnez l'établissement "Université de Caen Normandie"<text:bookmark-end text:name="__RefHeading___etape_3selectionnez_l_etablissement_universite_de_caen_normandie_3"/><text:bookmark-end text:name="etape_3selectionnez_l_etablissement_universite_de_caen_normandie"/></text:h>
      <text:p text:style-name="Text_20_body">Utilisez le menu déroulant jusqu'à trouver l'Université de Caen Normandie ou cliquez sur son logo.
<draw:frame draw:style-name="mediacenter" draw:name="2" text:anchor-type="paragraph" draw:z-index="2" svg:width="17.991666666667cm" style:rel-width="100%" svg:height="16.748125cm" style:rel-height="scale"><draw:image xlink:href="Pictures/39f0377306e84dd8cc34e82a7e175bd3.png" xlink:type="simple" xlink:show="embed" xlink:actuate="onLoad"/></draw:frame></text:p>
      <text:h text:style-name="Heading_20_2" text:outline-level="2"><text:bookmark-start text:name="__RefHeading___etape_4renseignez_les_identifiants_de_votre_compte_numerique_4"/><text:bookmark-start text:name="etape_4renseignez_les_identifiants_de_votre_compte_numerique"/>Étape 4 : Renseignez les identifiants de votre compte numérique<text:bookmark-end text:name="__RefHeading___etape_4renseignez_les_identifiants_de_votre_compte_numerique_4"/><text:bookmark-end text:name="etape_4renseignez_les_identifiants_de_votre_compte_numerique"/></text:h>
      <text:p text:style-name="Text_20_body">Inscrivez l'identifiant et le mot de passe de votre compte numérique, puis cliquez sur le bouton “se connecter”. 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3" text:anchor-type="as-char" draw:z-index="3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En cas d'oubli d'identifiant ou de mot de passe, consultez la page <text:a xlink:type="simple" xlink:href="https://moncomptenumerique.unicaen.fr/" text:style-name="Internet_20_link" text:visited-style-name="Visited_20_Internet_20_Link">https://moncomptenumerique.unicaen.fr/</text:a></text:p>
          </table:table-cell>
        </table:table-row>
      </table:table>
      <text:p text:style-name="Text_20_body"><draw:frame draw:style-name="mediacenter" draw:name="4" text:anchor-type="paragraph" draw:z-index="4" svg:width="21.960416666667cm" style:rel-width="100%" svg:height="20.16125cm" style:rel-height="scale"><draw:image xlink:href="Pictures/9cc57246dffadb986a9d3dbe98bed545.png" xlink:type="simple" xlink:show="embed" xlink:actuate="onLoad"/></draw:frame></text:p>
      <text:h text:style-name="Heading_20_2" text:outline-level="2"><text:bookmark-start text:name="__RefHeading___vous_accedez_a_rocket.chat_5"/><text:bookmark-start text:name="vous_accedez_a_rocket.chat"/>Vous accédez à Rocket.Chat<text:bookmark-end text:name="__RefHeading___vous_accedez_a_rocket.chat_5"/><text:bookmark-end text:name="vous_accedez_a_rocket.chat"/></text:h>
      <text:p text:style-name="Text_20_body"><draw:frame draw:style-name="mediacenter" draw:name="5" text:anchor-type="paragraph" draw:z-index="5" svg:width="28.204583333333cm" style:rel-width="100%" svg:height="14.9225cm" style:rel-height="scale"><draw:image xlink:href="Pictures/d6b99182f5b613e2957881c0ed5d7135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8::06:21</meta:creation-date>
    <dc:creator>Generated</dc:creator>
    <dc:date>2026-08-10T18::06:21</dc:date>
    <dc:language>en-US</dc:language>
    <meta:editing-cycles>1</meta:editing-cycles>
    <meta:editing-duration>PT0S</meta:editing-duration>
    <dc:title>start:se_connecter_sur_rocketchat</dc:title>
  </office:meta>
</office:document-meta>
</file>