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381ef5fd3778c50dbec69600abb1f894.png"/>
  <manifest:file-entry manifest:media-type="image/png" manifest:full-path="Pictures/51c0b9d9a11bca973e82d9385351d351.png"/>
  <manifest:file-entry manifest:media-type="image/png" manifest:full-path="Pictures/893a3c16db049dfc584e2c4b86b1bb80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start:reception_et_redaction_de_messages_zimbra"/><text:bookmark-start text:name="__RefHeading___reception_et_redaction_de_messages_zimbra_1"/><text:bookmark-start text:name="reception_et_redaction_de_messages_zimbra"/>Réception et rédaction de messages Zimbra<text:bookmark-end text:name="__RefHeading___reception_et_redaction_de_messages_zimbra_1"/><text:bookmark-end text:name="reception_et_redaction_de_messages_zimbra"/></text:h>
      <text:h text:style-name="Heading_20_2" text:outline-level="2"><text:bookmark-start text:name="__RefHeading___reception_des_messages_2"/><text:bookmark-start text:name="reception_des_messages"/>Réception des messages<text:bookmark-end text:name="__RefHeading___reception_des_messages_2"/><text:bookmark-end text:name="reception_des_messages"/></text:h>
      <text:h text:style-name="Heading_20_3" text:outline-level="3"><text:bookmark-start text:name="__RefHeading___une_fois_connecte_a_zimbra_a_l_aide_des_identifiants_compte_numerique_les_nouveaux_messages_recus_apparaissent_directement_une_fois_arrive_sur_zimbra_ils_sont_en_gras_3"/><text:bookmark-start text:name="une_fois_connecte_a_zimbra_a_l_aide_des_identifiants_compte_numerique_les_nouveaux_messages_recus_apparaissent_directement_une_fois_arrive_sur_zimbra_ils_sont_en_gras"/>Une fois connecté à Zimbra à l'aide des identifiants Compte Numérique, les nouveaux messages reçus apparaissent directement une fois arrivé sur Zimbra (ils sont en gras)<text:bookmark-end text:name="__RefHeading___une_fois_connecte_a_zimbra_a_l_aide_des_identifiants_compte_numerique_les_nouveaux_messages_recus_apparaissent_directement_une_fois_arrive_sur_zimbra_ils_sont_en_gras_3"/><text:bookmark-end text:name="une_fois_connecte_a_zimbra_a_l_aide_des_identifiants_compte_numerique_les_nouveaux_messages_recus_apparaissent_directement_une_fois_arrive_sur_zimbra_ils_sont_en_gras"/></text:h>
      <text:p text:style-name="Text_20_body"><draw:frame draw:style-name="media" draw:name="0" text:anchor-type="as-char" draw:z-index="0" svg:width="15.875cm" style:rel-width="100%" svg:height="1.3531202435312cm" style:rel-height="scale"><draw:image xlink:href="Pictures/381ef5fd3778c50dbec69600abb1f894.png" xlink:type="simple" xlink:show="embed" xlink:actuate="onLoad"/></draw:frame></text:p>
      <text:h text:style-name="Heading_20_2" text:outline-level="2"><text:bookmark-start text:name="__RefHeading___redaction_des_messages_4"/><text:bookmark-start text:name="redaction_des_messages"/>Rédaction des messages<text:bookmark-end text:name="__RefHeading___redaction_des_messages_4"/><text:bookmark-end text:name="redaction_des_messages"/></text:h>
      <text:h text:style-name="Heading_20_3" text:outline-level="3"><text:bookmark-start text:name="__RefHeading___etape_1_-_cliquez_sur_nouveau_message_5"/><text:bookmark-start text:name="etape_1_-_cliquez_sur_nouveau_message"/>Étape 1 - Cliquez sur "Nouveau Message"<text:bookmark-end text:name="__RefHeading___etape_1_-_cliquez_sur_nouveau_message_5"/><text:bookmark-end text:name="etape_1_-_cliquez_sur_nouveau_message"/></text:h>
      <text:p text:style-name="Text_20_body"><draw:frame draw:style-name="media" draw:name="1" text:anchor-type="as-char" draw:z-index="1" svg:width="11.90625cm" style:rel-width="100%" svg:height="12.776113013699cm" style:rel-height="scale"><draw:image xlink:href="Pictures/51c0b9d9a11bca973e82d9385351d351.png" xlink:type="simple" xlink:show="embed" xlink:actuate="onLoad"/></draw:frame></text:p>
      <text:h text:style-name="Heading_20_3" text:outline-level="3"><text:bookmark-start text:name="__RefHeading___etape_2_-_entrez_l_adresse_mail_de_votre_destinataire_si_c_est_une_adresse_unicaen_elle_est_trouvable_en_mettant_le_nom_et_le_prenom_du_destinataire_6"/><text:bookmark-start text:name="etape_2_-_entrez_l_adresse_mail_de_votre_destinataire_si_c_est_une_adresse_unicaen_elle_est_trouvable_en_mettant_le_nom_et_le_prenom_du_destinataire"/>Étape 2 - Entrez l'adresse mail de votre destinataire (Si c'est une adresse Unicaen, elle est trouvable en mettant le nom et le prénom du destinataire)<text:bookmark-end text:name="__RefHeading___etape_2_-_entrez_l_adresse_mail_de_votre_destinataire_si_c_est_une_adresse_unicaen_elle_est_trouvable_en_mettant_le_nom_et_le_prenom_du_destinataire_6"/><text:bookmark-end text:name="etape_2_-_entrez_l_adresse_mail_de_votre_destinataire_si_c_est_une_adresse_unicaen_elle_est_trouvable_en_mettant_le_nom_et_le_prenom_du_destinataire"/></text:h>
      <text:p text:style-name="Text_20_body"><draw:frame draw:style-name="media" draw:name="2" text:anchor-type="as-char" draw:z-index="2" svg:width="15.875cm" style:rel-width="100%" svg:height="7.9417243214476cm" style:rel-height="scale"><draw:image xlink:href="Pictures/893a3c16db049dfc584e2c4b86b1bb80.png" xlink:type="simple" xlink:show="embed" xlink:actuate="onLoad"/></draw:frame></text:p>
      <text:p text:style-name="Text_20_body">Vous pouvez ajouter une ou des pièces jointes</text:p>
      <text:h text:style-name="Heading_20_3" text:outline-level="3"><text:bookmark-start text:name="__RefHeading___etape_3_-_cliquez_sur_envoyer_7"/><text:bookmark-start text:name="etape_3_-_cliquez_sur_envoyer"/>Étape 3 - Cliquez sur "Envoyer"<text:bookmark-end text:name="__RefHeading___etape_3_-_cliquez_sur_envoyer_7"/><text:bookmark-end text:name="etape_3_-_cliquez_sur_envoyer"/></text:h>
      <text:h text:style-name="Heading_20_3" text:outline-level="3"><text:bookmark-start text:name="__RefHeading___informations_complementaires_8"/><text:bookmark-start text:name="informations_complementaires"/>Informations complémentaires<text:bookmark-end text:name="__RefHeading___informations_complementaires_8"/><text:bookmark-end text:name="informations_complementaires"/></text:h>
      <text:p text:style-name="Text_20_body">Si votre destinataire n'existe pas, un mail apparaîtra dans votre boîte de réception vous informant de la non-existence de ce destinataire.    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25T19::08:32</meta:creation-date>
    <dc:creator>Generated</dc:creator>
    <dc:date>2026-08-25T19::08:32</dc:date>
    <dc:language>en-US</dc:language>
    <meta:editing-cycles>1</meta:editing-cycles>
    <meta:editing-duration>PT0S</meta:editing-duration>
    <dc:title>start:reception_et_redaction_de_messages_zimbra</dc:title>
  </office:meta>
</office:document-meta>
</file>