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0e7d887520f027d10a6dcda2df1179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art:creer_sa_signature_zimbra"/><text:bookmark-start text:name="__RefHeading___creer_sa_signature_electronique_zimbra_1"/><text:bookmark-start text:name="creer_sa_signature_electronique_zimbra"/>Créer sa signature électronique Zimbra<text:bookmark-end text:name="__RefHeading___creer_sa_signature_electronique_zimbra_1"/><text:bookmark-end text:name="creer_sa_signature_electronique_zimbra"/></text:h>
      <text:p text:style-name="Text_20_body">1) Rendez-vous sur votre boîte mail Zimbra : <text:a xlink:type="simple" xlink:href="https://webmail.unicaen.fr" text:style-name="Internet_20_link" text:visited-style-name="Visited_20_Internet_20_Link">https://webmail.unicaen.fr</text:a></text:p>
      <text:p text:style-name="Text_20_body">2) Cliquez sur l'onglet <text:span text:style-name="Strong_20_Emphasis">“Préférences”</text:span>.</text:p>
      <text:p text:style-name="Text_20_body">3) Une fois dans l'onglet “Préférences”, consultez le menu déroulant à gauche afin de cliquer sur <text:span text:style-name="Strong_20_Emphasis">“Signatures”</text:span>.</text:p>
      <text:p text:style-name="Text_20_body"><draw:frame draw:style-name="media" draw:name="0" text:anchor-type="as-char" draw:z-index="0" svg:width="15.875cm" style:rel-width="100%" svg:height="9.719387755102cm" style:rel-height="scale"><draw:image xlink:href="Pictures/00e7d887520f027d10a6dcda2df11796.png" xlink:type="simple" xlink:show="embed" xlink:actuate="onLoad"/></draw:frame></text:p>
      <text:p text:style-name="Text_20_body">4) Il suffit maintenant de compléter l'encadré qui s'affiche. Vous devez y mentionner :</text:p>
      <text:list text:style-name="List_20_1" text:continue-numbering="false">
        <text:list-item>
          <text:p text:style-name="List_20_1_Content_First"> Votre NOM</text:p>
        </text:list-item>
        <text:list-item>
          <text:p text:style-name="List_20_1_Content"> Votre prénom</text:p>
        </text:list-item>
        <text:list-item>
          <text:p text:style-name="List_20_1_Content"> Votre numéro étudiant</text:p>
        </text:list-item>
        <text:list-item>
          <text:p text:style-name="List_20_1_Content"> Votre mention (Sociologie ou Lettres par exemple)</text:p>
        </text:list-item>
        <text:list-item>
          <text:p text:style-name="List_20_1_Content"> Le niveau de votre mention (Licence ou Master)</text:p>
        </text:list-item>
        <text:list-item>
          <text:p text:style-name="List_20_1_Content_Last"> L'année de votre mention (Licence 1, 2 ou 3, Master 1 ou 2)</text:p>
        </text:list-item>
      </text:list>
      <text:p text:style-name="Text_20_body">5) Pensez également à renseigner “Unicaen” dans la fenêtre “Nom :” qui s'affiche au-dessus de l'encadré.</text:p>
      <text:p text:style-name="Text_20_body">Une fois les informations remplies, n'oubliez pas d'<text:span text:style-name="Strong_20_Emphasis">enregistrer</text:span> les modifications et de fermer.</text:p>
      <text:p text:style-name="Text_20_body"><text:span text:style-name="Strong_20_Emphasis">Votre signature sera automatiquement inscrite lors de la saisie de vos mails !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02::57:07</meta:creation-date>
    <dc:creator>Generated</dc:creator>
    <dc:date>2026-08-13T02::57:07</dc:date>
    <dc:language>en-US</dc:language>
    <meta:editing-cycles>1</meta:editing-cycles>
    <meta:editing-duration>PT0S</meta:editing-duration>
    <dc:title>start:creer_sa_signature_zimbra</dc:title>
  </office:meta>
</office:document-meta>
</file>