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b252618edffef13788b4bee289dd10e.png"/>
  <manifest:file-entry manifest:media-type="image/png" manifest:full-path="Pictures/22d4d7d7a2666da71c472d8c064a08eb.png"/>
  <manifest:file-entry manifest:media-type="image/png" manifest:full-path="Pictures/7124bdc57cb3bedc4524c8af698bce34.png"/>
  <manifest:file-entry manifest:media-type="image/png" manifest:full-path="Pictures/cb10e5f194452a3455f38d584764778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:consulter_son_releve_de_notes_ent"/><text:bookmark-start text:name="__RefHeading___consulter_ses_notes_sur_l_ent_1"/><text:bookmark-start text:name="consulter_ses_notes_sur_l_ent"/>Consulter ses notes sur l'ENT<text:bookmark-end text:name="__RefHeading___consulter_ses_notes_sur_l_ent_1"/><text:bookmark-end text:name="consulter_ses_notes_sur_l_ent"/></text:h>
      <text:h text:style-name="Heading_20_3" text:outline-level="3"><text:bookmark-start text:name="__RefHeading___acceder_a_mon_dossier_web_2"/><text:bookmark-start text:name="acceder_a_mon_dossier_web"/>1) Accéder à Mon Dossier Web<text:bookmark-end text:name="__RefHeading___acceder_a_mon_dossier_web_2"/><text:bookmark-end text:name="acceder_a_mon_dossier_web"/></text:h>
      <text:p text:style-name="Text_20_body">Étape 1 - Ouvrez votre navigateur web et tapez dans la barre d’adresse URL : <text:a xlink:type="simple" xlink:href="https://mondossierweb.unicaen.fr" text:style-name="Internet_20_link" text:visited-style-name="Visited_20_Internet_20_Link">https://mondossierweb.unicaen.fr</text:a></text:p>
      <text:p text:style-name="Text_20_body">Étape 2 - Vous vous retrouvez sur la page d’identification de l’Université de Caen. Renseignez votre
identifiant ainsi que votre mot de passe (compte numérique). Cliquez sur le bouton « SE CONNECTER ».</text:p>
      <text:p text:style-name="Text_20_body"><draw:frame draw:style-name="media" draw:name="0" text:anchor-type="as-char" draw:z-index="0" svg:width="10.583333333333cm" svg:height="9.626329787234cm"><draw:image xlink:href="Pictures/0b252618edffef13788b4bee289dd10e.png" xlink:type="simple" xlink:show="embed" xlink:actuate="onLoad"/></draw:frame></text:p>
      <text:p text:style-name="Text_20_body">Étape 3 - Vous accédez à votre Dossier Web. Il contient toutes les informations administratives renseignées lors de votre inscription.</text:p>
      <text:h text:style-name="Heading_20_3" text:outline-level="3"><text:bookmark-start text:name="__RefHeading___consulter_ses_notes_dans_le_dossier_web_3"/><text:bookmark-start text:name="consulter_ses_notes_dans_le_dossier_web"/>2) Consulter ses notes dans le Dossier Web<text:bookmark-end text:name="__RefHeading___consulter_ses_notes_dans_le_dossier_web_3"/><text:bookmark-end text:name="consulter_ses_notes_dans_le_dossier_web"/></text:h>
      <text:p text:style-name="Text_20_body">Une fois connecté à l'ENT, placez votre curseur sur “Dossier étudiant” et sélectionnez “Mon DossierWeb”</text:p>
      <text:p text:style-name="Text_20_body"><draw:frame draw:style-name="media" draw:name="1" text:anchor-type="as-char" draw:z-index="1" svg:width="21.166666666667cm" style:rel-width="100%" svg:height="4.5373226950355cm" style:rel-height="scale"><draw:image xlink:href="Pictures/22d4d7d7a2666da71c472d8c064a08eb.png" xlink:type="simple" xlink:show="embed" xlink:actuate="onLoad"/></draw:frame></text:p>
      <text:p text:style-name="Text_20_body">Et vous apercevrez cette page : </text:p>
      <text:p text:style-name="Text_20_body"><draw:frame draw:style-name="media" draw:name="2" text:anchor-type="as-char" draw:z-index="2" svg:width="21.166666666667cm" style:rel-width="100%" svg:height="7.743077742279cm" style:rel-height="scale"><draw:image xlink:href="Pictures/7124bdc57cb3bedc4524c8af698bce34.png" xlink:type="simple" xlink:show="embed" xlink:actuate="onLoad"/></draw:frame></text:p>
      <text:p text:style-name="Text_20_body">Cliquez sur “Notes et Résultats” : </text:p>
      <text:p text:style-name="Text_20_body"><draw:frame draw:style-name="media" draw:name="3" text:anchor-type="as-char" draw:z-index="3" svg:width="21.166666666667cm" style:rel-width="100%" svg:height="8.6109336173234cm" style:rel-height="scale"><draw:image xlink:href="Pictures/cb10e5f194452a3455f38d5847647780.png" xlink:type="simple" xlink:show="embed" xlink:actuate="onLoad"/></draw:frame></text:p>
      <text:p text:style-name="Text_20_body">Dans le deuxième tableau, vous pouvez cliquer sur la formation effectuée pour avoir le détail de vos note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20::16:30</meta:creation-date>
    <dc:creator>Generated</dc:creator>
    <dc:date>2026-08-09T20::16:30</dc:date>
    <dc:language>en-US</dc:language>
    <meta:editing-cycles>1</meta:editing-cycles>
    <meta:editing-duration>PT0S</meta:editing-duration>
    <dc:title>start:consulter_son_releve_de_notes_ent</dc:title>
  </office:meta>
</office:document-meta>
</file>