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d100f0f38c964fb790f55f52a3ba0a4.png"/>
  <manifest:file-entry manifest:media-type="image/png" manifest:full-path="Pictures/bbb7f9223d4a2a824995982645a56637.png"/>
  <manifest:file-entry manifest:media-type="image/png" manifest:full-path="Pictures/6f5a19a2663330db6ee286e027a9f63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dmine_notifications"/><text:bookmark-start text:name="__RefHeading___gerer_les_notifications_1"/><text:bookmark-start text:name="gerer_les_notifications"/>Gérer les notifications<text:bookmark-end text:name="__RefHeading___gerer_les_notifications_1"/><text:bookmark-end text:name="gerer_les_notifications"/></text:h>
      <text:p text:style-name="Text_20_body">L'accès aux paramètres de notifications se fait au travers de la gestion de son compte, accessible en haut à gauche de l'interface Redmine :</text:p>
      <text:p text:style-name="Text_20_body"><draw:frame draw:style-name="mediacenter" draw:name="0" text:anchor-type="paragraph" draw:z-index="0" svg:width="11.165416666667cm" svg:height="1.6933333333333cm"><draw:image xlink:href="Pictures/1d100f0f38c964fb790f55f52a3ba0a4.png" xlink:type="simple" xlink:show="embed" xlink:actuate="onLoad"/></draw:fram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1" text:anchor-type="as-char" draw:z-index="1" svg:width="1.27cm" svg:height="1.27cm"><draw:image xlink:href="Pictures/bbb7f9223d4a2a824995982645a56637.png" xlink:type="simple" xlink:show="embed" xlink:actuate="onLoad"/></draw:frame></text:p>
          </table:table-cell>
          <table:table-cell office:value-type="string" table:style-name="PluginODTAutoStyle_TableCell_4">
            <text:p text:style-name="PluginODTAutoStyle_Paragraph_5"> Ce paramétrage est donc personnel </text:p>
          </table:table-cell>
        </table:table-row>
      </table:table>
      <text:p text:style-name="Text_20_body">Le choix des événements engendrant une notification se fait à l'aide de ce menu déroulant : </text:p>
      <text:p text:style-name="Text_20_body"><draw:frame draw:style-name="mediacenter" draw:name="2" text:anchor-type="paragraph" draw:z-index="2" svg:width="19.182291666667cm" style:rel-width="100%" svg:height="11.721041666667cm" style:rel-height="scale"><draw:image xlink:href="Pictures/6f5a19a2663330db6ee286e027a9f633.png" xlink:type="simple" xlink:show="embed" xlink:actuate="onLoad"/></draw:frame></text:p>
      <text:p text:style-name="Text_20_body">Il est conseillé de choisir “Pour tous les événements des projets sélectionnés…” (1), de cocher les projets dont vous souhaitez connaître toute les modifications (2) et de cocher la case “Je ne veux pas être notifié des changements que j'effectue”. </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3" text:anchor-type="as-char" draw:z-index="3" svg:width="1.27cm" svg:height="1.27cm"><draw:image xlink:href="Pictures/bbb7f9223d4a2a824995982645a56637.png" xlink:type="simple" xlink:show="embed" xlink:actuate="onLoad"/></draw:frame></text:p>
          </table:table-cell>
          <table:table-cell office:value-type="string" table:style-name="PluginODTAutoStyle_TableCell_9">
            <text:p text:style-name="PluginODTAutoStyle_Paragraph_10">Pour les projets non sélectionnés, vous recevrez seulement des notifications pour ce que vous surveillez ou à quoi vous participez (exemple: demandes dont vous êtes l'auteur ou la personne assignée).</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9::36:35</meta:creation-date>
    <dc:creator>Generated</dc:creator>
    <dc:date>2026-09-12T19::36:35</dc:date>
    <dc:language>en-US</dc:language>
    <meta:editing-cycles>1</meta:editing-cycles>
    <meta:editing-duration>PT0S</meta:editing-duration>
    <dc:title>redmine_notifications</dc:title>
  </office:meta>
</office:document-meta>
</file>