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d5ff453a5af356213e380fd6a6e8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_cemu:equilearning"/><text:bookmark-start text:name="__RefHeading___presentation_1"/><text:bookmark-start text:name="presentation"/>Présentation<text:bookmark-end text:name="__RefHeading___presentation_1"/><text:bookmark-end text:name="presentation"/></text:h>
      <text:p text:style-name="Text_20_body">A écrire…</text:p>
      <text:p text:style-name="Text_20_body">Voir aussi : Z:\commun\04_projets\PROJ_Glossaire_Equilearning\technique\CR Reunion transmission projet Equilearning.pdf</text:p>
      <text:h text:style-name="Heading_20_1" text:outline-level="1"><text:bookmark-start text:name="__RefHeading___developpement_2"/><text:bookmark-start text:name="developpement"/>Développement<text:bookmark-end text:name="__RefHeading___developpement_2"/><text:bookmark-end text:name="developpement"/></text:h>
      <text:h text:style-name="Heading_20_2" text:outline-level="2"><text:bookmark-start text:name="__RefHeading___les_applications_3"/><text:bookmark-start text:name="les_applications"/>Les applications<text:bookmark-end text:name="__RefHeading___les_applications_3"/><text:bookmark-end text:name="les_applications"/></text:h>
      <text:p text:style-name="Text_20_body">L'application globale est composé de 3 briques applicatives :</text:p>
      <text:list text:style-name="List_20_1" text:continue-numbering="false">
        <text:list-item>
          <text:p text:style-name="List_20_1_Content_First"> appli (voir dépôt <text:a xlink:type="simple" xlink:href="https://cemu_technique@bitbucket.org/cemu_technique/equilearning_client.git" text:style-name="Internet_20_link" text:visited-style-name="Visited_20_Internet_20_Link">https://cemu_technique@bitbucket.org/cemu_technique/equilearning_client.git</text:a>)</text:p>
        </text:list-item>
        <text:list-item>
          <text:p text:style-name="List_20_1_Content"> demo (voir dépôt <text:a xlink:type="simple" xlink:href="https://cemu_technique@bitbucket.org/cemu_technique/equilearning_demo.git" text:style-name="Internet_20_link" text:visited-style-name="Visited_20_Internet_20_Link">https://cemu_technique@bitbucket.org/cemu_technique/equilearning_demo.git</text:a>)</text:p>
        </text:list-item>
        <text:list-item>
          <text:p text:style-name="List_20_1_Content_Last"> html (voir dépôt <text:a xlink:type="simple" xlink:href="https://cemu_technique@bitbucket.org/cemu_technique/equilearning_serveur.git" text:style-name="Internet_20_link" text:visited-style-name="Visited_20_Internet_20_Link">https://cemu_technique@bitbucket.org/cemu_technique/equilearning_serveur.git</text:a>)</text:p>
        </text:list-item>
      </text:list>
      <text:p text:style-name="Text_20_body">Lire les fichiers README.md à la racine de chaque dépôt pour avoir plus de détail sur chacune d'elle.</text:p>
      <text:p text:style-name="Text_20_body">Le diagramme ci-dessous montre l'imbrication de toutes ces briques.</text:p>
      <text:p text:style-name="Text_20_body"><draw:frame draw:style-name="media" draw:name="0" text:anchor-type="as-char" draw:z-index="0" svg:width="20.108333333333cm" style:rel-width="100%" svg:height="13.758333333333cm" style:rel-height="scale"><draw:image xlink:href="Pictures/c7d5ff453a5af356213e380fd6a6e824.png" xlink:type="simple" xlink:show="embed" xlink:actuate="onLoad"/></draw:frame></text:p>
      <text:h text:style-name="Heading_20_3" text:outline-level="3"><text:bookmark-start text:name="__RefHeading___donnees_sources_4"/><text:bookmark-start text:name="donnees_sources"/>Données sources<text:bookmark-end text:name="__RefHeading___donnees_sources_4"/><text:bookmark-end text:name="donnees_sources"/></text:h>
      <text:list text:style-name="List_20_1" text:continue-numbering="false">
        <text:list-item>
          <text:p text:style-name="List_20_1_Content_First"> L'application sait lire des mp3s qu'elle va chercher sur le serveur, y-compris quand l'application est utilisée comme application mobile. Par exemple dans : <text:span text:style-name="Emphasis">/var/www/html/web/uploads/documents</text:span> sur le serveur equilearning (lequilearning.unicaen.fr)</text:p>
        </text:list-item>
        <text:list-item>
          <text:p text:style-name="List_20_1_Content_Last"> Les mots sont stockées dans une base de données MySQL sur le serveur (modifiable grave à l'application de backend du serveur). Cette base de données est répliqué localement dans les mobiles, dans une base WebSQL, au démarrage de l'application.</text:p>
        </text:list-item>
      </text:list>
      <text:h text:style-name="Heading_20_3" text:outline-level="3"><text:bookmark-start text:name="__RefHeading___replication_base_de_mots_5"/><text:bookmark-start text:name="replication_base_de_mots"/>Réplication base de mots<text:bookmark-end text:name="__RefHeading___replication_base_de_mots_5"/><text:bookmark-end text:name="replication_base_de_mots"/></text:h>
      <text:p text:style-name="Text_20_body">Au démarrage de l'application mobile, celle-ci interroge le serveur pour récupérer et créer localement les mots.</text:p>
      <text:p text:style-name="Text_20_body">Côté client :</text:p>
      <text:list text:style-name="List_20_1" text:continue-numbering="false">
        <text:list-item>
          <text:p text:style-name="List_20_1_Content_First"> voir <text:span text:style-name="Emphasis">js\controller\startCtrlr.js</text:span>, qui appelle</text:p>
          <text:list text:style-name="List_20_1">
            <text:list-item>
              <text:p text:style-name="List_20_1_Content"> voir <text:span text:style-name="Emphasis">js\service\webSQLSrv.js</text:span>, fonction <text:span text:style-name="Emphasis"><text:span text:style-name="Strong_20_Emphasis">createTables()</text:span></text:span></text:p>
            </text:list-item>
            <text:list-item>
              <text:p text:style-name="List_20_1_Content_Last"> voir <text:span text:style-name="Emphasis">js\service\startSrv.js</text:span>, fonction <text:span text:style-name="Emphasis"><text:span text:style-name="Strong_20_Emphasis">getAllData()</text:span></text:span></text:p>
            </text:list-item>
          </text:list>
        </text:list-item>
      </text:list>
      <text:p text:style-name="Text_20_body"><text:span text:style-name="Emphasis">getAllData()</text:span> lance une requête http qui appelle, côté serveur :</text:p>
      <text:list text:style-name="List_20_1" text:continue-numbering="false">
        <text:list-item>
          <text:p text:style-name="LastListParagraph_List_20_1_Content_First"> voir <text:span text:style-name="Emphasis">src\Gdev\IsaacBundle\Controller\DefaultController.php</text:span>, fonction <text:span text:style-name="Emphasis"><text:span text:style-name="Strong_20_Emphasis">initAppAction()</text:span></text:span></text:p>
        </text:list-item>
      </text:list>
      <text:h text:style-name="Heading_20_3" text:outline-level="3"><text:bookmark-start text:name="__RefHeading___affichage_des_mots_6"/><text:bookmark-start text:name="affichage_des_mots"/>Affichage des mots<text:bookmark-end text:name="__RefHeading___affichage_des_mots_6"/><text:bookmark-end text:name="affichage_des_mots"/></text:h>
      <text:p text:style-name="Text_20_body">Côté client, l'affichage d'une liste de mot se traduit par l'appel de :</text:p>
      <text:list text:style-name="List_20_1" text:continue-numbering="false">
        <text:list-item>
          <text:p text:style-name="LastListParagraph_List_20_1_Content_First"> <text:span text:style-name="Emphasis">js\controller\startCtrlr.js</text:span>, fonction <text:span text:style-name="Emphasis"><text:span text:style-name="Strong_20_Emphasis">selectAllData()</text:span></text:span></text:p>
        </text:list-item>
      </text:list>
      <text:p text:style-name="Text_20_body">Cette fonction met à jour la liste des mots en mémoire (<text:span text:style-name="Emphasis">$rootScope.tabWords</text:span>).</text:p>
      <text:p text:style-name="Text_20_body">Celle-ci est notamment exploité dans :</text:p>
      <text:list text:style-name="List_20_1" text:continue-numbering="false">
        <text:list-item>
          <text:p text:style-name="LastListParagraph_List_20_1_Content_First"> <text:span text:style-name="Emphasis">js\controller\homeCtrlr.js</text:span>, fonction <text:span text:style-name="Emphasis"><text:span text:style-name="Strong_20_Emphasis">goToLetterPromise()</text:span></text:span>,</text:p>
        </text:list-item>
      </text:list>
      <text:p text:style-name="Text_20_body">pour extraire les mots à afficher en page d'accueil (<text:span text:style-name="Emphasis">$scope.tabWordsHome</text:span>)</text:p>
      <text:p text:style-name="Text_20_body">Cette variable <text:span text:style-name="Emphasis">tabWordsHome</text:span> est utilisée dans la vue html <text:span text:style-name="Emphasis">partial\home.html</text:span> dans un div actuellement comme ci-dessou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class</text:span><text:span text:style-name="highlight_sy0">=</text:span><text:span text:style-name="highlight_st0">"mot slideLeft"</text:span> ng-click<text:span text:style-name="highlight_sy0">=</text:span><text:span text:style-name="highlight_st0">"playSound(word)"</text:span> ng-repeat<text:span text:style-name="highlight_sy0">=</text:span><text:span text:style-name="highlight_st0">"word in tabWordsHome | filter : searchWord | categFilter: currentCateg"</text:span>&gt;</text:span></text:p>
          </table:table-cell>
        </table:table-row>
      </table:table>
      <text:p text:style-name="Text_20_body">On y voit que AngularJs itère dessus : <text:span text:style-name="Emphasis">ng-repeat=“word in <text:span text:style-name="Strong_20_Emphasis">tabWordsHome</text:span></text:span> et utilise <text:span text:style-name="Emphasis">word</text:span> dans les lignes suivantes.</text:p>
      <text:h text:style-name="Heading_20_2" text:outline-level="2"><text:bookmark-start text:name="__RefHeading___compilation_7"/><text:bookmark-start text:name="compilation"/>Compilation<text:bookmark-end text:name="__RefHeading___compilation_7"/><text:bookmark-end text:name="compilation"/></text:h>
      <text:list text:style-name="List_20_1" text:continue-numbering="false">
        <text:list-item>
          <text:p text:style-name="List_20_1_Content_First"> <text:a xlink:type="simple" xlink:href="https://webcemu.unicaen.fr/doku.php?id=applications:cemu:equilearning:developpement_sous_windows" text:style-name="Internet_20_link" text:visited-style-name="Visited_20_Internet_20_Link">Sous Windows</text:a></text:p>
        </text:list-item>
        <text:list-item>
          <text:p text:style-name="List_20_1_Content"> <text:a xlink:type="simple" xlink:href="https://webcemu.unicaen.fr/doku.php?id=applications:cemu:equilearning:developpement_sous_linux" text:style-name="Internet_20_link" text:visited-style-name="Visited_20_Internet_20_Link">Sous Linux</text:a></text:p>
        </text:list-item>
        <text:list-item>
          <text:p text:style-name="List_20_1_Content_Last"> <text:a xlink:type="simple" xlink:href="https://webcemu.unicaen.fr/doku.php?id=applications:cemu:equilearning:developpement_sous_ios" text:style-name="Internet_20_link" text:visited-style-name="Visited_20_Internet_20_Link">Sous IOS</text:a></text:p>
        </text:list-item>
      </text:list>
      <text:h text:style-name="Heading_20_1" text:outline-level="1"><text:bookmark-start text:name="__RefHeading___publication_sur_store_8"/><text:bookmark-start text:name="publication_sur_store"/>Publication sur store<text:bookmark-end text:name="__RefHeading___publication_sur_store_8"/><text:bookmark-end text:name="publication_sur_store"/></text:h>
      <text:h text:style-name="Heading_20_2" text:outline-level="2"><text:bookmark-start text:name="__RefHeading___play_store_android_9"/><text:bookmark-start text:name="play_store_android"/>Play Store Android<text:bookmark-end text:name="__RefHeading___play_store_android_9"/><text:bookmark-end text:name="play_store_android"/></text:h>
      <text:p text:style-name="Text_20_body">Se rendre sur la console développeur GooglePlay <text:a xlink:type="simple" xlink:href="https://play.google.com/apps/publish?dev_acc=08376188012876755024#AppListPlace" text:style-name="Internet_20_link" text:visited-style-name="Visited_20_Internet_20_Link">https://play.google.com/apps/publish?dev_acc=08376188012876755024#AppListPlace</text:a> (connexion avec le compte cemu@unicaen.fr)</text:p>
      <text:list text:style-name="List_20_1" text:continue-numbering="false">
        <text:list-item>
          <text:p text:style-name="List_20_1_Content_First"> Gérer la fiche GooglePlayStore</text:p>
        </text:list-item>
        <text:list-item>
          <text:p text:style-name="List_20_1_Content"> Déposer le fichier .apk signé</text:p>
        </text:list-item>
        <text:list-item>
          <text:p text:style-name="List_20_1_Content"> Compléter tous les éléments et publier en version beta publique. </text:p>
        </text:list-item>
        <text:list-item>
          <text:p text:style-name="List_20_1_Content"> Vérifier que la version est bien publiée ( environ 12 à 24 h)</text:p>
        </text:list-item>
        <text:list-item>
          <text:p text:style-name="List_20_1_Content_Last"> tester la version en ligne via tablette et tel. portable  <text:a xlink:type="simple" xlink:href="https://play.google.com/apps/testing/fr.unicaen.equilearning" text:style-name="Internet_20_link" text:visited-style-name="Visited_20_Internet_20_Link">https://play.google.com/apps/testing/fr.unicaen.equilearning</text:a></text:p>
        </text:list-item>
      </text:list>
      <text:p text:style-name="Text_20_body">En cas de mise à jour de l'exécutable (nouvelle version de fichiers APK), pour mettre en production la nouvelle version, il faut télécharger la nouvelle et <text:span text:style-name="Strong_20_Emphasis">supprimer la précédente</text:span> (voir rubrique <text:span text:style-name="Emphasis">Fichiers apk</text:span>)</text:p>
      <text:h text:style-name="Heading_20_2" text:outline-level="2"><text:bookmark-start text:name="__RefHeading___app_store_ios_10"/><text:bookmark-start text:name="app_store_ios"/>App Store IOS<text:bookmark-end text:name="__RefHeading___app_store_ios_10"/><text:bookmark-end text:name="app_store_ios"/></text:h>
      <text:p text:style-name="Text_20_body">Voir :   <text:a xlink:type="simple" xlink:href="https://webcemu.unicaen.fr/doku.php?id=moodle4_nouveautes:applications:cemu:equilearning:publication_app_store" text:style-name="Internet_20_link" text:visited-style-name="Visited_20_Internet_20_Link">Publication sur l'App sto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7::02:16</meta:creation-date>
    <dc:creator>Generated</dc:creator>
    <dc:date>2026-08-12T07::02:16</dc:date>
    <dc:language>en-US</dc:language>
    <meta:editing-cycles>1</meta:editing-cycles>
    <meta:editing-duration>PT0S</meta:editing-duration>
    <dc:title>projets_cemu:equilearning</dc:title>
  </office:meta>
</office:document-meta>
</file>