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ddea68ee8b784705cc6fa5b3ac2c7b.png"/>
  <manifest:file-entry manifest:media-type="image/png" manifest:full-path="Pictures/d2e84fcf29ec820b5b8944cf792151ac.png"/>
  <manifest:file-entry manifest:media-type="image/png" manifest:full-path="Pictures/f3305d2384bc5465ef743bfff22c5cca.png"/>
  <manifest:file-entry manifest:media-type="image/png" manifest:full-path="Pictures/e1d364c322c24b61aecb7e278a419203.png"/>
  <manifest:file-entry manifest:media-type="image/png" manifest:full-path="Pictures/4239a8a2897beb8dacaa3fc762d0abaf.png"/>
  <manifest:file-entry manifest:media-type="image/png" manifest:full-path="Pictures/1e87511db63efee31e1a89891df09ca2.png"/>
  <manifest:file-entry manifest:media-type="image/png" manifest:full-path="Pictures/be35f521156fac2e919fa8abebc33632.png"/>
  <manifest:file-entry manifest:media-type="image/png" manifest:full-path="Pictures/48f36f7209879963ac9b82b3f1aa6ff9.png"/>
  <manifest:file-entry manifest:media-type="image/png" manifest:full-path="Pictures/4d99a52519737352ca5f6006db77766d.png"/>
  <manifest:file-entry manifest:media-type="image/jpeg" manifest:full-path="Pictures/e60e26fdd9dd6d5bdd9bf84f130fcb6c.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roduction_audio_video:screencast-o-matic"/><text:bookmark-start text:name="__RefHeading___screen-o-matic_1"/><text:bookmark-start text:name="screen-o-matic"/>Screen-O-Matic<text:bookmark-end text:name="__RefHeading___screen-o-matic_1"/><text:bookmark-end text:name="screen-o-matic"/></text:h>
      <text:p text:style-name="Text_20_body">Cette application permet de <text:span text:style-name="Strong_20_Emphasis">capter votre écran et/ou votre webcam avec ou sans narration. Elle offre la possibilité
de réaliser un peu de traitement (troncatures lors de l’enregistrement)</text:span>. Elle ne nécessite aucune installation et
fonctionne dans votre navigateur.</text:p>
      <text:p text:style-name="Text_20_body">Lien d’ouverture : <text:a xlink:type="simple" xlink:href="https://screencast-o-matic.com/screen-recorder" text:style-name="Internet_20_link" text:visited-style-name="Visited_20_Internet_20_Link">https://screencast-o-matic.com/screen-recorder</text:a></text:p>
      <text:p text:style-name="Text_20_body">Screen-o-matic existe en 2 versions :</text:p>
      <text:list text:style-name="List_20_1" text:continue-numbering="false">
        <text:list-item>
          <text:p text:style-name="List_20_1_Content_First"> Une version gratuite qui limite les présentations à maximum 15 minutes et ajoute un filigrane en bas à gauche de la présentation</text:p>
        </text:list-item>
        <text:list-item>
          <text:p text:style-name="List_20_1_Content_Last"> Une version payante « éducation », à 1€/mois, qui retire la limite de temps de captation et le filigrane. </text:p>
        </text:list-item>
      </text:list>
      <text:h text:style-name="Heading_20_5" text:outline-level="5"><text:bookmark-start text:name="__RefHeading___preparation_de_la_captation_2"/><text:bookmark-start text:name="preparation_de_la_captation"/>Préparation de la captation<text:bookmark-end text:name="__RefHeading___preparation_de_la_captation_2"/><text:bookmark-end text:name="preparation_de_la_captation"/></text:h>
      <text:p text:style-name="Text_20_body">Lors du lancement de cet outil, 3 éléments apparaissent :</text:p>
      <text:p text:style-name="Text_20_body"><draw:frame draw:style-name="mediacenter" draw:name="0" text:anchor-type="paragraph" draw:z-index="0" svg:width="5.794375cm" svg:height="8.7577083333333cm"><draw:image xlink:href="Pictures/53ddea68ee8b784705cc6fa5b3ac2c7b.png" xlink:type="simple" xlink:show="embed" xlink:actuate="onLoad"/></draw:frame></text:p>
      <text:list text:style-name="Numbering_20_1" text:continue-numbering="false">
        <text:list-item>
          <text:p text:style-name="Numbering_20_1_Content_First"> La zone de captation</text:p>
        </text:list-item>
        <text:list-item>
          <text:p text:style-name="Numbering_20_1_Content"> Les boutons de commande</text:p>
        </text:list-item>
        <text:list-item>
          <text:p text:style-name="Numbering_20_1_Content_Last"> La palette de paramètres</text:p>
        </text:list-item>
      </text:list>
      <text:p text:style-name="Text_20_body">Commencez par définir les paramètres de votre captation dans la palette :</text:p>
      <text:list text:style-name="List_20_1" text:continue-numbering="false">
        <text:list-item>
          <text:p text:style-name="List_20_1_Content_First"> Choisissez ce que vous allez capter : Votre <text:span text:style-name="Strong_20_Emphasis">Écran</text:span>, votre <text:span text:style-name="Strong_20_Emphasis">Webcam</text:span> ou <text:span text:style-name="Strong_20_Emphasis">Les deux</text:span></text:p>
        </text:list-item>
        <text:list-item>
          <text:p text:style-name="List_20_1_Content"> Choisissez la <text:span text:style-name="Strong_20_Emphasis">Taille</text:span> de la zone de captation de votre écran. Pour des présentations de diaporamas, il est préférable de choisir <text:span text:style-name="Strong_20_Emphasis">Plein écran</text:span>.</text:p>
        </text:list-item>
        <text:list-item>
          <text:p text:style-name="List_20_1_Content_Last"> Si vous souhaitez diffuser un son, choisissez la source de votre <text:span text:style-name="Strong_20_Emphasis">Narration</text:span> en cliquant sur la flèche pour</text:p>
        </text:list-item>
      </text:list>
      <text:p text:style-name="Text_20_body">sélectionner le <text:span text:style-name="Strong_20_Emphasis">micro</text:span> parmi ceux proposés dans la liste (Les choix proposés dépendent du matériel disponible
sur votre ordinateur). Une jauge de volume vous indique le niveau de la captation. Pour une bonne qualité
d’écoute, la jauge doit osciller entre le vert et l’orange. Si toute la jauge affiche du vert, ou si elle affiche du
rouge, des réglages de votre micro sont nécessaires.</text:p>
      <text:list text:style-name="List_20_1" text:continue-numbering="false">
        <text:list-item>
          <text:p text:style-name="LastListParagraph_List_20_1_Content_First"> Si vous ne souhaitez pas diffuser de son, choisissez <text:span text:style-name="Strong_20_Emphasis">Aucun</text:span> sur la liste.</text:p>
        </text:list-item>
      </text:list>
      <text:p text:style-name="Text_20_body"><text:span text:style-name="Strong_20_Emphasis">Conseil</text:span> : Vérifiez si le son capté est de bonne qualité (ni trop fort, ni trop faible). Pour cela, effectuez un ou deux essais avant de vous lancer sur votre production définitive.</text:p>
      <text:p text:style-name="Text_20_body">Les <text:span text:style-name="Strong_20_Emphasis">Préférences</text:span> par défaut sont correctes. Il est inutile de les modifier.</text:p>
      <text:list text:style-name="List_20_1" text:continue-numbering="false">
        <text:list-item>
          <text:p text:style-name="LastListParagraph_List_20_1_Content_First"> Fermez la <text:span text:style-name="Strong_20_Emphasis">palette de paramètres</text:span> en cochant la croix en haut de la fenêtre.</text:p>
        </text:list-item>
      </text:list>
      <text:p text:style-name="Text_20_body">Une fois que ces paramètres sont réglés, vous pouvez passer à la captation.</text:p>
      <text:h text:style-name="Heading_20_5" text:outline-level="5"><text:bookmark-start text:name="__RefHeading___la_captation_3"/><text:bookmark-start text:name="la_captation"/>La captation<text:bookmark-end text:name="__RefHeading___la_captation_3"/><text:bookmark-end text:name="la_captation"/></text:h>
      <text:p text:style-name="Text_20_body">Dans la barre des <text:span text:style-name="Strong_20_Emphasis">boutons de commandes</text:span> :</text:p>
      <text:list text:style-name="List_20_1" text:continue-numbering="false">
        <text:list-item>
          <text:p text:style-name="LastListParagraph_List_20_1_Content_First"> Cliquez sur le <text:span text:style-name="Strong_20_Emphasis">bouton rouge</text:span></text:p>
        </text:list-item>
      </text:list>
      <text:p text:style-name="Text_20_body"><draw:frame draw:style-name="mediacenter" draw:name="1" text:anchor-type="paragraph" draw:z-index="1" svg:width="5.6885416666667cm" svg:height="1.1377083333333cm"><draw:image xlink:href="Pictures/d2e84fcf29ec820b5b8944cf792151ac.png" xlink:type="simple" xlink:show="embed" xlink:actuate="onLoad"/></draw:frame></text:p>
      <text:p text:style-name="Text_20_body">L’envoi d’un décompte avant enregistrement se lance et l’enregistrement démarre.</text:p>
      <text:p text:style-name="Text_20_body"><draw:frame draw:style-name="mediacenter" draw:name="2" text:anchor-type="paragraph" draw:z-index="2" svg:width="11.297708333333cm" svg:height="1.666875cm"><draw:image xlink:href="Pictures/f3305d2384bc5465ef743bfff22c5cca.png" xlink:type="simple" xlink:show="embed" xlink:actuate="onLoad"/></draw:frame></text:p>
      <text:p text:style-name="Text_20_body">Une fois l’enregistrement lancé, vous avez la possibilité de l’interrompre avec le bouton <text:span text:style-name="Strong_20_Emphasis">Pause</text:span>. </text:p>
      <text:p text:style-name="Text_20_body"><draw:frame draw:style-name="mediacenter" draw:name="3" text:anchor-type="paragraph" draw:z-index="3" svg:width="6.3764583333333cm" svg:height="1.2435416666667cm"><draw:image xlink:href="Pictures/e1d364c322c24b61aecb7e278a419203.png" xlink:type="simple" xlink:show="embed" xlink:actuate="onLoad"/></draw:frame></text:p>
      <text:p text:style-name="Text_20_body">Les commandes d’un lecteur vidéo s’affichent alors pour procéder à une <text:span text:style-name="Strong_20_Emphasis">visualisation de la captation en cours</text:span>. Cette barre de commande est déplaçable en cliquant sur le bord gauche de la barre (avant le bouton rouge) et en glissant la barre ou vous souhaitez.</text:p>
      <text:p text:style-name="Text_20_body"><draw:frame draw:style-name="mediacenter" draw:name="4" text:anchor-type="paragraph" draw:z-index="4" svg:width="13.17625cm" svg:height="1.1641666666667cm"><draw:image xlink:href="Pictures/4239a8a2897beb8dacaa3fc762d0abaf.png" xlink:type="simple" xlink:show="embed" xlink:actuate="onLoad"/></draw:frame></text:p>
      <text:list text:style-name="Numbering_20_1" text:continue-numbering="false">
        <text:list-item>
          <text:p text:style-name="Numbering_20_1_Content_First"> Pour lire l’enregistrement, cliquez sur le <text:span text:style-name="Strong_20_Emphasis">bouton de lecture</text:span> et utiliser ce <text:span text:style-name="Strong_20_Emphasis">même bouton</text:span> pour mettre en <text:span text:style-name="Strong_20_Emphasis">pause</text:span>.</text:p>
        </text:list-item>
        <text:list-item>
          <text:p text:style-name="Numbering_20_1_Content_Last"> Vous pouvez tronquer votre enregistrement si nécessaire puis le reprendre en utilisant les <text:span text:style-name="Strong_20_Emphasis">Flèches Avant</text:span> et <text:span text:style-name="Strong_20_Emphasis">Flèche
Arrière</text:span> pour placer le curseur ou vous souhaitez couper</text:p>
        </text:list-item>
      </text:list>
      <text:p text:style-name="Text_20_body"><text:span text:style-name="Strong_20_Emphasis">Exemple 1</text:span> : On utilise la <text:span text:style-name="Strong_20_Emphasis">Flèche Arrière</text:span> pour placer le curseur à l’endroit où l’on souhaite tronquer l’enregistrement (la partie grise sera supprimée).</text:p>
      <text:p text:style-name="Text_20_body"><draw:frame draw:style-name="mediacenter" draw:name="5" text:anchor-type="paragraph" draw:z-index="5" svg:width="14.340416666667cm" svg:height="1.349375cm"><draw:image xlink:href="Pictures/1e87511db63efee31e1a89891df09ca2.png" xlink:type="simple" xlink:show="embed" xlink:actuate="onLoad"/></draw:frame></text:p>
      <text:p text:style-name="Text_20_body">On clique sur le <text:span text:style-name="Strong_20_Emphasis">bouton rouge</text:span>.</text:p>
      <text:p text:style-name="Text_20_body">Un message nous demande de confirmer notre choix. On valide par un clic sur <text:span text:style-name="Strong_20_Emphasis">Oui, tronquez</text:span>.</text:p>
      <text:p text:style-name="Text_20_body"><draw:frame draw:style-name="mediacenter" draw:name="6" text:anchor-type="paragraph" draw:z-index="6" svg:width="14.816666666667cm" svg:height="3.5983333333333cm"><draw:image xlink:href="Pictures/be35f521156fac2e919fa8abebc33632.png" xlink:type="simple" xlink:show="embed" xlink:actuate="onLoad"/></draw:frame></text:p>
      <text:p text:style-name="Text_20_body"><text:span text:style-name="Strong_20_Emphasis">Exemple 2</text:span> : Les coupes déjà réalisées sont visibles avec des pointillés rouges. L’utilisation de la <text:span text:style-name="Strong_20_Emphasis">Flèche Arrière</text:span> permet de s’y rendre directement pour tronquer de nouveau un passage de la vidéo et reprendre à cet endroit.</text:p>
      <text:p text:style-name="Text_20_body"><draw:frame draw:style-name="mediacenter" draw:name="7" text:anchor-type="paragraph" draw:z-index="7" svg:width="14.975416666667cm" svg:height="1.8520833333333cm"><draw:image xlink:href="Pictures/48f36f7209879963ac9b82b3f1aa6ff9.png" xlink:type="simple" xlink:show="embed" xlink:actuate="onLoad"/></draw:frame></text:p>
      <text:p text:style-name="Text_20_body"><text:span text:style-name="Strong_20_Emphasis">Conseil</text:span> : N’utilisez pas trop souvent le bouton <text:span text:style-name="Strong_20_Emphasis">Pause</text:span> et les <text:span text:style-name="Strong_20_Emphasis">Flèches</text:span> pour tronquez l’enregistrement en cours de
captation. Les hésitations rendent votre enregistrement plus naturel.</text:p>
      <text:p text:style-name="Text_20_body">Sur la droite de ce bandeau de commande, vous accédez à 3 autres boutons :</text:p>
      <text:list text:style-name="Numbering_20_1" text:continue-numbering="false">
        <text:list-item>
          <text:p text:style-name="Numbering_20_1_Content_First"> Un <text:span text:style-name="Strong_20_Emphasis">crayon</text:span> pour dessiner sur votre présentation (utilisation non détaillée dans ce guide)</text:p>
        </text:list-item>
        <text:list-item>
          <text:p text:style-name="Numbering_20_1_Content"> Une corbeille pour <text:span text:style-name="Strong_20_Emphasis">supprimer</text:span> tout et recommencer.</text:p>
        </text:list-item>
        <text:list-item>
          <text:p text:style-name="Numbering_20_1_Content_Last"> Un bouton <text:span text:style-name="Strong_20_Emphasis">Compléter</text:span> pour terminer la captation en cours et passer au post-traitement (étape suivante)</text:p>
        </text:list-item>
      </text:list>
      <text:h text:style-name="Heading_20_5" text:outline-level="5"><text:bookmark-start text:name="__RefHeading___la_finalisation_de_la_captation_4"/><text:bookmark-start text:name="la_finalisation_de_la_captation"/>La finalisation de la captation<text:bookmark-end text:name="__RefHeading___la_finalisation_de_la_captation_4"/><text:bookmark-end text:name="la_finalisation_de_la_captation"/></text:h>
      <text:p text:style-name="Text_20_body">Pour finaliser votre vidéo, cliquez sur le bouton <text:span text:style-name="Strong_20_Emphasis">Compléter</text:span>. Une fenêtre intitulée <text:span text:style-name="Strong_20_Emphasis">Quelle est la prochaine étape ?</text:span>
s’affiche. Cliquez sur le premier choix <text:span text:style-name="Strong_20_Emphasis">Sauvegarder / Publier.</text:span></text:p>
      <text:p text:style-name="Text_20_body"><draw:frame draw:style-name="mediacenter" draw:name="8" text:anchor-type="paragraph" draw:z-index="8" svg:width="7.6464583333333cm" svg:height="4.524375cm"><draw:image xlink:href="Pictures/4d99a52519737352ca5f6006db77766d.png" xlink:type="simple" xlink:show="embed" xlink:actuate="onLoad"/></draw:frame></text:p>
      <text:p text:style-name="Text_20_body">La fenêtre <text:span text:style-name="Strong_20_Emphasis">Video File</text:span> vous permet de régler les options de publication de la vidéo.</text:p>
      <text:p text:style-name="Text_20_body"><draw:frame draw:style-name="mediacenter" draw:name="9" text:anchor-type="paragraph" draw:z-index="9" svg:width="8.73125cm" svg:height="12.594166666667cm"><draw:image xlink:href="Pictures/e60e26fdd9dd6d5bdd9bf84f130fcb6c.jpg" xlink:type="simple" xlink:show="embed" xlink:actuate="onLoad"/></draw:frame></text:p>
      <text:list text:style-name="List_20_1" text:continue-numbering="false">
        <text:list-item>
          <text:p text:style-name="List_20_1_Content_First"> <text:span text:style-name="Strong_20_Emphasis">Type</text:span> : Choisissez <text:span text:style-name="Strong_20_Emphasis">MP4</text:span>.</text:p>
        </text:list-item>
        <text:list-item>
          <text:p text:style-name="List_20_1_Content"> <text:span text:style-name="Strong_20_Emphasis">Nom du fichier</text:span> : Favorisez un nom assez court mais explicite et sans espace.</text:p>
        </text:list-item>
        <text:list-item>
          <text:p text:style-name="List_20_1_Content"> <text:span text:style-name="Strong_20_Emphasis">Dossier</text:span> : Sélectionnez le lieu de stockage du fichier sur votre ordinateur.</text:p>
        </text:list-item>
        <text:list-item>
          <text:p text:style-name="List_20_1_Content"> <text:span text:style-name="Strong_20_Emphasis">Curseur</text:span> : Choisissez l’affichage, ou non, de votre curseur. Si celui-ci est affiché, il sera entouré d’un cercle jaune devenant bleu quand vous cliquez.</text:p>
        </text:list-item>
        <text:list-item>
          <text:p text:style-name="List_20_1_Content_Last"> <text:span text:style-name="Strong_20_Emphasis">Qualité</text:span> : Choisissez Normal.</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8::23:04</meta:creation-date>
    <dc:creator>Generated</dc:creator>
    <dc:date>2026-08-14T18::23:04</dc:date>
    <dc:language>en-US</dc:language>
    <meta:editing-cycles>1</meta:editing-cycles>
    <meta:editing-duration>PT0S</meta:editing-duration>
    <dc:title>production_audio_video:screencast-o-matic</dc:title>
  </office:meta>
</office:document-meta>
</file>