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77eee3df7cb328e2e2835a71fe92c3.png"/>
  <manifest:file-entry manifest:media-type="image/png" manifest:full-path="Pictures/ae33d8ebe637cf529de9a4c421cd26d4.png"/>
  <manifest:file-entry manifest:media-type="image/png" manifest:full-path="Pictures/89849d490e1a81ebd4a9df3fcfbc6f9d.png"/>
  <manifest:file-entry manifest:media-type="image/png" manifest:full-path="Pictures/089a1bca8e0b94619ed34c9b1d0b1b9f.png"/>
  <manifest:file-entry manifest:media-type="image/png" manifest:full-path="Pictures/c63edc0d49957308e7fac5357f799756.png"/>
  <manifest:file-entry manifest:media-type="image/png" manifest:full-path="Pictures/19925d0e3a2e17212e17b416a7ae7631.png"/>
  <manifest:file-entry manifest:media-type="image/png" manifest:full-path="Pictures/4f5a8c6da0342063ec1ceec1e0a678d2.png"/>
  <manifest:file-entry manifest:media-type="image/png" manifest:full-path="Pictures/d642ac9192d290f20bdba8ca39eae82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ion_audio_video:power_point"/><text:bookmark-start text:name="__RefHeading___commenter_un_diaporama_en_video_avec_powerpoint_et_le_publier_1"/><text:bookmark-start text:name="commenter_un_diaporama_en_video_avec_powerpoint_et_le_publier"/>Commenter un diaporama en vidéo avec powerpoint et le publier<text:bookmark-end text:name="__RefHeading___commenter_un_diaporama_en_video_avec_powerpoint_et_le_publier_1"/><text:bookmark-end text:name="commenter_un_diaporama_en_video_avec_powerpoint_et_le_publier"/></text:h>
      <text:p text:style-name="Text_20_body">Cette méthode permet de produire et publier un diaporama sonorisé au format vidéo, lisible par l’ensemble des étudiants. </text:p>
      <text:p text:style-name="Text_20_body">2 méthodes existent selon que votre diaporama comporte ou non des animations.</text:p>
      <text:h text:style-name="Heading_20_2" text:outline-level="2"><text:bookmark-start text:name="__RefHeading___methode_1sans_animation_2"/><text:bookmark-start text:name="methode_1sans_animation"/>Méthode 1 : sans animation<text:bookmark-end text:name="__RefHeading___methode_1sans_animation_2"/><text:bookmark-end text:name="methode_1sans_animation"/></text:h>
      <text:list text:style-name="List_20_1" text:continue-numbering="false">
        <text:list-item>
          <text:p text:style-name="List_20_1_Content_First"> Ouvrez votre diaporama dans PowerPoint  </text:p>
        </text:list-item>
        <text:list-item>
          <text:p text:style-name="List_20_1_Content_Last"> Cliquez sur l’onglet <text:span text:style-name="Strong_20_Emphasis">Insertion</text:span> puis sur le déroulez le menu du bouton <text:span text:style-name="Strong_20_Emphasis">Audio</text:span> et cliquez sur <text:span text:style-name="Strong_20_Emphasis">Enregistrer l’audio</text:span>.</text:p>
        </text:list-item>
      </text:list>
      <text:p text:style-name="Text_20_body"><draw:frame draw:style-name="mediacenter" draw:name="0" text:anchor-type="paragraph" draw:z-index="0" svg:width="16.377708333333cm" svg:height="6.1647916666667cm"><draw:image xlink:href="Pictures/0777eee3df7cb328e2e2835a71fe92c3.png" xlink:type="simple" xlink:show="embed" xlink:actuate="onLoad"/></draw:frame></text:p>
      <text:p text:style-name="Text_20_body">Une fenêtre d’enregistrement s’ouvre :</text:p>
      <text:list text:style-name="List_20_1" text:continue-numbering="false">
        <text:list-item>
          <text:p text:style-name="List_20_1_Content_First"> Liste à puceNommez la diapositive : Numéro de la diapositive</text:p>
        </text:list-item>
        <text:list-item>
          <text:p text:style-name="List_20_1_Content"> Cliquez sur le bouton <text:span text:style-name="Strong_20_Emphasis">rouge Enregistrer</text:span> puis enregistrez votre commentaire</text:p>
        </text:list-item>
        <text:list-item>
          <text:p text:style-name="List_20_1_Content"> A la fin du commentaire, cliquez sur le bouton <text:span text:style-name="Strong_20_Emphasis">bleu Terminer</text:span> </text:p>
        </text:list-item>
        <text:list-item>
          <text:p text:style-name="List_20_1_Content"> Vous pouvez réécouter votre enregistrement sur le bouton Écouter lorsqu’il est activé <text:span text:style-name="Strong_20_Emphasis">en vert</text:span></text:p>
        </text:list-item>
        <text:list-item>
          <text:p text:style-name="List_20_1_Content_Last"> Pour valider votre enregistrement, cliquez sur le <text:span text:style-name="Strong_20_Emphasis">bouton OK</text:span>.</text:p>
        </text:list-item>
      </text:list>
      <text:p text:style-name="Text_20_body"><draw:frame draw:style-name="mediacenter" draw:name="1" text:anchor-type="paragraph" draw:z-index="1" svg:width="11.641666666667cm" svg:height="4.4979166666667cm"><draw:image xlink:href="Pictures/ae33d8ebe637cf529de9a4c421cd26d4.png" xlink:type="simple" xlink:show="embed" xlink:actuate="onLoad"/></draw:frame></text:p>
      <text:p text:style-name="Text_20_body">L’enregistrement apparaît sur votre diapositive sous la forme d’un petit haut-parleur. Il est inséré comme une image que vous pouvez déplacer n’importe où dans la diapositive ou supprimer si besoin.</text:p>
      <text:p text:style-name="Text_20_body">En cliquant dessus, une barre de lecture s’affiche pour écouter de nouveau l’enregistrement.</text:p>
      <text:p text:style-name="Text_20_body"><draw:frame draw:style-name="mediacenter" draw:name="2" text:anchor-type="paragraph" draw:z-index="2" svg:width="19.393958333333cm" style:rel-width="100%" svg:height="8.6783333333333cm" style:rel-height="scale"><draw:image xlink:href="Pictures/89849d490e1a81ebd4a9df3fcfbc6f9d.png" xlink:type="simple" xlink:show="embed" xlink:actuate="onLoad"/></draw:frame></text:p>
      <text:list text:style-name="List_20_1" text:continue-numbering="false">
        <text:list-item>
          <text:p text:style-name="List_20_1_Content_First"> Recommencez l’opération d’enregistrement à chaque diapositive que vous souhaitez sonoriser.</text:p>
        </text:list-item>
        <text:list-item>
          <text:p text:style-name="List_20_1_Content_Last"> Une fois terminé, enregistrez votre diaporama pour conserver tous vos enregistrements.</text:p>
        </text:list-item>
      </text:list>
      <text:h text:style-name="Heading_20_2" text:outline-level="2"><text:bookmark-start text:name="__RefHeading___methode_2avec_animation_3"/><text:bookmark-start text:name="methode_2avec_animation"/>Méthode 2 : avec animation<text:bookmark-end text:name="__RefHeading___methode_2avec_animation_3"/><text:bookmark-end text:name="methode_2avec_animation"/></text:h>
      <text:list text:style-name="List_20_1" text:continue-numbering="false">
        <text:list-item>
          <text:p text:style-name="List_20_1_Content_First"> Ouvrez votre <text:span text:style-name="Strong_20_Emphasis">diaporama</text:span> dans <text:span text:style-name="Strong_20_Emphasis">PowerPoint</text:span></text:p>
        </text:list-item>
        <text:list-item>
          <text:p text:style-name="List_20_1_Content_Last"> Cliquez sur l’onglet <text:span text:style-name="Strong_20_Emphasis">Diaporama</text:span> puis sur <text:span text:style-name="Strong_20_Emphasis">Enregistrer le diaporama</text:span> puis sur <text:span text:style-name="Strong_20_Emphasis">Commencer l’enregistrement au début</text:span></text:p>
        </text:list-item>
      </text:list>
      <text:p text:style-name="Text_20_body"><draw:frame draw:style-name="mediacenter" draw:name="3" text:anchor-type="paragraph" draw:z-index="3" svg:width="15.875cm" style:rel-width="100%" svg:height="8.7021441889372cm" style:rel-height="scale"><draw:image xlink:href="Pictures/089a1bca8e0b94619ed34c9b1d0b1b9f.png" xlink:type="simple" xlink:show="embed" xlink:actuate="onLoad"/></draw:frame></text:p>
      <text:p text:style-name="Text_20_body">Une fenêtre vous propose de sélectionner les éléments à enregistrer avant de démarrer. Vous laissez coché les deux éléments pour conserver votre animation. </text:p>
      <text:list text:style-name="List_20_1" text:continue-numbering="false">
        <text:list-item>
          <text:p text:style-name="LastListParagraph_List_20_1_Content_First"> Cliquez sur <text:span text:style-name="Strong_20_Emphasis">Démarrer l’enregistrement</text:span></text:p>
        </text:list-item>
      </text:list>
      <text:p text:style-name="Text_20_body"><draw:frame draw:style-name="mediacenter" draw:name="4" text:anchor-type="paragraph" draw:z-index="4" svg:width="15.875cm" svg:height="5.7998434237996cm"><draw:image xlink:href="Pictures/c63edc0d49957308e7fac5357f799756.png" xlink:type="simple" xlink:show="embed" xlink:actuate="onLoad"/></draw:frame></text:p>
      <text:p text:style-name="Text_20_body">Votre diaporama s’affiche à l’écran ainsi qu’une petite fenêtre <text:span text:style-name="Strong_20_Emphasis">d’Enregistrement</text:span> en haut à gauche.</text:p>
      <text:p text:style-name="Text_20_body"><draw:frame draw:style-name="mediacenter" draw:name="5" text:anchor-type="paragraph" draw:z-index="5" svg:width="15.875cm" svg:height="5.7401129943503cm"><draw:image xlink:href="Pictures/19925d0e3a2e17212e17b416a7ae7631.png" xlink:type="simple" xlink:show="embed" xlink:actuate="onLoad"/></draw:frame></text:p>
      <text:p text:style-name="Text_20_body">Attention, <text:span text:style-name="Strong_20_Emphasis">l’enregistrement démarre aussitôt</text:span>. Cliquez sur le bouton <text:span text:style-name="Strong_20_Emphasis">Suspendre l’enregistrement</text:span> pour le mettre en pause.</text:p>
      <text:list text:style-name="List_20_1" text:continue-numbering="false">
        <text:list-item>
          <text:p text:style-name="LastListParagraph_List_20_1_Content_First"> A la fin de l’enregistrement, fermez la fenêtre. </text:p>
        </text:list-item>
      </text:list>
      <text:h text:style-name="Heading_20_2" text:outline-level="2"><text:bookmark-start text:name="__RefHeading___exporter_le_diaporama_en_video_et_le_publier_4"/><text:bookmark-start text:name="exporter_le_diaporama_en_video_et_le_publier"/>Exporter le diaporama en vidéo et le publier<text:bookmark-end text:name="__RefHeading___exporter_le_diaporama_en_video_et_le_publier_4"/><text:bookmark-end text:name="exporter_le_diaporama_en_video_et_le_publier"/></text:h>
      <text:p text:style-name="Text_20_body">Lorsque votre enregistrement est terminé avec l’une des deux méthodes, vous allez l’exporter en vidéo.</text:p>
      <text:list text:style-name="List_20_1" text:continue-numbering="false">
        <text:list-item>
          <text:p text:style-name="List_20_1_Content_First"> Déroulez le menu <text:span text:style-name="Strong_20_Emphasis">Fichier</text:span></text:p>
        </text:list-item>
        <text:list-item>
          <text:p text:style-name="List_20_1_Content"> Cliquez sur <text:span text:style-name="Strong_20_Emphasis">Exporter</text:span></text:p>
        </text:list-item>
        <text:list-item>
          <text:p text:style-name="List_20_1_Content_Last"> Cliquez sur <text:span text:style-name="Strong_20_Emphasis">Créer une vidéo</text:span> puis sur <text:span text:style-name="Strong_20_Emphasis">Créer la vidéo</text:span></text:p>
        </text:list-item>
      </text:list>
      <text:p text:style-name="Text_20_body"><draw:frame draw:style-name="mediacenter" draw:name="6" text:anchor-type="paragraph" draw:z-index="6" svg:width="23.8125cm" style:rel-width="100%" svg:height="8.0697916666667cm" style:rel-height="scale"><draw:image xlink:href="Pictures/4f5a8c6da0342063ec1ceec1e0a678d2.png" xlink:type="simple" xlink:show="embed" xlink:actuate="onLoad"/></draw:frame></text:p>
      <text:list text:style-name="List_20_1" text:continue-numbering="false">
        <text:list-item>
          <text:p text:style-name="LastListParagraph_List_20_1_Content_First"> La fenêtre <text:span text:style-name="Strong_20_Emphasis">Enregistrer sous</text:span> vous permet de <text:span text:style-name="Strong_20_Emphasis">nommer la vidéo</text:span> (Par défaut c’est le même nom que celui du</text:p>
        </text:list-item>
      </text:list>
      <text:p text:style-name="Text_20_body">diaporama) puis de <text:span text:style-name="Strong_20_Emphasis">l’enregistrer au format .mp4</text:span> dans le dossier de votre choix.</text:p>
      <text:p text:style-name="Text_20_body">Attention : selon la taille de votre vidéo, il existe deux méthodes de publication :</text:p>
      <text:h text:style-name="Heading_20_3" text:outline-level="3"><text:bookmark-start text:name="__RefHeading___methode_1video_dont_le_poids_est_inferieur_a_250_mega_5"/><text:bookmark-start text:name="methode_1video_dont_le_poids_est_inferieur_a_250_mega"/>Méthode 1 : Vidéo dont le poids est inférieur à 250 méga<text:bookmark-end text:name="__RefHeading___methode_1video_dont_le_poids_est_inferieur_a_250_mega_5"/><text:bookmark-end text:name="methode_1video_dont_le_poids_est_inferieur_a_250_mega"/></text:h>
      <text:p text:style-name="Text_20_body">Vous pouvez la publier directement sur e-campus :</text:p>
      <text:list text:style-name="List_20_1" text:continue-numbering="false">
        <text:list-item>
          <text:p text:style-name="List_20_1_Content_First"> Cliquez sur le bouton <text:span text:style-name="Strong_20_Emphasis">Ajouter une activité ou une ressource</text:span>, en bas de la section ou doit être déposé le fichier</text:p>
        </text:list-item>
        <text:list-item>
          <text:p text:style-name="List_20_1_Content"> Dans la liste proposée, choisissez <text:span text:style-name="Strong_20_Emphasis">fichier</text:span></text:p>
        </text:list-item>
        <text:list-item>
          <text:p text:style-name="List_20_1_Content"> Cliquez sur <text:span text:style-name="Strong_20_Emphasis">Ajouter</text:span></text:p>
        </text:list-item>
        <text:list-item>
          <text:p text:style-name="List_20_1_Content"> Dans la zone <text:span text:style-name="Strong_20_Emphasis">Nom</text:span>, saisissez celui de votre fichier</text:p>
        </text:list-item>
        <text:list-item>
          <text:p text:style-name="List_20_1_Content"> Dans la zone <text:span text:style-name="Strong_20_Emphasis">Sélectionnez des fichiers</text:span>, glissez le fichier vidéo de votre diaporama</text:p>
        </text:list-item>
        <text:list-item>
          <text:p text:style-name="List_20_1_Content_Last"> Dans le bas de la page, cliquez sur <text:span text:style-name="Strong_20_Emphasis">Enregistrer et revenir au cours</text:span></text:p>
        </text:list-item>
      </text:list>
      <text:p text:style-name="Text_20_body">Votre vidéo apparaît et est disponible pour vos étudiants sur la plateforme e-campus.</text:p>
      <text:p text:style-name="Text_20_body"><draw:frame draw:style-name="mediacenter" draw:name="7" text:anchor-type="paragraph" draw:z-index="7" svg:width="16.060208333333cm" svg:height="1.1641666666667cm"><draw:image xlink:href="Pictures/d642ac9192d290f20bdba8ca39eae829.png" xlink:type="simple" xlink:show="embed" xlink:actuate="onLoad"/></draw:frame></text:p>
      <text:p text:style-name="Text_20_body">Pour vous aider à <text:span text:style-name="Strong_20_Emphasis">insérer un diaporama commenté</text:span> sur votre page de cours, cliquez <text:a xlink:type="simple" xlink:href="https://webcemu.unicaen.fr/doku.php?id=production_audio_video:ici" text:style-name="Internet_20_link" text:visited-style-name="Visited_20_Internet_20_Link">ici</text:a></text:p>
      <text:h text:style-name="Heading_20_3" text:outline-level="3"><text:bookmark-start text:name="__RefHeading___methode_2video_dont_le_poids_est_superieur_a_250_mega_6"/><text:bookmark-start text:name="methode_2video_dont_le_poids_est_superieur_a_250_mega"/>Méthode 2 : Vidéo dont le poids est supérieur à 250 méga<text:bookmark-end text:name="__RefHeading___methode_2video_dont_le_poids_est_superieur_a_250_mega_6"/><text:bookmark-end text:name="methode_2video_dont_le_poids_est_superieur_a_250_mega"/></text:h>
      <text:p text:style-name="Text_20_body">Vous devez l’ajouter sur la médiathèque pédagogique. 
La médiathèque pédagogique est le service de diffusion de vidéos de l'Université de Caen Normandie. Cette plateforme vidéo permet le dépôt, l'encodage et la diffusion de vidéo en accès libre, par authentification via le compte numérique, avec ou sans mot de passe supplémentaire.
Lien d’ouverture : <text:a xlink:type="simple" xlink:href="https://mediatheque-pedagogique.unicaen.fr/" text:style-name="Internet_20_link" text:visited-style-name="Visited_20_Internet_20_Link">https://mediatheque-pedagogique.unicaen.fr/</text:a></text:p>
      <text:p text:style-name="Text_20_body">Pour vous aider à publier votre vidéo via la médiathèque pédagogique, cliquez <text:a xlink:type="simple" xlink:href="https://mediatheque-pedagogique.unicaen.fr/commentpublierunevideo/" text:style-name="Internet_20_link" text:visited-style-name="Visited_20_Internet_20_Link">ic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6::00:49</meta:creation-date>
    <dc:creator>Generated</dc:creator>
    <dc:date>2026-08-11T06::00:49</dc:date>
    <dc:language>en-US</dc:language>
    <meta:editing-cycles>1</meta:editing-cycles>
    <meta:editing-duration>PT0S</meta:editing-duration>
    <dc:title>production_audio_video:power_point</dc:title>
  </office:meta>
</office:document-meta>
</file>