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193a8da1e0ca36ad57a3d9e69b0718d.png"/>
  <manifest:file-entry manifest:media-type="image/png" manifest:full-path="Pictures/9edda3055bc4aecb5fab8f037c5a89fe.png"/>
  <manifest:file-entry manifest:media-type="image/png" manifest:full-path="Pictures/1bf51f3af40005d551b0d6b34ef3f390.png"/>
  <manifest:file-entry manifest:media-type="image/png" manifest:full-path="Pictures/b50f0d0449d2dfaf9a8eaa83e4c84976.png"/>
  <manifest:file-entry manifest:media-type="image/png" manifest:full-path="Pictures/7d13db6ee1f87f6c9f46f7a2b77d02da.png"/>
  <manifest:file-entry manifest:media-type="image/png" manifest:full-path="Pictures/56e78d650227295cb8cf646716b9bf91.png"/>
  <manifest:file-entry manifest:media-type="image/png" manifest:full-path="Pictures/78acec1686741ea8d64c53151326cef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production_audio_video:online_voice_recorder"/><text:bookmark-start text:name="__RefHeading___online_voice_recorder_1"/><text:bookmark-start text:name="online_voice_recorder"/>Online Voice Recorder<text:bookmark-end text:name="__RefHeading___online_voice_recorder_1"/><text:bookmark-end text:name="online_voice_recorder"/></text:h>
      <text:p text:style-name="Text_20_body">Cette application permet d’enregistrer votre voix à l'aide d'un micro et de le sauvegarder en fichier mp3. Elle ne nécessite aucune installation et fonctionne dans votre navigateur.</text:p>
      <text:p text:style-name="Text_20_body">Attention : Le fichier mp3 est encodé avec un grand débit, comptez environ 112 Mo pour une heure d’enregistrement.
Pour rappel, vos fichiers ne doivent pas peser plus de 100 méga pour être déposés sur e-campus.</text:p>
      <text:p text:style-name="Text_20_body">Lien d’ouverture : <text:a xlink:type="simple" xlink:href="https://online-voice-recorder.com/fr/" text:style-name="Internet_20_link" text:visited-style-name="Visited_20_Internet_20_Link">https://online-voice-recorder.com/fr/</text:a></text:p>
      <text:list text:style-name="List_20_1" text:continue-numbering="false">
        <text:list-item>
          <text:p text:style-name="LastListParagraph_List_20_1_Content_First"> Cliquer sur le <text:span text:style-name="Strong_20_Emphasis">bouton rouge</text:span> pour commencer l’enregistrement</text:p>
        </text:list-item>
      </text:list>
      <text:p text:style-name="Text_20_body"><draw:frame draw:style-name="mediacenter" draw:name="0" text:anchor-type="paragraph" draw:z-index="0" svg:width="6.9585416666667cm" svg:height="4.524375cm"><draw:image xlink:href="Pictures/e193a8da1e0ca36ad57a3d9e69b0718d.png" xlink:type="simple" xlink:show="embed" xlink:actuate="onLoad"/></draw:frame></text:p>
      <text:list text:style-name="List_20_1" text:continue-numbering="false">
        <text:list-item>
          <text:p text:style-name="LastListParagraph_List_20_1_Content_First"> La première fois, il vous est demandé d’autoriser l’utilisation de votre micro. Cliquez sur <text:span text:style-name="Strong_20_Emphasis">Autoriser</text:span>.</text:p>
        </text:list-item>
      </text:list>
      <text:p text:style-name="Text_20_body"><draw:frame draw:style-name="mediacenter" draw:name="1" text:anchor-type="paragraph" draw:z-index="1" svg:width="8.8370833333333cm" svg:height="3.81cm"><draw:image xlink:href="Pictures/9edda3055bc4aecb5fab8f037c5a89fe.png" xlink:type="simple" xlink:show="embed" xlink:actuate="onLoad"/></draw:frame></text:p>
      <text:p text:style-name="Text_20_body">L’enregistrement commence, le bouton est rouge</text:p>
      <text:p text:style-name="Text_20_body"><draw:frame draw:style-name="mediacenter" draw:name="2" text:anchor-type="paragraph" draw:z-index="2" svg:width="4.4979166666667cm" svg:height="1.7727083333333cm"><draw:image xlink:href="Pictures/1bf51f3af40005d551b0d6b34ef3f390.png" xlink:type="simple" xlink:show="embed" xlink:actuate="onLoad"/></draw:frame></text:p>
      <text:list text:style-name="List_20_1" text:continue-numbering="false">
        <text:list-item>
          <text:p text:style-name="LastListParagraph_List_20_1_Content_First"> L’enregistrement est en pause, le bouton <text:span text:style-name="Strong_20_Emphasis">pause</text:span> clignote</text:p>
        </text:list-item>
      </text:list>
      <text:p text:style-name="Text_20_body"><draw:frame draw:style-name="mediacenter" draw:name="3" text:anchor-type="paragraph" draw:z-index="3" svg:width="4.3127083333333cm" svg:height="1.9314583333333cm"><draw:image xlink:href="Pictures/b50f0d0449d2dfaf9a8eaa83e4c84976.png" xlink:type="simple" xlink:show="embed" xlink:actuate="onLoad"/></draw:frame></text:p>
      <text:list text:style-name="List_20_1" text:continue-numbering="false">
        <text:list-item>
          <text:p text:style-name="List_20_1_Content_First"> Appuyer sur le bouton pause pour reprendre l’enregistrement</text:p>
        </text:list-item>
        <text:list-item>
          <text:p text:style-name="List_20_1_Content_Last"> Appuyer sur le <text:span text:style-name="Strong_20_Emphasis">bouton rouge</text:span>z pour arrêter l’enregistrement</text:p>
        </text:list-item>
      </text:list>
      <text:p text:style-name="Text_20_body">La fenêtre d’édition de votre enregistrement s’ouvre automatiquement</text:p>
      <text:p text:style-name="Text_20_body"><draw:frame draw:style-name="mediacenter" draw:name="4" text:anchor-type="paragraph" draw:z-index="4" svg:width="18.520833333333cm" style:rel-width="100%" svg:height="4.3920833333333cm" style:rel-height="scale"><draw:image xlink:href="Pictures/7d13db6ee1f87f6c9f46f7a2b77d02da.png" xlink:type="simple" xlink:show="embed" xlink:actuate="onLoad"/></draw:frame></text:p>
      <text:list text:style-name="Numbering_20_1" text:continue-numbering="false">
        <text:list-item>
          <text:p text:style-name="Numbering_20_1_Content_First"> Cliquez sur le bouton <text:span text:style-name="Strong_20_Emphasis">Lecture</text:span> ou sur la barre d’espace du clavier pour écouter votre enregistrement.</text:p>
        </text:list-item>
        <text:list-item>
          <text:p text:style-name="Numbering_20_1_Content"> S’il est correct, cliquez sur le bouton <text:span text:style-name="Strong_20_Emphasis">Sauvegarder</text:span></text:p>
        </text:list-item>
        <text:list-item>
          <text:p text:style-name="Numbering_20_1_Content"> Par un cliquer/glisser, déplacez la <text:span text:style-name="Strong_20_Emphasis">poignée bleue</text:span> du <text:span text:style-name="Strong_20_Emphasis">début</text:span> pour supprimer un long silence par exemple ou un bruit</text:p>
        </text:list-item>
        <text:list-item>
          <text:p text:style-name="Numbering_20_1_Content_Last"> Déplacez également la <text:span text:style-name="Strong_20_Emphasis">poignée bleue</text:span> de <text:span text:style-name="Strong_20_Emphasis">fin</text:span> si nécessaire</text:p>
        </text:list-item>
      </text:list>
      <text:list text:style-name="List_20_1" text:continue-numbering="false">
        <text:list-item>
          <text:p text:style-name="List_20_1_Content_First"> Ecouter le début du fichier et placer la poignée à l’endroit désiré</text:p>
        </text:list-item>
        <text:list-item>
          <text:p text:style-name="List_20_1_Content"> Ecouter la fin du fichier et placer la poignée à l’endroit désiré</text:p>
        </text:list-item>
        <text:list-item>
          <text:p text:style-name="List_20_1_Content_Last"> </text:p>
        </text:list-item>
      </text:list>
      <text:p text:style-name="Text_20_body"><draw:frame draw:style-name="mediacenter" draw:name="5" text:anchor-type="paragraph" draw:z-index="5" svg:width="18.653125cm" style:rel-width="100%" svg:height="2.778125cm" style:rel-height="scale"><draw:image xlink:href="Pictures/56e78d650227295cb8cf646716b9bf91.png" xlink:type="simple" xlink:show="embed" xlink:actuate="onLoad"/></draw:frame></text:p>
      <text:list text:style-name="List_20_1" text:continue-numbering="false">
        <text:list-item>
          <text:p text:style-name="LastListParagraph_List_20_1_Content_First"> Après ajustements, cliquez sur le bouton <text:span text:style-name="Strong_20_Emphasis">Sauvegarder</text:span></text:p>
        </text:list-item>
      </text:list>
      <text:p text:style-name="Text_20_body">Le bouton <text:span text:style-name="Strong_20_Emphasis">Sauvegarder</text:span> se transforme en<text:span text:style-name="Strong_20_Emphasis"> Traitement</text:span> durant toute la durée de la sauvegarde.</text:p>
      <text:p text:style-name="Text_20_body">A la fin du traitement, le fichier se place automatiquement dans le dossier <text:span text:style-name="Strong_20_Emphasis">Téléchargements</text:span> de votre navigateur.</text:p>
      <text:p text:style-name="Text_20_body">Pour relancer l’application, actualisez votre page (Touche F5 de votre clavier) ou sélectionnez <text:span text:style-name="Strong_20_Emphasis">Enregistreur de Voix</text:span> dans la barre de menu située en haut de votre écran.</text:p>
      <text:p text:style-name="Text_20_body"><draw:frame draw:style-name="mediacenter" draw:name="6" text:anchor-type="paragraph" draw:z-index="6" svg:width="18.467916666667cm" style:rel-width="100%" svg:height="0.68791666666667cm" style:rel-height="scale"><draw:image xlink:href="Pictures/78acec1686741ea8d64c53151326cef0.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3::44:13</meta:creation-date>
    <dc:creator>Generated</dc:creator>
    <dc:date>2026-08-12T13::44:13</dc:date>
    <dc:language>en-US</dc:language>
    <meta:editing-cycles>1</meta:editing-cycles>
    <meta:editing-duration>PT0S</meta:editing-duration>
    <dc:title>production_audio_video:online_voice_recorder</dc:title>
  </office:meta>
</office:document-meta>
</file>