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4962ef6cbe7343a7f0801c74a26b8.png"/>
  <manifest:file-entry manifest:media-type="image/png" manifest:full-path="Pictures/48d6932ddc56e71556de06749c93abd0.png"/>
  <manifest:file-entry manifest:media-type="image/png" manifest:full-path="Pictures/aba2b2339167a78552553c831b047b87.png"/>
  <manifest:file-entry manifest:media-type="image/png" manifest:full-path="Pictures/4c142cd9161130545cc309113abeaab8.png"/>
  <manifest:file-entry manifest:media-type="image/png" manifest:full-path="Pictures/29dc225a4881d2354629de93b2f5846e.png"/>
  <manifest:file-entry manifest:media-type="image/png" manifest:full-path="Pictures/a348053e02dd637a5d3a4471be542d54.png"/>
  <manifest:file-entry manifest:media-type="image/png" manifest:full-path="Pictures/590b94809c1e72baae1b0def9b43be98.png"/>
  <manifest:file-entry manifest:media-type="image/png" manifest:full-path="Pictures/2ea611ccf64332113eddc614e9e5f56a.png"/>
  <manifest:file-entry manifest:media-type="image/png" manifest:full-path="Pictures/cb7b83ec66fe3dc6df64db9069bf4e59.png"/>
  <manifest:file-entry manifest:media-type="image/png" manifest:full-path="Pictures/8235e394e1483c22aaea37ff36978ee9.png"/>
  <manifest:file-entry manifest:media-type="image/png" manifest:full-path="Pictures/2fe229a2d3618f2554509bfce2b3feb7.png"/>
  <manifest:file-entry manifest:media-type="image/png" manifest:full-path="Pictures/6c34b564535847f0cef0f43693d86815.png"/>
  <manifest:file-entry manifest:media-type="image/png" manifest:full-path="Pictures/c9cb354d1769c96ae93af14448a41a47.png"/>
  <manifest:file-entry manifest:media-type="image/png" manifest:full-path="Pictures/0c83a65768e45351d8142428253f4281.png"/>
  <manifest:file-entry manifest:media-type="image/png" manifest:full-path="Pictures/5e6f7b795d75879c4790bfd0229b8cc9.png"/>
  <manifest:file-entry manifest:media-type="image/png" manifest:full-path="Pictures/1423e8dc99b4a4fa0db8cda6f1caa4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online_video_cutter"/><text:bookmark-start text:name="__RefHeading___online_video_cutter_1"/><text:bookmark-start text:name="online_video_cutter"/>ONLINE VIDEO CUTTER<text:bookmark-end text:name="__RefHeading___online_video_cutter_1"/><text:bookmark-end text:name="online_video_cutter"/></text:h>
      <text:p text:style-name="Text_20_body">Cette application permet de <text:span text:style-name="Strong_20_Emphasis">couper un petit fichier vidéo et de le convertir au format mp4</text:span>. Elle ne nécessite aucune
installation et fonctionne dans votre navigateur.</text:p>
      <text:p text:style-name="Text_20_body">Lien d’ouverture : <text:a xlink:type="simple" xlink:href="https://online-video-cutter.com/fr/" text:style-name="Internet_20_link" text:visited-style-name="Visited_20_Internet_20_Link">https://online-video-cutter.com/fr/</text:a></text:p>
      <text:p text:style-name="Text_20_body"><draw:frame draw:style-name="mediacenter" draw:name="0" text:anchor-type="paragraph" draw:z-index="0" svg:width="4.7625cm" svg:height="2.7252083333333cm"><draw:image xlink:href="Pictures/8394962ef6cbe7343a7f0801c74a26b8.png" xlink:type="simple" xlink:show="embed" xlink:actuate="onLoad"/></draw:frame></text:p>
      <text:p text:style-name="Text_20_body"><draw:frame draw:style-name="media" draw:name="1" text:anchor-type="as-char" draw:z-index="1" svg:width="0.50270833333333cm" svg:height="0.47625cm"><draw:image xlink:href="Pictures/48d6932ddc56e71556de06749c93abd0.png" xlink:type="simple" xlink:show="embed" xlink:actuate="onLoad"/></draw:frame> Cliquez sur le bouton <text:span text:style-name="Strong_20_Emphasis">Choisir un fichier</text:span> puis sélectionnez dans votre ordinateur le fichier vidéo à couper, cliquez sur Enregistrer</text:p>
      <text:p text:style-name="Text_20_body">ou bien </text:p>
      <text:p text:style-name="Text_20_body"><draw:frame draw:style-name="media" draw:name="2" text:anchor-type="as-char" draw:z-index="2" svg:width="0.47625cm" svg:height="0.50270833333333cm"><draw:image xlink:href="Pictures/aba2b2339167a78552553c831b047b87.png" xlink:type="simple" xlink:show="embed" xlink:actuate="onLoad"/></draw:frame> Cliquez sur la <text:span text:style-name="Strong_20_Emphasis">flèche</text:span> du bouton et sélectionnez <text:span text:style-name="Strong_20_Emphasis">Dropbox, Google Drive</text:span> ou <text:span text:style-name="Strong_20_Emphasis">Lien</text:span>.</text:p>
      <text:p text:style-name="Text_20_body"><draw:frame draw:style-name="media" draw:name="3" text:anchor-type="as-char" draw:z-index="3" svg:width="0.47625cm" svg:height="0.47625cm"><draw:image xlink:href="Pictures/4c142cd9161130545cc309113abeaab8.png" xlink:type="simple" xlink:show="embed" xlink:actuate="onLoad"/></draw:frame> <text:span text:style-name="Strong_20_Emphasis">Glissez déposez</text:span> le fichier</text:p>
      <text:p text:style-name="Text_20_body">La vidéo téléchargée s’affiche sur la timeline ainsi que les boutons de commande : </text:p>
      <text:p text:style-name="Text_20_body"><draw:frame draw:style-name="mediacenter" draw:name="4" text:anchor-type="paragraph" draw:z-index="4" svg:width="16.801041666667cm" svg:height="7.9639583333333cm"><draw:image xlink:href="Pictures/29dc225a4881d2354629de93b2f5846e.png" xlink:type="simple" xlink:show="embed" xlink:actuate="onLoad"/></draw:frame></text:p>
      <text:p text:style-name="Text_20_body"><draw:frame draw:style-name="media" draw:name="5" text:anchor-type="as-char" draw:z-index="5" svg:width="0.50270833333333cm" svg:height="0.47625cm"><draw:image xlink:href="Pictures/48d6932ddc56e71556de06749c93abd0.png" xlink:type="simple" xlink:show="embed" xlink:actuate="onLoad"/></draw:frame> Commencez par <text:span text:style-name="Strong_20_Emphasis">déplacer la poignée bleue de début</text:span> pour indiquer le début de la découpe.</text:p>
      <text:p text:style-name="Text_20_body"><draw:frame draw:style-name="media" draw:name="6" text:anchor-type="as-char" draw:z-index="6" svg:width="0.47625cm" svg:height="0.50270833333333cm"><draw:image xlink:href="Pictures/aba2b2339167a78552553c831b047b87.png" xlink:type="simple" xlink:show="embed" xlink:actuate="onLoad"/></draw:frame> <text:span text:style-name="Strong_20_Emphasis">Déplacer</text:span> également <text:span text:style-name="Strong_20_Emphasis">la poignée bleue de fin</text:span> si nécessaire pour indiquer la fin de la découpe</text:p>
      <text:p text:style-name="Text_20_body"><draw:frame draw:style-name="mediacenter" draw:name="7" text:anchor-type="paragraph" draw:z-index="7" svg:width="16.801041666667cm" svg:height="1.4552083333333cm"><draw:image xlink:href="Pictures/a348053e02dd637a5d3a4471be542d54.png" xlink:type="simple" xlink:show="embed" xlink:actuate="onLoad"/></draw:frame></text:p>
      <text:p text:style-name="Text_20_body"><draw:frame draw:style-name="media" draw:name="8" text:anchor-type="as-char" draw:z-index="8" svg:width="0.47625cm" svg:height="0.47625cm"><draw:image xlink:href="Pictures/4c142cd9161130545cc309113abeaab8.png" xlink:type="simple" xlink:show="embed" xlink:actuate="onLoad"/></draw:frame> Démarrez une <text:span text:style-name="Strong_20_Emphasis">lecture</text:span> de votre vidéo pour visualiser le résultat de la découpe.</text:p>
      <text:p text:style-name="Text_20_body"><draw:frame draw:style-name="media" draw:name="9" text:anchor-type="as-char" draw:z-index="9" svg:width="0.47625cm" svg:height="0.50270833333333cm"><draw:image xlink:href="Pictures/590b94809c1e72baae1b0def9b43be98.png" xlink:type="simple" xlink:show="embed" xlink:actuate="onLoad"/></draw:frame> Vous avez la possibilité de <text:span text:style-name="Strong_20_Emphasis">recadrer</text:span> votre vidéo si nécessaire.</text:p>
      <text:p text:style-name="Text_20_body"><draw:frame draw:style-name="media" draw:name="10" text:anchor-type="as-char" draw:z-index="10" svg:width="0.47625cm" svg:height="0.47625cm"><draw:image xlink:href="Pictures/2ea611ccf64332113eddc614e9e5f56a.png" xlink:type="simple" xlink:show="embed" xlink:actuate="onLoad"/></draw:frame> Vous pouvez également la faire <text:span text:style-name="Strong_20_Emphasis">pivoter</text:span> pour la redresser par exemple, si elle a été filmée au smartphone.</text:p>
      <text:p text:style-name="Text_20_body"><draw:frame draw:style-name="media" draw:name="11" text:anchor-type="as-char" draw:z-index="11" svg:width="0.47625cm" svg:height="0.50270833333333cm"><draw:image xlink:href="Pictures/cb7b83ec66fe3dc6df64db9069bf4e59.png" xlink:type="simple" xlink:show="embed" xlink:actuate="onLoad"/></draw:frame> Choisissez la <text:span text:style-name="Strong_20_Emphasis">qualité</text:span>. Par défaut <text:span text:style-name="Strong_20_Emphasis">Same</text:span> (même taille) est sélectionné. Il est préférable de modifier cette taille. </text:p>
      <text:p text:style-name="Text_20_body"><draw:frame draw:style-name="media" draw:name="12" text:anchor-type="as-char" draw:z-index="12" svg:width="0.47625cm" svg:height="0.47625cm"><draw:image xlink:href="Pictures/8235e394e1483c22aaea37ff36978ee9.png" xlink:type="simple" xlink:show="embed" xlink:actuate="onLoad"/></draw:frame> <text:span text:style-name="Strong_20_Emphasis">Sélectionner</text:span> une <text:span text:style-name="Strong_20_Emphasis">qualité plus basse</text:span> que Same.</text:p>
      <text:p text:style-name="Text_20_body"><draw:frame draw:style-name="media" draw:name="13" text:anchor-type="as-char" draw:z-index="13" svg:width="0.50270833333333cm" svg:height="0.50270833333333cm"><draw:image xlink:href="Pictures/2fe229a2d3618f2554509bfce2b3feb7.png" xlink:type="simple" xlink:show="embed" xlink:actuate="onLoad"/></draw:frame> Cliquez sur le bouton <text:span text:style-name="Strong_20_Emphasis">Sauvegarder</text:span></text:p>
      <text:p text:style-name="Text_20_body">Une barre de progression s’affiche pendant tout le traitement de la vidéo.</text:p>
      <text:p text:style-name="Text_20_body"><draw:frame draw:style-name="mediacenter" draw:name="14" text:anchor-type="paragraph" draw:z-index="14" svg:width="10.847916666667cm" svg:height="2.5929166666667cm"><draw:image xlink:href="Pictures/6c34b564535847f0cef0f43693d86815.png" xlink:type="simple" xlink:show="embed" xlink:actuate="onLoad"/></draw:frame></text:p>
      <text:p text:style-name="Text_20_body">La fenêtre indique la fin du traitement et la taille du fichier.</text:p>
      <text:p text:style-name="Text_20_body"><draw:frame draw:style-name="mediacenter" draw:name="15" text:anchor-type="paragraph" draw:z-index="15" svg:width="4.7360416666667cm" svg:height="3.3866666666667cm"><draw:image xlink:href="Pictures/c9cb354d1769c96ae93af14448a41a47.png" xlink:type="simple" xlink:show="embed" xlink:actuate="onLoad"/></draw:frame></text:p>
      <text:p text:style-name="Text_20_body"><draw:frame draw:style-name="media" draw:name="16" text:anchor-type="as-char" draw:z-index="16" svg:width="0.50270833333333cm" svg:height="0.47625cm"><draw:image xlink:href="Pictures/0c83a65768e45351d8142428253f4281.png" xlink:type="simple" xlink:show="embed" xlink:actuate="onLoad"/></draw:frame> Cliquez sur <text:span text:style-name="Strong_20_Emphasis">Télécharger</text:span> pour récupérer le fichier mp4 de votre vidéo dans le dossier téléchargement de votre navigateur</text:p>
      <text:p text:style-name="Text_20_body">ou bien</text:p>
      <text:p text:style-name="Text_20_body"><draw:frame draw:style-name="media" draw:name="17" text:anchor-type="as-char" draw:z-index="17" svg:width="0.50270833333333cm" svg:height="0.47625cm"><draw:image xlink:href="Pictures/5e6f7b795d75879c4790bfd0229b8cc9.png" xlink:type="simple" xlink:show="embed" xlink:actuate="onLoad"/></draw:frame> <text:span text:style-name="Strong_20_Emphasis">Cliquez</text:span> sur la <text:span text:style-name="Strong_20_Emphasis">flèche</text:span> pour déposer le fichier mp4 de votre vidéo sur <text:span text:style-name="Strong_20_Emphasis">Dropbox</text:span> ou <text:span text:style-name="Strong_20_Emphasis">Google Drive</text:span></text:p>
      <text:p text:style-name="Text_20_body">Pour relancer l’application, actualisez votre page (Touche F5 de votre clavier) ou sélectionner Découpeur Vidéo dans la barre de menu située en haut de votre écran.</text:p>
      <text:p text:style-name="Text_20_body"><draw:frame draw:style-name="mediacenter" draw:name="18" text:anchor-type="paragraph" draw:z-index="18" svg:width="16.801041666667cm" svg:height="0.74083333333333cm"><draw:image xlink:href="Pictures/1423e8dc99b4a4fa0db8cda6f1caa4c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26:56</meta:creation-date>
    <dc:creator>Generated</dc:creator>
    <dc:date>2026-08-12T10::26:56</dc:date>
    <dc:language>en-US</dc:language>
    <meta:editing-cycles>1</meta:editing-cycles>
    <meta:editing-duration>PT0S</meta:editing-duration>
    <dc:title>production_audio_video:online_video_cutter</dc:title>
  </office:meta>
</office:document-meta>
</file>