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6992c3a44144f3a7256aa829ce8dda.png"/>
  <manifest:file-entry manifest:media-type="image/png" manifest:full-path="Pictures/66bb5172d962aa32605b848a67b434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mediainfo"/><text:bookmark-start text:name="__RefHeading___verifier_ses_fichiers_avec_mediainfo_1"/><text:bookmark-start text:name="verifier_ses_fichiers_avec_mediainfo"/>VÉRIFIER SES FICHIERS AVEC MEDIAINFO<text:bookmark-end text:name="__RefHeading___verifier_ses_fichiers_avec_mediainfo_1"/><text:bookmark-end text:name="verifier_ses_fichiers_avec_mediainfo"/></text:h>
      <text:p text:style-name="Text_20_body">MediaInfo fournit les informations techniques de vos fichiers vidéo et audio (format, codec, conteneur, taille, poids, etc.). </text:p>
      <text:p text:style-name="Text_20_body">Lien de téléchargement : <text:a xlink:type="simple" xlink:href="https://mediaarea.net/fr/MediaInfo" text:style-name="Internet_20_link" text:visited-style-name="Visited_20_Internet_20_Link">https://mediaarea.net/fr/MediaInfo</text:a></text:p>
      <text:p text:style-name="Text_20_body">Pour connaitre les infos d’un fichier audio ou vidéo : Par un <text:span text:style-name="Strong_20_Emphasis">clic droit sur le fichier</text:span> pour ouvrir le menu contextuel,
choisissez <text:span text:style-name="Strong_20_Emphasis">MediaInfo</text:span></text:p>
      <text:p text:style-name="Text_20_body"><draw:frame draw:style-name="mediacenter" draw:name="0" text:anchor-type="paragraph" draw:z-index="0" svg:width="7.2760416666667cm" svg:height="4.3920833333333cm"><draw:image xlink:href="Pictures/ba6992c3a44144f3a7256aa829ce8dda.png" xlink:type="simple" xlink:show="embed" xlink:actuate="onLoad"/></draw:frame></text:p>
      <text:p text:style-name="Text_20_body">La fenêtre <text:span text:style-name="Strong_20_Emphasis">Général</text:span> affiche toutes les <text:span text:style-name="Strong_20_Emphasis">informations techniques</text:span> (taille, durée, débit global).</text:p>
      <text:p text:style-name="Text_20_body"><draw:frame draw:style-name="mediacenter" draw:name="1" text:anchor-type="paragraph" draw:z-index="1" svg:width="11.58875cm" svg:height="4.7625cm"><draw:image xlink:href="Pictures/66bb5172d962aa32605b848a67b43421.png" xlink:type="simple" xlink:show="embed" xlink:actuate="onLoad"/></draw:frame></text:p>
      <text:p text:style-name="Text_20_body">Pour pouvoir déposer sur e-campus, la taille ne doit pas dépasser <text:span text:style-name="Strong_20_Emphasis">95 Mio</text:span>.
<text:span text:style-name="Emphasis"><text:a xlink:type="simple" xlink:href="https://fr.wikipedia.org/wiki/Octet#Multiples_normalis.C3.A9s" text:style-name="Internet_20_link" text:visited-style-name="Visited_20_Internet_20_Link">(Mo-&gt; Méga octet / Mi -&gt; Mébi octet)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0::37:48</meta:creation-date>
    <dc:creator>Generated</dc:creator>
    <dc:date>2026-08-13T00::37:48</dc:date>
    <dc:language>en-US</dc:language>
    <meta:editing-cycles>1</meta:editing-cycles>
    <meta:editing-duration>PT0S</meta:editing-duration>
    <dc:title>production_audio_video:mediainfo</dc:title>
  </office:meta>
</office:document-meta>
</file>