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3e4d90a9fa065cce00ef39f22a73dd.png"/>
  <manifest:file-entry manifest:media-type="image/png" manifest:full-path="Pictures/8eb02d0b3847f8f63fe63d96dd606b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enregistreur_vocal_de_windows"/><text:bookmark-start text:name="__RefHeading___enregistreur_vocal_windows_1"/><text:bookmark-start text:name="enregistreur_vocal_windows"/>Enregistreur vocal Windows<text:bookmark-end text:name="__RefHeading___enregistreur_vocal_windows_1"/><text:bookmark-end text:name="enregistreur_vocal_windows"/></text:h>
      <text:p text:style-name="Text_20_body"><draw:frame draw:style-name="mediacenter" draw:name="0" text:anchor-type="paragraph" draw:z-index="0" svg:width="4.683125cm" svg:height="1.0054166666667cm"><draw:image xlink:href="Pictures/8e3e4d90a9fa065cce00ef39f22a73dd.png" xlink:type="simple" xlink:show="embed" xlink:actuate="onLoad"/></draw:frame></text:p>
      <text:p text:style-name="Text_20_body">Application intégrée au système d'exploitation Windows. Permet l'enregistrement de son au format m4a. Une conversion du fichier en mp3 sera nécessaire pour un dépôt et une lecture sur ecampus. </text:p>
      <text:p text:style-name="Text_20_body"><draw:frame draw:style-name="mediacenter" draw:name="1" text:anchor-type="paragraph" draw:z-index="1" svg:width="15.134166666667cm" svg:height="8.7841666666667cm"><draw:image xlink:href="Pictures/8eb02d0b3847f8f63fe63d96dd606b45.png" xlink:type="simple" xlink:show="embed" xlink:actuate="onLoad"/></draw:frame></text:p>
      <text:p text:style-name="Text_20_body">Appuyez sur le gros bouton Enregistrer (1), puis ajoutez des marqueurs (3) pour identifier les moments clés au cours de l'enregistrement ou de la lecture (2). Ensuite, vous pouvez découper (5), renommer (7) ou partager vos enregistrements (4), qui sont enregistrés dans Documents &gt; Enregistrements de sons. Sélectionnez l'icône de corbeille (6) pour supprimer l'enregistrement, ou les trois points (8) pour plus d'op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0::10:55</meta:creation-date>
    <dc:creator>Generated</dc:creator>
    <dc:date>2026-08-13T00::10:55</dc:date>
    <dc:language>en-US</dc:language>
    <meta:editing-cycles>1</meta:editing-cycles>
    <meta:editing-duration>PT0S</meta:editing-duration>
    <dc:title>production_audio_video:enregistreur_vocal_de_windows</dc:title>
  </office:meta>
</office:document-meta>
</file>