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95b9b703936c14ea638217afae57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duction_audio_video:audacity"/><text:bookmark-start text:name="__RefHeading___audacity_1"/><text:bookmark-start text:name="audacity"/>Audacity<text:bookmark-end text:name="__RefHeading___audacity_1"/><text:bookmark-end text:name="audacity"/></text:h>
      <text:p text:style-name="Text_20_body">Logiciel d'enregistrement et de montage audio avancé.
Audacity est un logiciel libre, open source, multiplateforme et disponible dans le centre logiciel (installation sans compte admin sur les PC).</text:p>
      <text:p text:style-name="Text_20_body">Lien vers le site non officiel : <text:a xlink:type="simple" xlink:href="https://audacity.fr/" text:style-name="Internet_20_link" text:visited-style-name="Visited_20_Internet_20_Link">https://audacity.fr/</text:a></text:p>
      <text:p text:style-name="Text_20_body">Site non officiel de documentation technique pour aider la communauté francophone autour de Audacity. Vous y trouverez de nombreux tutoriels dédiés aux utilisateurs du logiciel
<draw:frame draw:style-name="mediacenter" draw:name="0" text:anchor-type="paragraph" draw:z-index="0" svg:width="24.368125cm" style:rel-width="100%" svg:height="18.626666666667cm" style:rel-height="scale"><draw:image xlink:href="Pictures/9d95b9b703936c14ea638217afae572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25:34</meta:creation-date>
    <dc:creator>Generated</dc:creator>
    <dc:date>2026-08-15T10::25:34</dc:date>
    <dc:language>en-US</dc:language>
    <meta:editing-cycles>1</meta:editing-cycles>
    <meta:editing-duration>PT0S</meta:editing-duration>
    <dc:title>production_audio_video:audacity</dc:title>
  </office:meta>
</office:document-meta>
</file>