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6f48f43ffe1374b614e5cc97eaa1f22.png"/>
  <manifest:file-entry manifest:media-type="image/png" manifest:full-path="Pictures/a8e640d610ae8221174971c448ca0a40.png"/>
  <manifest:file-entry manifest:media-type="image/png" manifest:full-path="Pictures/3f458ace026a56ab6656343469d0c3a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roduction_audio_video:active_presenter:importer_powerpoint"/><text:bookmark-start text:name="__RefHeading___importer_powerpoint_1"/><text:bookmark-start text:name="importer_powerpoint"/>Importer Powerpoint<text:bookmark-end text:name="__RefHeading___importer_powerpoint_1"/><text:bookmark-end text:name="importer_powerpoint"/></text:h>
      <text:p text:style-name="Text_20_body">Démarrez Active Presenter, puis sélectionnez “importation Powerpoint” :</text:p>
      <text:p text:style-name="Text_20_body"><draw:frame draw:style-name="mediacenter" draw:name="0" text:anchor-type="paragraph" draw:z-index="0" svg:width="19.579166666667cm" style:rel-width="100%" svg:height="12.117916666667cm" style:rel-height="scale"><draw:image xlink:href="Pictures/e6f48f43ffe1374b614e5cc97eaa1f22.png" xlink:type="simple" xlink:show="embed" xlink:actuate="onLoad"/></draw:frame></text:p>
      <text:p text:style-name="Text_20_body">Vous pouvez également choisir le “modèle vide” au démarrage puis cliquez sur “Activer Presenter” dans le coin gauche et sur “<text:span text:style-name="Strong_20_Emphasis">importation Powerpoint</text:span>”. </text:p>
      <text:p text:style-name="Text_20_body"><draw:frame draw:style-name="mediacenter" draw:name="1" text:anchor-type="paragraph" draw:z-index="1" svg:width="35.374791666667cm" style:rel-width="100%" svg:height="20.611041666667cm" style:rel-height="scale"><draw:image xlink:href="Pictures/a8e640d610ae8221174971c448ca0a40.png" xlink:type="simple" xlink:show="embed" xlink:actuate="onLoad"/></draw:frame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2" text:anchor-type="as-char" draw:z-index="2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Attention : il n'est pas possible d'importer d'autres formats que Powerpoint (Impress notamment)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1::40:54</meta:creation-date>
    <dc:creator>Generated</dc:creator>
    <dc:date>2026-08-13T11::40:54</dc:date>
    <dc:language>en-US</dc:language>
    <meta:editing-cycles>1</meta:editing-cycles>
    <meta:editing-duration>PT0S</meta:editing-duration>
    <dc:title>production_audio_video:active_presenter:importer_powerpoint</dc:title>
  </office:meta>
</office:document-meta>
</file>