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911c5a4a56aa6c19981e2f73519fe3.png"/>
  <manifest:file-entry manifest:media-type="image/png" manifest:full-path="Pictures/cc07aef51682b80c970dc44e25eee505.png"/>
  <manifest:file-entry manifest:media-type="image/gif" manifest:full-path="Pictures/ecbfcaad106c1bf9a6d6ac0c2c125acd.gif"/>
  <manifest:file-entry manifest:media-type="image/png" manifest:full-path="Pictures/bbb7f9223d4a2a824995982645a56637.png"/>
  <manifest:file-entry manifest:media-type="image/png" manifest:full-path="Pictures/4660c1eb40a861fb10852992b94b4734.png"/>
  <manifest:file-entry manifest:media-type="image/gif" manifest:full-path="Pictures/399cbcde6b773b5368687fbcfb9ff671.gif"/>
  <manifest:file-entry manifest:media-type="image/png" manifest:full-path="Pictures/3f458ace026a56ab6656343469d0c3af.png"/>
  <manifest:file-entry manifest:media-type="image/gif" manifest:full-path="Pictures/ef0461e2a8b3456c06160f3cac626519.gif"/>
  <manifest:file-entry manifest:media-type="image/gif" manifest:full-path="Pictures/a4c2c06a5b2cf02faae3c8f59211cc59.gif"/>
  <manifest:file-entry manifest:media-type="image/png" manifest:full-path="Pictures/dcbbd13c5f28441e8298bcc53d76767f.png"/>
  <manifest:file-entry manifest:media-type="image/gif" manifest:full-path="Pictures/efb610cc1f4aaf6a4659486c23c5cef2.gif"/>
  <manifest:file-entry manifest:media-type="image/png" manifest:full-path="Pictures/559ea861c66c8cbd3a58abd8042fcf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duction_audio_video:active_presenter:enregistrer_une_video"/><text:bookmark-start text:name="__RefHeading___enregistrer_une_video_ou_une_presentation_interactive_avec_active_presenter_1"/><text:bookmark-start text:name="enregistrer_une_video_ou_une_presentation_interactive_avec_active_presenter"/>Enregistrer une vidéo ou une présentation interactive avec Active Presenter<text:bookmark-end text:name="__RefHeading___enregistrer_une_video_ou_une_presentation_interactive_avec_active_presenter_1"/><text:bookmark-end text:name="enregistrer_une_video_ou_une_presentation_interactive_avec_active_presenter"/></text:h>
      <text:h text:style-name="Heading_20_2" text:outline-level="2"><text:bookmark-start text:name="__RefHeading___creer_un_projet_2"/><text:bookmark-start text:name="creer_un_projet"/>1. Créer un projet<text:bookmark-end text:name="__RefHeading___creer_un_projet_2"/><text:bookmark-end text:name="creer_un_projet"/></text:h>
      <text:p text:style-name="Text_20_body">Il est possible de démarrer à partir :</text:p>
      <text:list text:style-name="List_20_1" text:continue-numbering="false">
        <text:list-item>
          <text:p text:style-name="List_20_1_Content_First"> d'un <text:a xlink:type="simple" xlink:href="https://webcemu.unicaen.fr/doku.php?id=production_audio_video:active_presenter:projet_vide" text:style-name="Internet_20_link" text:visited-style-name="Visited_20_Internet_20_Link">projet vide</text:a>, éventuellement en utilisant un modèle comportant des éléments graphiques,</text:p>
        </text:list-item>
        <text:list-item>
          <text:p text:style-name="List_20_1_Content"> ou d'un échantillon comportant des éléments graphiques ainsi que des interactions (pour une présentation interactive),</text:p>
        </text:list-item>
        <text:list-item>
          <text:p text:style-name="List_20_1_Content"> ou d'un diaporama <text:a xlink:type="simple" xlink:href="https://webcemu.unicaen.fr/doku.php?id=production_audio_video:active_presenter:importer_powerpoint" text:style-name="Internet_20_link" text:visited-style-name="Visited_20_Internet_20_Link">Powerpoint</text:a> (les animations seront conservées),</text:p>
        </text:list-item>
        <text:list-item>
          <text:p text:style-name="List_20_1_Content_Last"> ou d'un enregistrement d'actions réalisées sur l'ordinateur (pour créer un tutoriel sur l'utilisation d'un logiciel par exemple).</text:p>
        </text:list-item>
      </text:list>
      <text:h text:style-name="Heading_20_2" text:outline-level="2"><text:bookmark-start text:name="__RefHeading___inserer_de_l_audio_3"/><text:bookmark-start text:name="inserer_de_l_audio"/>2. Insérer de l'audio<text:bookmark-end text:name="__RefHeading___inserer_de_l_audio_3"/><text:bookmark-end text:name="inserer_de_l_audio"/></text:h>
      <text:p text:style-name="Text_20_body">Une fois vos diapositives créées ou importées, vous pourrez ajouter votre son. </text:p>
      <text:h text:style-name="Heading_20_3" text:outline-level="3"><text:bookmark-start text:name="__RefHeading___les_etapes_4"/><text:bookmark-start text:name="les_etapes"/>Les étapes<text:bookmark-end text:name="__RefHeading___les_etapes_4"/><text:bookmark-end text:name="les_etapes"/></text:h>
      <text:p text:style-name="Text_20_body"><text:span text:style-name="Strong_20_Emphasis">1 - Cliquer sur “insérer” &gt; “son”.</text:span></text:p>
      <text:list text:style-name="List_20_1" text:continue-numbering="false">
        <text:list-item>
          <text:p text:style-name="List_20_1_Content_First"> Option 1 : récupérer un audio existant (si vous vous êtes enregistré.e au préalable avec un logiciel d'enregistrement type <text:a xlink:type="simple" xlink:href="https://webcemu.unicaen.fr/doku.php?id=production_audio_video:audacity" text:style-name="Internet_20_link" text:visited-style-name="Visited_20_Internet_20_Link">Audacity</text:a>) </text:p>
        </text:list-item>
        <text:list-item>
          <text:p text:style-name="List_20_1_Content_Last"> Option 2 : enregistrer directement sur Active Presenter </text:p>
        </text:list-item>
      </text:list>
      <text:p text:style-name="Text_20_body">Nous présentons ci-dessous la deuxième option, en sélectionnant “<text:span text:style-name="Strong_20_Emphasis">son → créer nouveau</text:span>”. </text:p>
      <text:p text:style-name="Text_20_body"><draw:frame draw:style-name="mediacenter" draw:name="0" text:anchor-type="paragraph" draw:z-index="0" svg:width="20.0025cm" style:rel-width="100%" svg:height="6.4558333333333cm" style:rel-height="scale"><draw:image xlink:href="Pictures/bb911c5a4a56aa6c19981e2f73519fe3.png" xlink:type="simple" xlink:show="embed" xlink:actuate="onLoad"/></draw:frame></text:p>
      <text:p text:style-name="Text_20_body"><text:span text:style-name="Strong_20_Emphasis">2 - Paramétrer le menu contextuel</text:span></text:p>
      <text:list text:style-name="List_20_1" text:continue-numbering="false">
        <text:list-item>
          <text:p text:style-name="List_20_1_Content_First"> Un menu à droite s'ouvre (voir ci-dessous)</text:p>
        </text:list-item>
        <text:list-item>
          <text:p text:style-name="List_20_1_Content"> <text:span text:style-name="Strong_20_Emphasis">en 1</text:span> : vérifier la source (= micro détecté pour l'enregistrement). Exemple ici <text:span text:style-name="Emphasis">Speaker/headphone</text:span>.</text:p>
        </text:list-item>
        <text:list-item>
          <text:p text:style-name="List_20_1_Content"> <text:span text:style-name="Strong_20_Emphasis">en 3</text:span> : paramétrer le lancement de l'audio (ici il est automatique au début de la diapositive). Ce paramètre peut être déplacé par la suite sur la bande chronologique. </text:p>
        </text:list-item>
        <text:list-item>
          <text:p text:style-name="List_20_1_Content_Last"> <text:span text:style-name="Strong_20_Emphasis">en 2</text:span> : lancer l'enregistrement en cliquant sur le micro rouge </text:p>
        </text:list-item>
      </text:list>
      <text:p text:style-name="Text_20_body"><draw:frame draw:style-name="mediacenter" draw:name="1" text:anchor-type="paragraph" draw:z-index="1" svg:width="17.806458333333cm" style:rel-width="100%" svg:height="19.737916666667cm" style:rel-height="scale"><draw:image xlink:href="Pictures/cc07aef51682b80c970dc44e25eee505.png" xlink:type="simple" xlink:show="embed" xlink:actuate="onLoad"/></draw:frame></text:p>
      <text:p text:style-name="Text_20_body"><text:span text:style-name="Strong_20_Emphasis">3 - Enregistrer sa voix</text:span></text:p>
      <text:list text:style-name="List_20_1" text:continue-numbering="false">
        <text:list-item>
          <text:p text:style-name="List_20_1_Content_First"> Lorsque vous parlez, la barre à côté doit varier au son de votre voix. Sinon, vérifiez de nouveau votre micro.</text:p>
        </text:list-item>
        <text:list-item>
          <text:p text:style-name="List_20_1_Content"> Vous pouvez à tout moment mettre en pause puis reprendre votre enregistrement. </text:p>
        </text:list-item>
        <text:list-item>
          <text:p text:style-name="List_20_1_Content_Last"> Quand vous avez terminé, cliquez sur l'icône carrée “arrêter l'enregistrement”.</text:p>
        </text:list-item>
      </text:list>
      <text:p text:style-name="Text_20_body"><draw:frame draw:style-name="mediacenter" draw:name="2" text:anchor-type="paragraph" draw:z-index="2" svg:width="13.123333333333cm" svg:height="1.3758333333333cm"><draw:image xlink:href="Pictures/ecbfcaad106c1bf9a6d6ac0c2c125acd.gif" xlink:type="simple" xlink:show="embed" xlink:actuate="onLoad"/></draw:frame></text:p>
      <text:p text:style-name="Text_20_body"><text:span text:style-name="Strong_20_Emphasis">4 - Éditer l'audio</text:span></text:p>
      <text:list text:style-name="List_20_1" text:continue-numbering="false">
        <text:list-item>
          <text:p text:style-name="LastListParagraph_List_20_1_Content_First"> <text:span text:style-name="Strong_20_Emphasis">(1)</text:span> Votre son apparaît dans la frise chronologique, sous votre diapositive . </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A noter</text:span> : vous pouvez lancer l'enregistrement audio directement à partir du bouton rouge au dessus de la frise chronologique (2). <text:span text:style-name="Strong_20_Emphasis">Attention</text:span>, dans ce deuxième cas, il faut que la durée de votre diapositive corresponde à la durée prévue de votre son (sinon, l'audio coupera à la fin de la diapositive, ce qui n'est pas le cas avec la première solution). <text:span text:style-name="Strong_20_Emphasis">Il est donc recommandé d'utiliser plutôt la première méthode d'enregistrement</text:span>.</text:p>
          </table:table-cell>
        </table:table-row>
      </table:table>
      <text:p text:style-name="Text_20_body"><draw:frame draw:style-name="mediacenter" draw:name="4" text:anchor-type="paragraph" draw:z-index="4" svg:width="37.994166666667cm" style:rel-width="100%" svg:height="20.346458333333cm" style:rel-height="scale"><draw:image xlink:href="Pictures/4660c1eb40a861fb10852992b94b4734.png" xlink:type="simple" xlink:show="embed" xlink:actuate="onLoad"/></draw:frame></text:p>
      <text:h text:style-name="Heading_20_3" text:outline-level="3"><text:bookmark-start text:name="__RefHeading___je_souhaite_deplacer_mon_audio_le_caler_sur_mes_animations_5"/><text:bookmark-start text:name="je_souhaite_deplacer_mon_audio_le_caler_sur_mes_animations"/>Je souhaite déplacer mon audio / le caler sur mes animations<text:bookmark-end text:name="__RefHeading___je_souhaite_deplacer_mon_audio_le_caler_sur_mes_animations_5"/><text:bookmark-end text:name="je_souhaite_deplacer_mon_audio_le_caler_sur_mes_animations"/></text:h>
      <text:p text:style-name="Text_20_body">Vous pouvez déplacer l'audio en fonction de vos animations sur votre frise chronologie cliquant sur l'audio et en le déplaçant (en restant appuyé). Cela est notamment utile si vous souhaitez faire correspondre vos animations Powerpoint avec votre son.</text:p>
      <text:p text:style-name="Text_20_body"><draw:frame draw:style-name="mediacenter" draw:name="5" text:anchor-type="paragraph" draw:z-index="5" svg:width="18.520833333333cm" style:rel-width="100%" svg:height="5.3710416666667cm" style:rel-height="scale"><draw:image xlink:href="Pictures/399cbcde6b773b5368687fbcfb9ff671.gif"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text:span text:style-name="Strong_20_Emphasis">A noter :</text:span> vous pouvez déplacer tous les éléments (zone de texte, image, figure…) sur la frise chronologie, ce qui est notamment utile si vous souhaitez faire des animations (tels que des éléments qui apparaissent au fur et à mesure de vos explications).</text:p>
          </table:table-cell>
        </table:table-row>
      </table:table>
      <text:h text:style-name="Heading_20_3" text:outline-level="3"><text:bookmark-start text:name="__RefHeading___je_viens_d_enregistrer_mon_son_mais_j_aimerais_en_couper_une_partie_6"/><text:bookmark-start text:name="je_viens_d_enregistrer_mon_son_mais_j_aimerais_en_couper_une_partie"/>Je viens d'enregistrer mon son mais j'aimerais en couper une partie<text:bookmark-end text:name="__RefHeading___je_viens_d_enregistrer_mon_son_mais_j_aimerais_en_couper_une_partie_6"/><text:bookmark-end text:name="je_viens_d_enregistrer_mon_son_mais_j_aimerais_en_couper_une_partie"/></text:h>
      <text:p text:style-name="Text_20_body">Vous venez d'enregistrer votre audio mais souhaitez en couper un morceau (bafouillement, bruit parasite, partie non utile…), vous pouvez cliquer sur la ligne de temps. Vous avez un trait avec deux poignées qui apparait. Sélectionnez, à l'aide des “poignées”, le morceau à supprimer puis cliquez sur le symbole de la poubelle. Le morceau est alors supprimé et les deux parties assemblées.</text:p>
      <text:p text:style-name="Text_20_body"><draw:frame draw:style-name="mediacenter" draw:name="7" text:anchor-type="paragraph" draw:z-index="7" svg:width="20.558125cm" style:rel-width="100%" svg:height="4.1010416666667cm" style:rel-height="scale"><draw:image xlink:href="Pictures/ef0461e2a8b3456c06160f3cac626519.gif" xlink:type="simple" xlink:show="embed" xlink:actuate="onLoad"/></draw:frame></text:p>
      <text:h text:style-name="Heading_20_2" text:outline-level="2"><text:bookmark-start text:name="__RefHeading___inserer_une_video_a_partir_de_ma_webcam_7"/><text:bookmark-start text:name="inserer_une_video_a_partir_de_ma_webcam"/>3. Insérer une vidéo à partir de ma webcam<text:bookmark-end text:name="__RefHeading___inserer_une_video_a_partir_de_ma_webcam_7"/><text:bookmark-end text:name="inserer_une_video_a_partir_de_ma_webcam"/></text:h>
      <text:p text:style-name="Text_20_body">Vous souhaitez insérer une vidéo à partir de votre webcam (exemple sur la diapositive d'introduction pour vous présenter et présenter le contenu de ce cours) : </text:p>
      <text:p text:style-name="Text_20_body"><draw:frame draw:style-name="mediacenter" draw:name="8" text:anchor-type="paragraph" draw:z-index="8" svg:width="22.092708333333cm" style:rel-width="100%" svg:height="4.0216666666667cm" style:rel-height="scale"><draw:image xlink:href="Pictures/a4c2c06a5b2cf02faae3c8f59211cc59.gif" xlink:type="simple" xlink:show="embed" xlink:actuate="onLoad"/></draw:frame></text:p>
      <text:p text:style-name="Text_20_body">Une fenêtre d'enregistrement s'ouvre.</text:p>
      <text:p text:style-name="Text_20_body"><draw:frame draw:style-name="mediacenter" draw:name="9" text:anchor-type="paragraph" draw:z-index="9" svg:width="15.875cm" style:rel-width="100%" svg:height="13.868046776233cm" style:rel-height="scale"><draw:image xlink:href="Pictures/dcbbd13c5f28441e8298bcc53d76767f.png" xlink:type="simple" xlink:show="embed" xlink:actuate="onLoad"/></draw:frame></text:p>
      <text:p text:style-name="Text_20_body">Puis cliquez sur “<text:span text:style-name="Strong_20_Emphasis">Enregistrement</text:span>” quand vous êtes prêt.e. Vous pouvez à tout moment mettre en pause. Une fois la vidéo terminée, cliquez sur “<text:span text:style-name="Strong_20_Emphasis">Fermer</text:span>”. Votre vidéo apparait alors sur votre dispositive et sur la frise chronologique. </text:p>
      <text:p text:style-name="Text_20_body">Vous pouvez déplacer et/ou réduire/augmenter la taille de votre vidéo.</text:p>
      <text:p text:style-name="Text_20_body"><draw:frame draw:style-name="mediacenter" draw:name="10" text:anchor-type="paragraph" draw:z-index="10" svg:width="12.620625cm" svg:height="6.4822916666667cm"><draw:image xlink:href="Pictures/efb610cc1f4aaf6a4659486c23c5cef2.gif" xlink:type="simple" xlink:show="embed" xlink:actuate="onLoad"/></draw:frame></text:p>
      <text:p text:style-name="Text_20_body">Vous pouvez également, comme l'audio, déplacer votre vidéo sur la frise chronologique (pour afficher la vidéo au bout de X minutes par exemple - cf “<text:span text:style-name="Emphasis">Je souhaite déplacer mon audio</text:span>”) et couper une partie (cf “<text:span text:style-name="Emphasis">Je viens d'enregistrer mon son mais j'aimerais en couper une partie</text:span>”).</text:p>
      <text:h text:style-name="Heading_20_2" text:outline-level="2"><text:bookmark-start text:name="__RefHeading___exporter_le_diaporama_commente_au_format_video_8"/><text:bookmark-start text:name="exporter_le_diaporama_commente_au_format_video"/>4. Exporter le diaporama commenté au format vidéo<text:bookmark-end text:name="__RefHeading___exporter_le_diaporama_commente_au_format_video_8"/><text:bookmark-end text:name="exporter_le_diaporama_commente_au_format_video"/></text:h>
      <text:p text:style-name="Text_20_body">Vous venez de sonoriser l'ensemble de votre diaporama, vous devez à présent l'exporter au format vidéo. Cliquez sur “<text:span text:style-name="Strong_20_Emphasis">exporter</text:span>” puis sur “<text:span text:style-name="Strong_20_Emphasis">vidéo</text:span>”.</text:p>
      <text:p text:style-name="Text_20_body"><draw:frame draw:style-name="mediacenter" draw:name="11" text:anchor-type="paragraph" draw:z-index="11" svg:width="21.9075cm" style:rel-width="100%" svg:height="3.8629166666667cm" style:rel-height="scale"><draw:image xlink:href="Pictures/559ea861c66c8cbd3a58abd8042fcf47.png" xlink:type="simple" xlink:show="embed" xlink:actuate="onLoad"/></draw:frame></text:p>
      <text:p text:style-name="Text_20_body">Une fenêtre s'ouvre alors. Vous pouvez, si vous le souhaitez, modifier les paramètres par défaut (en jouant par exemple sur la résolution de votre vidéo). Puis cliquez sur “<text:span text:style-name="Strong_20_Emphasis">OK</text:span>”.</text:p>
      <text:p text:style-name="Text_20_body">&lt;note&gt;Une fois votre vidéo créée, vous pouvez par exemple la déposer sur [[production_audio_vide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8::08:25</meta:creation-date>
    <dc:creator>Generated</dc:creator>
    <dc:date>2026-08-10T18::08:25</dc:date>
    <dc:language>en-US</dc:language>
    <meta:editing-cycles>1</meta:editing-cycles>
    <meta:editing-duration>PT0S</meta:editing-duration>
    <dc:title>production_audio_video:active_presenter:enregistrer_une_video</dc:title>
  </office:meta>
</office:document-meta>
</file>