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d68cf42ad642021d6ac4366872b9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953125cm" svg:height="5.953125cm"><draw:image xlink:href="Pictures/66d68cf42ad642021d6ac4366872b9c0.jpg" xlink:type="simple" xlink:show="embed" xlink:actuate="onLoad"/></draw:frame></text:p>
      <text:h text:style-name="Heading_20_1" text:outline-level="1"><text:bookmark text:name="production_audio_video:active_presenter"/><text:bookmark-start text:name="__RefHeading___active_presenter_1"/><text:bookmark-start text:name="active_presenter"/>Active Presenter<text:bookmark-end text:name="__RefHeading___active_presenter_1"/><text:bookmark-end text:name="active_presenter"/></text:h>
      <text:p text:style-name="Text_20_body">Active Presenter est un logiciel de la société Atomi Systems (Hanoï, Vietnam, <text:a xlink:type="simple" xlink:href="https://atomisystems.com/" text:style-name="Internet_20_link" text:visited-style-name="Visited_20_Internet_20_Link">https://atomisystems.com/</text:a>) qui permet de créer facilement et rapidement des vidéos, ainsi que des présentations interactives pour le web, à partir :</text:p>
      <text:list text:style-name="List_20_1" text:continue-numbering="false">
        <text:list-item>
          <text:p text:style-name="List_20_1_Content_First"> d'un <text:a xlink:type="simple" xlink:href="https://webcemu.unicaen.fr/doku.php?id=production_audio_video:active_presenter:projet_vide" text:style-name="Internet_20_link" text:visited-style-name="Visited_20_Internet_20_Link">projet vide</text:a>, éventuellement en utilisant un modèle comportant des éléments graphiques,</text:p>
        </text:list-item>
        <text:list-item>
          <text:p text:style-name="List_20_1_Content"> ou d'un échantillon comportant des éléments graphiques ainsi que des interactions (pour une présentation interactive),</text:p>
        </text:list-item>
        <text:list-item>
          <text:p text:style-name="List_20_1_Content"> ou d'un diaporama <text:a xlink:type="simple" xlink:href="https://webcemu.unicaen.fr/doku.php?id=production_audio_video:active_presenter:importer_powerpoint" text:style-name="Internet_20_link" text:visited-style-name="Visited_20_Internet_20_Link">Powerpoint</text:a> (les animations seront conservées),</text:p>
        </text:list-item>
        <text:list-item>
          <text:p text:style-name="List_20_1_Content_Last"> ou d'un enregistrement d'actions réalisées sur l'ordinateur (pour créer un tutoriel sur l'utilisation d'un logiciel par exemple).</text:p>
        </text:list-item>
      </text:list>
      <text:h text:style-name="Heading_20_3" text:outline-level="3"><text:bookmark-start text:name="__RefHeading___version_gratuite_vs._versions_payantes_2"/><text:bookmark-start text:name="version_gratuite_vs._versions_payantes"/>Version gratuite vs. versions payantes<text:bookmark-end text:name="__RefHeading___version_gratuite_vs._versions_payantes_2"/><text:bookmark-end text:name="version_gratuite_vs._versions_payantes"/></text:h>
      <text:p text:style-name="Text_20_body">La version 9 gratuite, installée dans le “Centre logiciel” (cf. chapitre <text:span text:style-name="Emphasis">Installer Active Presenter</text:span> ci-dessous), est suffisante pour créer une vidéo au format mp4, sans filigrane. L'export au format HTML5 est également possible mais comportera un filigrane Active Presenter.</text:p>
      <text:p text:style-name="Text_20_body">Les versions payantes permettent de supprimer le filigrane et offrent des fonctionnalités supplémentaires (cf. <text:a xlink:type="simple" xlink:href="https://atomisystems.com/pricing/" text:style-name="Internet_20_link" text:visited-style-name="Visited_20_Internet_20_Link">https://atomisystems.com/pricing/</text:a> ).</text:p>
      <text:h text:style-name="Heading_20_3" text:outline-level="3"><text:bookmark-start text:name="__RefHeading___installer_active_presenter_3"/><text:bookmark-start text:name="installer_active_presenter"/>Installer Active Presenter<text:bookmark-end text:name="__RefHeading___installer_active_presenter_3"/><text:bookmark-end text:name="installer_active_presenter"/></text:h>
      <text:list text:style-name="List_20_1" text:continue-numbering="false">
        <text:list-item>
          <text:p text:style-name="List_20_1_Content_First"> <text:span text:style-name="Strong_20_Emphasis">Vous utilisez un ordinateur personnel ?</text:span> Voici l'URL de la page officielle de téléchargement : <text:a xlink:type="simple" xlink:href="https://atomisystems.com/download/" text:style-name="Internet_20_link" text:visited-style-name="Visited_20_Internet_20_Link">https://atomisystems.com/download/</text:a>.</text:p>
        </text:list-item>
        <text:list-item>
          <text:p text:style-name="List_20_1_Content_Last"> <text:span text:style-name="Strong_20_Emphasis">Vous utilisez un ordinateur de l'Université ?</text:span> Active Presenter est accessible directement depuis le “<text:a xlink:type="simple" xlink:href="https://webcemu.unicaen.fr/lib/exe/fetch.php?media=production_audio_video:activepresenter_centrelogiciel.png" text:style-name="Internet_20_link" text:visited-style-name="Visited_20_Internet_20_Link">Centre logiciel</text:a>” de votre ordinateur. Vous pouvez donc le télécharger librement, sans intervention de la DSI.</text:p>
        </text:list-item>
      </text:list>
      <text:h text:style-name="Heading_20_1" text:outline-level="1"><text:bookmark-start text:name="__RefHeading___enregistrer_une_video_ou_une_presentation_interactive_avec_active_presenter_4"/><text:bookmark-start text:name="enregistrer_une_video_ou_une_presentation_interactive_avec_active_presenter"/>Enregistrer une vidéo ou une présentation interactive avec Active Presenter<text:bookmark-end text:name="__RefHeading___enregistrer_une_video_ou_une_presentation_interactive_avec_active_presenter_4"/><text:bookmark-end text:name="enregistrer_une_video_ou_une_presentation_interactive_avec_active_presenter"/></text:h>
      <text:p text:style-name="Text_20_body"><text:span text:style-name="Strong_20_Emphasis"><text:a xlink:type="simple" xlink:href="https://webcemu.unicaen.fr/doku.php?id=production_audio_video:active_presenter:enregistrer_une_video" text:style-name="Internet_20_link" text:visited-style-name="Visited_20_Internet_20_Link">Enregistrer une vidéo</text:a></text:span></text:p>
      <text:p text:style-name="Text_20_body"><text:span text:style-name="Strong_20_Emphasis"><text:a xlink:type="simple" xlink:href="https://webcemu.unicaen.fr/doku.php?id=production_audio_video:active_presenter:enregistrer_une_presentation_interactive" text:style-name="Internet_20_link" text:visited-style-name="Visited_20_Internet_20_Link">Enregistrer une présentation interactive pour le web</text:a></text:span>, déposable sur eCamp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44:44</meta:creation-date>
    <dc:creator>Generated</dc:creator>
    <dc:date>2026-08-11T23::44:44</dc:date>
    <dc:language>en-US</dc:language>
    <meta:editing-cycles>1</meta:editing-cycles>
    <meta:editing-duration>PT0S</meta:editing-duration>
    <dc:title>production_audio_video:active_presenter</dc:title>
  </office:meta>
</office:document-meta>
</file>