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8ab55600dd726ca3971c0d2e7456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esentation_telesurveillance"/><text:bookmark-start text:name="__RefHeading___presentation_1"/><text:bookmark-start text:name="presentation"/>Présentation<text:bookmark-end text:name="__RefHeading___presentation_1"/><text:bookmark-end text:name="presentation"/></text:h>
      <text:p text:style-name="Text_20_body">Le candidat se connecte avec le surveillant via un navigateur web. Le surveillant commence la séance par des vérifications (identité, environnement de travail, ….), il a une vue de l’étudiant via la webam et une vue de l’écran de l’étudiant, il peut échanger avec l’étudiant par oral et/ou par écrit et c’est lui qui donne accès au sujet à l’heure définie.</text:p>
      <text:p text:style-name="Text_20_body"><draw:frame draw:style-name="media" draw:name="0" text:anchor-type="as-char" draw:z-index="0" svg:width="15.875cm" style:rel-width="100%" svg:height="7.39775cm" style:rel-height="scale"><draw:image xlink:href="Pictures/238ab55600dd726ca3971c0d2e7456fe.png" xlink:type="simple" xlink:show="embed" xlink:actuate="onLoad"/></draw:frame></text:p>
      <text:p text:style-name="Text_20_body">Ce mode de passage des épreuves est maintenant ouvert à tous les étudiants en formation à distance et qui respectent certains critères (habitation hors France métropolitaine, motif médical, …).</text:p>
      <text:p text:style-name="Text_20_body"><text:a xlink:type="simple" xlink:href="https://webcemu.unicaen.fr/doku.php?id=moodle4_nouveautes:presentation_telesurveillance:creer_sujet_adapte_telesurveillance" text:style-name="Internet_20_link" text:visited-style-name="Visited_20_Internet_20_Link">Créer un sujet d'examen adapté à la télésurveilla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3::35:10</meta:creation-date>
    <dc:creator>Generated</dc:creator>
    <dc:date>2026-08-31T03::35:10</dc:date>
    <dc:language>en-US</dc:language>
    <meta:editing-cycles>1</meta:editing-cycles>
    <meta:editing-duration>PT0S</meta:editing-duration>
    <dc:title>presentation_telesurveillance</dc:title>
  </office:meta>
</office:document-meta>
</file>