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  <manifest:file-entry manifest:media-type="image/png" manifest:full-path="Pictures/24229a100d70083ef0ebf808f65409bd.png"/>
  <manifest:file-entry manifest:media-type="image/png" manifest:full-path="Pictures/d15715bc0ee72ec7134ec89e3a5129f6.png"/>
  <manifest:file-entry manifest:media-type="image/png" manifest:full-path="Pictures/ea3a2e0213ff18c26cc16976439da6d7.png"/>
  <manifest:file-entry manifest:media-type="image/png" manifest:full-path="Pictures/e8a0cf34fccfe05f154a0bb2c7949bd7.png"/>
  <manifest:file-entry manifest:media-type="image/png" manifest:full-path="Pictures/c266384dc80da86ad9d36fe9eb705372.png"/>
  <manifest:file-entry manifest:media-type="image/png" manifest:full-path="Pictures/2d625b409f5cdcccf6d26192b47ffe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sarah"/><text:bookmark-start text:name="__RefHeading___drag_and_drop_1"/><text:bookmark-start text:name="drag_and_drop"/>Drag and drop<text:bookmark-end text:name="__RefHeading___drag_and_drop_1"/><text:bookmark-end text:name="drag_and_drop"/></text:h>
      <text:p text:style-name="Text_20_body">Ce module H5P vous permettra de créer un <text:span text:style-name="Strong_20_Emphasis">glisser-déposer</text:span> en utilisant un support visuel comprenant des étiquettes et des zones de dépôt paramétrées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Notez que chaque étoile rouge indique le caractère obligatoire de certains champs. </text:p>
          </table:table-cell>
        </table:table-row>
      </table:table>
      <text:p text:style-name="Text_20_body">Dans un premier temps, vous arriverez dans <text:span text:style-name="Strong_20_Emphasis">Step 1: Réglages.</text:span> C'est ici que vous ajouterez l'image de fond de votre choix qui servira de support à votre activité. Vous avez la possibilité de modifier la taille de l'image à votre convenance.
<draw:frame draw:style-name="mediacenter" draw:name="1" text:anchor-type="paragraph" draw:z-index="1" svg:width="24.526875cm" style:rel-width="100%" svg:height="13.626041666667cm" style:rel-height="scale"><draw:image xlink:href="Pictures/24229a100d70083ef0ebf808f65409bd.png" xlink:type="simple" xlink:show="embed" xlink:actuate="onLoad"/></draw:frame></text:p>
      <text:p text:style-name="Text_20_body">Une fois cela fait, vous irez à <text:span text:style-name="Strong_20_Emphasis">Step 2: Eléments de l'activité</text:span>. Vous allez pouvoir paramétrer vos <text:span text:style-name="Strong_20_Emphasis">zones de dépôts</text:span> ainsi que vos <text:span text:style-name="Strong_20_Emphasis">étiquettes</text:span>. Chaque jumelage se fait en 3 étapes.
<draw:frame draw:style-name="mediacenter" draw:name="2" text:anchor-type="paragraph" draw:z-index="2" svg:width="24.050625cm" style:rel-width="100%" svg:height="9.8689583333333cm" style:rel-height="scale"><draw:image xlink:href="Pictures/d15715bc0ee72ec7134ec89e3a5129f6.png" xlink:type="simple" xlink:show="embed" xlink:actuate="onLoad"/></draw:frame></text:p>
      <text:h text:style-name="Heading_20_3" text:outline-level="3"><text:bookmark-start text:name="__RefHeading___premiere_etapecreer_une_zone_de_depot_2"/><text:bookmark-start text:name="premiere_etapecreer_une_zone_de_depot"/>Première étape : créer une zone de dépôt.<text:bookmark-end text:name="__RefHeading___premiere_etapecreer_une_zone_de_depot_2"/><text:bookmark-end text:name="premiere_etapecreer_une_zone_de_depot"/></text:h>
      <text:p text:style-name="Text_20_body">Cliquez sur le premier bouton vu juste au-dessus.
<draw:frame draw:style-name="mediacenter" draw:name="3" text:anchor-type="paragraph" draw:z-index="3" svg:width="17.436041666667cm" style:rel-width="100%" svg:height="11.694583333333cm" style:rel-height="scale"><draw:image xlink:href="Pictures/ea3a2e0213ff18c26cc16976439da6d7.png" xlink:type="simple" xlink:show="embed" xlink:actuate="onLoad"/></draw:frame>
Une fois la première zone de dépôt paramétrée, cliquez sur <text:span text:style-name="Strong_20_Emphasis">“Ok”</text:span>. Vous reviendrez sur l'image de fond, avec en encadré qui représente cette zone. Vous êtes libre de la placer où vous le souhaitez.
<draw:frame draw:style-name="mediacenter" draw:name="4" text:anchor-type="paragraph" draw:z-index="4" svg:width="9.525cm" svg:height="6.111875cm"><draw:image xlink:href="Pictures/e8a0cf34fccfe05f154a0bb2c7949bd7.png" xlink:type="simple" xlink:show="embed" xlink:actuate="onLoad"/></draw:frame></text:p>
      <text:h text:style-name="Heading_20_3" text:outline-level="3"><text:bookmark-start text:name="__RefHeading___seconde_etapecreer_une_etiquette_3"/><text:bookmark-start text:name="seconde_etapecreer_une_etiquette"/>Seconde étape : créer une étiquette.<text:bookmark-end text:name="__RefHeading___seconde_etapecreer_une_etiquette_3"/><text:bookmark-end text:name="seconde_etapecreer_une_etiquette"/></text:h>
      <text:p text:style-name="Text_20_body">Cliquez sur le second bouton vu au-dessus. Une fois l'étiquette créée, cliquez sur <text:span text:style-name="Strong_20_Emphasis">“Ok”</text:span>. vous serez en mesure de la <text:span text:style-name="Strong_20_Emphasis">placer</text:span> où vous le souhaitez sur votre image et de choisir ses <text:span text:style-name="Strong_20_Emphasis">dimensions</text:span>.
<draw:frame draw:style-name="mediacenter" draw:name="5" text:anchor-type="paragraph" draw:z-index="5" svg:width="21.933958333333cm" style:rel-width="100%" svg:height="13.6525cm" style:rel-height="scale"><draw:image xlink:href="Pictures/c266384dc80da86ad9d36fe9eb705372.png" xlink:type="simple" xlink:show="embed" xlink:actuate="onLoad"/></draw:frame></text:p>
      <text:h text:style-name="Heading_20_3" text:outline-level="3"><text:bookmark-start text:name="__RefHeading___troisieme_etapeparametrer_sa_zone_de_depot_4"/><text:bookmark-start text:name="troisieme_etapeparametrer_sa_zone_de_depot"/>Troisième étape : paramétrer sa zone de dépôt.<text:bookmark-end text:name="__RefHeading___troisieme_etapeparametrer_sa_zone_de_depot_4"/><text:bookmark-end text:name="troisieme_etapeparametrer_sa_zone_de_depot"/></text:h>
      <text:p text:style-name="Text_20_body">Une fois l'étiquette faite, cliquez sur la <text:span text:style-name="Strong_20_Emphasis">zone de dépôt associée</text:span> à cette dernière. Vous trouverez alors une nouvelle caractéristique à paramétrer comme montré ci-dessous.
<draw:frame draw:style-name="mediacenter" draw:name="6" text:anchor-type="paragraph" draw:z-index="6" svg:width="20.769791666667cm" style:rel-width="100%" svg:height="5.5297916666667cm" style:rel-height="scale"><draw:image xlink:href="Pictures/2d625b409f5cdcccf6d26192b47ffe0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0::18:31</meta:creation-date>
    <dc:creator>Generated</dc:creator>
    <dc:date>2026-08-09T20::18:31</dc:date>
    <dc:language>en-US</dc:language>
    <meta:editing-cycles>1</meta:editing-cycles>
    <meta:editing-duration>PT0S</meta:editing-duration>
    <dc:title>playground:sarah</dc:title>
  </office:meta>
</office:document-meta>
</file>