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5f3e8ceac29f32d024b32f0b3346c0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layground:didier"/>Cette page est un essai pour une démo.</text:p>
      <text:h text:style-name="Heading_20_1" text:outline-level="1"><text:bookmark-start text:name="__RefHeading___chapitre_1_1"/><text:bookmark-start text:name="chapitre_1"/>chapitre 1<text:bookmark-end text:name="__RefHeading___chapitre_1_1"/><text:bookmark-end text:name="chapitre_1"/></text:h>
      <text:h text:style-name="Heading_20_2" text:outline-level="2"><text:bookmark-start text:name="__RefHeading___coucou_2"/><text:bookmark-start text:name="coucou"/>coucou<text:bookmark-end text:name="__RefHeading___coucou_2"/><text:bookmark-end text:name="coucou"/></text:h>
      <text:p text:style-name="Text_20_body">df,sksdfjhjksd</text:p>
      <text:p text:style-name="Text_20_body"><draw:frame draw:style-name="media" draw:name="0" text:anchor-type="as-char" draw:z-index="0" svg:width="7.46125cm" svg:height="3.889375cm"><draw:image xlink:href="Pictures/05f3e8ceac29f32d024b32f0b3346c05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0::52:28</meta:creation-date>
    <dc:creator>Generated</dc:creator>
    <dc:date>2026-08-15T00::52:28</dc:date>
    <dc:language>en-US</dc:language>
    <meta:editing-cycles>1</meta:editing-cycles>
    <meta:editing-duration>PT0S</meta:editing-duration>
    <dc:title>playground:didier</dc:title>
  </office:meta>
</office:document-meta>
</file>