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0a053f2d9f9f67bbc75080266c0d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layground:definition_foad"/>La FOAD est une forme d'enseignement dans laquelle la transmission des connaissances et les activités d'apprentissage se situent en dehors de la relation directe en face à face, dite en “présentiel”, entre l'enseignant et l'étudiant ou le stagiaire. </text:p>
      <text:p text:style-name="Text_20_body"><draw:frame draw:style-name="media" draw:name="0" text:anchor-type="as-char" draw:z-index="0" svg:width="5.953125cm" svg:height="5.953125cm"><draw:image xlink:href="Pictures/870a053f2d9f9f67bbc75080266c0dd1.png" xlink:type="simple" xlink:show="embed" xlink:actuate="onLoad"/></draw:frame></text:p>
      <text:h text:style-name="Heading_20_1" text:outline-level="1"><text:bookmark-start text:name="__RefHeading___mooc_spoc_1"/><text:bookmark-start text:name="mooc_spoc"/>MOOC &amp; SPOC<text:bookmark-end text:name="__RefHeading___mooc_spoc_1"/><text:bookmark-end text:name="mooc_spoc"/></text:h>
      <text:p text:style-name="Text_20_body">Le numérique est un levier essentiel de transformation de l’enseignement supérieur, au service de la réussite des étudiants, du développement de la formation tout au long de la vie et de l’attractivité de la France. </text:p>
      <text:p text:style-name="Text_20_body">En particulier, les MOOC (Massive Open Online Courses) ou cours en ligne ouverts et massifs sont une innovation pédagogique qui permet potentiellement à des dizaines de milliers d’étudiants ou d’apprenants de suivre en même temps et pendant quelques semaines le cours d’un enseignant. 
Décliner un MOOC en SPOC (Small Private Open Course) version réservé à une cohorte d’étudiants permet de l’intégrer à un dispositif de formation en modalité mixte en formation continue et initiale.</text:p>
      <text:h text:style-name="Heading_20_1" text:outline-level="1"><text:bookmark-start text:name="__RefHeading___qu_est-ce_qu_un_mooc_2"/><text:bookmark-start text:name="qu_est-ce_qu_un_mooc"/>QU’EST-CE QU’UN MOOC ?<text:bookmark-end text:name="__RefHeading___qu_est-ce_qu_un_mooc_2"/><text:bookmark-end text:name="qu_est-ce_qu_un_mooc"/></text:h>
      <text:p text:style-name="Text_20_body">C’est un cours en ligne porté par une équipe pédagogique avec :
une date de début et une date de fin ;
une durée (entre 4 et 8 semaines) ;
une durée d’apprentissage par semaine (entre 2h et 5h) ;
des supports pédagogiques médiatisés (le format vidéo est privilégié) ;
des évaluations formatives et sommatives : exercices interactifs et évaluations par les pairs ;
et des milliers d’apprenants.
À l’issue d’un MOOC, sous certaines conditions de suivi et de réussite aux exercices, une attestation de réussite avec succès est délivrée à l’apprenant. 
Et certains MOOC délivrent un certificat si réussite à une épreuve sur table télésurveillée. </text:p>
      <text:p text:style-name="Text_20_body">Les MOOCs universitaires sont diffusés sur la plateforme FUN France Université numérique. 
Le projet FUN-MOOC a été lancé en 2013. Un de ses objectifs est de favoriser l’accès au savoir et d’assister les établissements d’enseignement supérieur francophones dans leur transformation numérique. Son activité se concrétise par la mise à disposition d’une solution technologique Open edX et par des actions d’accompagnement des établissements et des enseignants. Le CEMU s’est engagé dès 2014 dans des projets de MOO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9::46:08</meta:creation-date>
    <dc:creator>Generated</dc:creator>
    <dc:date>2026-08-12T19::46:08</dc:date>
    <dc:language>en-US</dc:language>
    <meta:editing-cycles>1</meta:editing-cycles>
    <meta:editing-duration>PT0S</meta:editing-duration>
    <dc:title>playground:definition_foad</dc:title>
  </office:meta>
</office:document-meta>
</file>