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ad7256da9a14eeed03732676dd926fb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benjamin"/><text:bookmark-start text:name="__RefHeading___tutoriels_zoom_1"/><text:bookmark-start text:name="tutoriels_zoom"/>Tutoriels Zoom<text:bookmark-end text:name="__RefHeading___tutoriels_zoom_1"/><text:bookmark-end text:name="tutoriels_zoom"/></text:h>
      <text:h text:style-name="Heading_20_2" text:outline-level="2"><text:bookmark-start text:name="__RefHeading___comment_parametrer_une_reunion_2"/><text:bookmark-start text:name="comment_parametrer_une_reunion"/>Comment paramétrer une réunion ?<text:bookmark-end text:name="__RefHeading___comment_parametrer_une_reunion_2"/><text:bookmark-end text:name="comment_parametrer_une_reunion"/></text:h>
      <text:p text:style-name="Text_20_body">texte à créer : </text:p>
      <text:p text:style-name="Text_20_body">Vous devez :</text:p>
      <text:list text:style-name="List_20_1" text:continue-numbering="false">
        <text:list-item>
          <text:p text:style-name="LastListParagraph_List_20_1_Content_First"> étape 1 : </text:p>
        </text:list-item>
      </text:list>
      <text:p text:style-name="Text_20_body">vous pouvez</text:p>
      <text:p text:style-name="Text_20_body">vous pouvez 2
vous pouvez 3</text:p>
      <text:list text:style-name="List_20_1" text:continue-numbering="false">
        <text:list-item>
          <text:p text:style-name="List_20_1_Content_First"> étape 2 : </text:p>
        </text:list-item>
        <text:list-item>
          <text:p text:style-name="List_20_1_Content_Last"> étape 3</text:p>
        </text:list-item>
      </text:list>
      <text:list text:style-name="Numbering_20_1" text:continue-numbering="false">
        <text:list-item>
          <text:p text:style-name="Numbering_20_1_Content_First"> étape 2</text:p>
        </text:list-item>
        <text:list-item>
          <text:p text:style-name="Numbering_20_1_Content_Last"> étape 3</text:p>
        </text:list-item>
      </text:list>
      <text:p text:style-name="Text_20_body"><draw:frame draw:style-name="mediacenter" draw:name="0" text:anchor-type="paragraph" draw:z-index="0" svg:width="88.9cm" style:rel-width="100%" svg:height="27.78125cm" style:rel-height="scale"><draw:image xlink:href="Pictures/4ad7256da9a14eeed03732676dd926fb.png" xlink:type="simple" xlink:show="embed" xlink:actuate="onLoad"/></draw:frame></text:p>
      <text:p text:style-name="Text_20_body">Pour en savoir plus, vous pouvez vous reporter à la documentation : <text:a xlink:type="simple" xlink:href="https://webcemu.unicaen.fr/doku.php?id=moodle4_nouveautes:playground:procedures" text:style-name="Internet_20_link" text:visited-style-name="Visited_20_Internet_20_Link">Procédures en lien avec Zoom</text:a></text:p>
      <text:p text:style-name="Text_20_body">Mais vous pouvez aussi vous reporter au site internet de Zoom <text:a xlink:type="simple" xlink:href="https://zoom.us/fr-fr/meetings.html" text:style-name="Internet_20_link" text:visited-style-name="Visited_20_Internet_20_Link">Site Zoom</text:a></text:p>
      <text:p text:style-name="Text_20_body"><text:a xlink:type="simple" xlink:href="https://zoom.us/fr-fr/meetings.html" text:style-name="Internet_20_link" text:visited-style-name="Visited_20_Internet_20_Link">https://zoom.us/fr-fr/meetings.html</text:a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ttention, lorsque … vous ne devez pas cocher…image ici</text:p>
            <text:p text:style-name="Text_20_body">reprise du text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8::10:09</meta:creation-date>
    <dc:creator>Generated</dc:creator>
    <dc:date>2026-08-10T18::10:09</dc:date>
    <dc:language>en-US</dc:language>
    <meta:editing-cycles>1</meta:editing-cycles>
    <meta:editing-duration>PT0S</meta:editing-duration>
    <dc:title>playground:benjamin</dc:title>
  </office:meta>
</office:document-meta>
</file>