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a989983f3d9740d7890ca11095097f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layground:alistair"/><text:bookmark-start text:name="__RefHeading___un_bac_a_sable_rien_qu_a_moi_1"/><text:bookmark-start text:name="un_bac_a_sable_rien_qu_a_moi"/>Un bac à sable rien qu'à moi<text:bookmark-end text:name="__RefHeading___un_bac_a_sable_rien_qu_a_moi_1"/><text:bookmark-end text:name="un_bac_a_sable_rien_qu_a_moi"/></text:h>
      <text:p text:style-name="Text_20_body"><text:span text:style-name="Strong_20_Emphasis">Faisons pousser quelques fleurs et construisons un moulin.</text:span></text:p>
      <text:p text:style-name="Text_20_body"><draw:frame draw:style-name="media" draw:name="0" text:anchor-type="as-char" draw:z-index="0" svg:width="15.875cm" style:rel-width="100%" svg:height="11.856640625cm" style:rel-height="scale"><draw:image xlink:href="Pictures/1a989983f3d9740d7890ca11095097f3.jpg" xlink:type="simple" xlink:show="embed" xlink:actuate="onLoad"/></draw:frame></text:p>
      <text:p text:style-name="Text_20_body"><text:span text:style-name="Emphasis">Le poëte s’en va dans les champs ; il admire,</text:span></text:p>
      <text:p text:style-name="Text_20_body"><text:span text:style-name="Emphasis">Il adore ; il écoute en lui-même une lyre ;</text:span></text:p>
      <text:p text:style-name="Text_20_body"><text:span text:style-name="Emphasis">Et le voyant venir, les fleurs, toutes les fleurs,</text:span></text:p>
      <text:p text:style-name="Text_20_body"><text:span text:style-name="Emphasis">Celles qui des rubis font pâlir les couleurs,</text:span></text:p>
      <text:p text:style-name="Text_20_body"><text:span text:style-name="Emphasis">Celles qui des paons même éclipseraient les queues,</text:span></text:p>
      <text:p text:style-name="Text_20_body"><text:span text:style-name="Emphasis">Les petites fleurs d’or, les petites fleurs bleues,</text:span></text:p>
      <text:p text:style-name="Text_20_body"><text:span text:style-name="Emphasis">Prennent, pour l’accueillir agitant leurs bouquets,</text:span></text:p>
      <text:p text:style-name="Text_20_body"><text:span text:style-name="Emphasis">De petits airs penchés ou de grands airs coquets,</text:span></text:p>
      <text:p text:style-name="Text_20_body"><text:span text:style-name="Emphasis">Et, familièrement, car cela sied aux belles :</text:span></text:p>
      <text:p text:style-name="Text_20_body"><text:span text:style-name="Emphasis">— Tiens ! c’est notre amoureux qui passe ! disent-elles.</text:span></text:p>
      <text:p text:style-name="Text_20_body"><text:span text:style-name="Emphasis">Et, pleins de jour et d’ombre et de confuses voix,</text:span></text:p>
      <text:p text:style-name="Text_20_body"><text:span text:style-name="Emphasis">Les grands arbres profonds qui vivent dans les bois,</text:span></text:p>
      <text:p text:style-name="Text_20_body"><text:span text:style-name="Emphasis">Tous ces vieillards, les ifs, les tilleuls, les érables,</text:span></text:p>
      <text:p text:style-name="Text_20_body"><text:span text:style-name="Emphasis">Les saules tout ridés, les chênes vénérables,</text:span></text:p>
      <text:p text:style-name="Text_20_body"><text:span text:style-name="Emphasis">L’orme au branchage noir, de mousse appesanti,</text:span></text:p>
      <text:p text:style-name="Text_20_body"><text:span text:style-name="Emphasis">Comme les ulémas quand paraît le muphti,</text:span></text:p>
      <text:p text:style-name="Text_20_body"><text:span text:style-name="Emphasis">Lui font de grands saluts et courbent jusqu’à terre</text:span></text:p>
      <text:p text:style-name="Text_20_body"><text:span text:style-name="Emphasis">Leurs têtes de feuillée et leurs barbes de lierre,</text:span></text:p>
      <text:p text:style-name="Text_20_body"><text:span text:style-name="Emphasis">Contemplent de son front la sereine lueur,</text:span></text:p>
      <text:p text:style-name="Text_20_body"><text:span text:style-name="Emphasis">Et murmurent tout bas : C’est lui ! c’est le rêveur !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13::23:10</meta:creation-date>
    <dc:creator>Generated</dc:creator>
    <dc:date>2026-08-09T13::23:10</dc:date>
    <dc:language>en-US</dc:language>
    <meta:editing-cycles>1</meta:editing-cycles>
    <meta:editing-duration>PT0S</meta:editing-duration>
    <dc:title>playground:alistair</dc:title>
  </office:meta>
</office:document-meta>
</file>