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9d4f0fccdc413bfb4025f48efe15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x"/><text:bookmark-start text:name="__RefHeading___pix_et_pixorga_1"/><text:bookmark-start text:name="pix_et_pixorga"/>Pix et PixOrga<text:bookmark-end text:name="__RefHeading___pix_et_pixorga_1"/><text:bookmark-end text:name="pix_et_pixorga"/></text:h>
      <text:p text:style-name="Text_20_body"><draw:frame draw:style-name="mediacenter" draw:name="0" text:anchor-type="paragraph" draw:z-index="0" svg:width="0.79375cm" svg:height="0.59920343137255cm"><draw:image xlink:href="Pictures/a39d4f0fccdc413bfb4025f48efe1534.jpg" xlink:type="simple" xlink:show="embed" xlink:actuate="onLoad"/></draw:frame>Pix est un projet public de plateforme en ligne d’évaluation et de certification des compétences numériques. Son objectif est d’accompagner l’élévation du niveau général de connaissances et de compétences numériques</text:p>
      <text:h text:style-name="Heading_20_3" text:outline-level="3"><text:bookmark-start text:name="__RefHeading___pix_2"/><text:bookmark-start text:name="pix"/>Pix<text:bookmark-end text:name="__RefHeading___pix_2"/><text:bookmark-end text:name="pix"/></text:h>
      <text:p text:style-name="Text_20_body">Pix permet d’obtenir un profil de compétences associé à un score global. 
En conformité avec le cadre de référence européen DIGCOMP, Pix évaluera les compétences numériques sur 8 niveaux et 5 grands domaines :</text:p>
      <text:list text:style-name="List_20_1" text:continue-numbering="false">
        <text:list-item>
          <text:p text:style-name="List_20_1_Content_First"> Pix 1- Informations et données</text:p>
        </text:list-item>
        <text:list-item>
          <text:p text:style-name="List_20_1_Content"> Pix 2 - Communication et collaboration</text:p>
        </text:list-item>
        <text:list-item>
          <text:p text:style-name="List_20_1_Content"> Pix 3 - Création de contenu</text:p>
        </text:list-item>
        <text:list-item>
          <text:p text:style-name="List_20_1_Content"> Pix 4 - Protection et sécurité</text:p>
        </text:list-item>
        <text:list-item>
          <text:p text:style-name="List_20_1_Content_Last"> Pix 5 - Environnement numérique</text:p>
        </text:list-item>
      </text:list>
      <text:p text:style-name="Text_20_body">Le score maximum sera à terme de 1024 pix, mais il est aujourd’hui impossible à atteindre car les épreuves des niveaux 6, 7 et 8 ne sont pas encore disponibles. Actuellement, le maximum est de 640 Pix, ce qui correspond au niveau 5 atteint dans toutes les compétences.
Il est possible d'organiser des séances de certifications pour un groupe d'étudiants ou une promotion entière.</text:p>
      <text:h text:style-name="Heading_20_4" text:outline-level="4"><text:bookmark-start text:name="__RefHeading___demande_de_la_mise_en_place_d_une_certification_3"/><text:bookmark-start text:name="demande_de_la_mise_en_place_d_une_certification"/>Demande de la mise en place d'une certification<text:bookmark-end text:name="__RefHeading___demande_de_la_mise_en_place_d_une_certification_3"/><text:bookmark-end text:name="demande_de_la_mise_en_place_d_une_certification"/></text:h>
      <text:p text:style-name="Text_20_body">Il y a différents paramètres à fixer pour pouvoir définir une séance de certification : le premier étant le nombre d'étudiants à faire passer.</text:p>
      <text:h text:style-name="Heading_20_5" text:outline-level="5"><text:bookmark-start text:name="__RefHeading___la_es_salle_s_et_le_s_creneau_x_4"/><text:bookmark-start text:name="la_es_salle_s_et_le_s_creneau_x"/>La/es salle/s et le/s créneau/x<text:bookmark-end text:name="__RefHeading___la_es_salle_s_et_le_s_creneau_x_4"/><text:bookmark-end text:name="la_es_salle_s_et_le_s_creneau_x"/></text:h>
      <text:p text:style-name="Text_20_body">le nombre de créneaux </text:p>
      <text:h text:style-name="Heading_20_3" text:outline-level="3"><text:bookmark-start text:name="__RefHeading___pixorga_5"/><text:bookmark-start text:name="pixorga"/>PixOrga<text:bookmark-end text:name="__RefHeading___pixorga_5"/><text:bookmark-end text:name="pixorg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2::08:39</meta:creation-date>
    <dc:creator>Generated</dc:creator>
    <dc:date>2026-08-26T02::08:39</dc:date>
    <dc:language>en-US</dc:language>
    <meta:editing-cycles>1</meta:editing-cycles>
    <meta:editing-duration>PT0S</meta:editing-duration>
    <dc:title>pix</dc:title>
  </office:meta>
</office:document-meta>
</file>