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7d111ca0f86d88151388d0ab178cddb.png"/>
  <manifest:file-entry manifest:media-type="image/png" manifest:full-path="Pictures/06b1bedd6670af3b8dada0ca52ecdbdf.png"/>
  <manifest:file-entry manifest:media-type="image/png" manifest:full-path="Pictures/6888d65c9975d32cce7ba4b943a44e4c.png"/>
  <manifest:file-entry manifest:media-type="image/png" manifest:full-path="Pictures/14519b468303814a351b13be98bb4366.png"/>
  <manifest:file-entry manifest:media-type="image/png" manifest:full-path="Pictures/4ba2a44ebd1f33bb593ba5ec50762634.png"/>
  <manifest:file-entry manifest:media-type="image/png" manifest:full-path="Pictures/a7fbd9ebb5ac0e96f11a869950213448.png"/>
  <manifest:file-entry manifest:media-type="image/png" manifest:full-path="Pictures/ca7a20589e4253845f3e5757099c09e2.png"/>
  <manifest:file-entry manifest:media-type="image/png" manifest:full-path="Pictures/63f0532f6f3fd72c07ed00ac2ed27ff8.png"/>
  <manifest:file-entry manifest:media-type="image/png" manifest:full-path="Pictures/7917a82cca78581ac467766ffb22778b.png"/>
  <manifest:file-entry manifest:media-type="image/png" manifest:full-path="Pictures/c9e008cb9e0ef2529420e8c2f0ee44c9.png"/>
  <manifest:file-entry manifest:media-type="image/png" manifest:full-path="Pictures/45e8e7ecd62f2c702a8ffe073ae44a66.png"/>
  <manifest:file-entry manifest:media-type="image/png" manifest:full-path="Pictures/573795f0e125405aa079470250b49d2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4_nouveautes"/><text:bookmark-start text:name="__RefHeading___nouveautes_moodle_4.1_fevrier._2024_1"/><text:bookmark-start text:name="nouveautes_moodle_4.1_fevrier._2024"/>Nouveautés Moodle 4.1 (Fevrier. 2024)<text:bookmark-end text:name="__RefHeading___nouveautes_moodle_4.1_fevrier._2024_1"/><text:bookmark-end text:name="nouveautes_moodle_4.1_fevrier._2024"/></text:h>
      <text:p text:style-name="Text_20_body">Début février 2024, nous mettons à jour les plateformes Moodle <text:a xlink:type="simple" xlink:href="https://ecampus.unicaen.fr" text:style-name="Internet_20_link" text:visited-style-name="Visited_20_Internet_20_Link">Ecampus</text:a>, <text:a xlink:type="simple" xlink:href="https://collegium-sante-univ-normandie.fr" text:style-name="Internet_20_link" text:visited-style-name="Visited_20_Internet_20_Link">Collegium Santé</text:a>. Nous passons de la version Moodle 3.11 à la version 4.1.</text:p>
      <text:p text:style-name="Text_20_body"><text:span text:style-name="Strong_20_Emphasis">Cette mise à jour est nécessaire pour les raisons suivantes:</text:span></text:p>
      <text:list text:style-name="List_20_1" text:continue-numbering="false">
        <text:list-item>
          <text:p text:style-name="List_20_1_Content_First"> Conformité  des exigences de sécurité du systeme d’information </text:p>
        </text:list-item>
        <text:list-item>
          <text:p text:style-name="List_20_1_Content"> Amélioration de la réactivité et de la fiabilité  </text:p>
        </text:list-item>
        <text:list-item>
          <text:p text:style-name="List_20_1_Content"> Amélioration de l’ergonomie et de l’accessibilité ( smartphones, handicap)</text:p>
        </text:list-item>
        <text:list-item>
          <text:p text:style-name="List_20_1_Content_Last"> Ajout/Amélioration des fonctionnalités demandées par la communauté</text:p>
        </text:list-item>
      </text:list>
      <text:p text:style-name="Text_20_body">Cette nouvelle version a été retravaillée par des experts de l’expérience utilisateur (Ux design)  de la communauté. </text:p>
      <text:p text:style-name="Text_20_body"><text:span text:style-name="Strong_20_Emphasis">Quoi de nouveau sur  version 4 de Moodle ?</text:span></text:p>
      <text:list text:style-name="List_20_1" text:continue-numbering="false">
        <text:list-item>
          <text:p text:style-name="LastListParagraph_List_20_1_Content_First"> une meilleure ergonomie pour vous concentrer sur ce qui est essentiel : suppression de la roue crantée vers des menus lisibles, un panneau latéral qui vous permet de naviguer dans votre cours plus facilement (avec déplacement aisé des éléments en mode édition),  dissociation du tableau de bord et la page « mes cours » , gestion de la banque de question avec des états de rédaction et d’usage, notification des étudiants lors de l’ajout d’une nouvelle activité (à votre convenance) , la généralisation de l’achèvement sur le critère de la note pour passer. </text:p>
        </text:list-item>
      </text:list>
      <text:list text:style-name="List_20_1" text:continue-numbering="false">
        <text:list-item>
          <text:p text:style-name="LastListParagraph_List_20_1_Content_First"> pour les étudiants, une zone d’affichage du cours plus lisible, le volet le latéral leur permet de naviguer dans le cours et de visualiser plus facilement l’état d’achèvement de leurs activités, l’ergonomie du carnet de note améliorée. </text:p>
        </text:list-item>
      </text:list>
      <text:list text:style-name="List_20_1" text:continue-numbering="false">
        <text:list-item>
          <text:p text:style-name="LastListParagraph_List_20_1_Content_First"> le changement de visuel des logos des ressources et des activités avec une couleur par type d’activité ( évaluation, collaboratif, communication, ressource) </text:p>
        </text:list-item>
      </text:list>
      <text:p text:style-name="Text_20_body"><text:a xlink:type="simple" xlink:href="https://mediatheque-pedagogique.unicaen.fr/video/2123-mise-a-jour-des-plateformes-pedagogiques-moodle-sept-2023-ecampus-collegium-sante-prelude/" text:style-name="Internet_20_link" text:visited-style-name="Visited_20_Internet_20_Link">https://mediatheque-pedagogique.unicaen.fr/video/2123-mise-a-jour-des-plateformes-pedagogiques-moodle-sept-2023-ecampus-collegium-sante-prelude/</text:a></text:p>
      <text:h text:style-name="Heading_20_2" text:outline-level="2"><text:bookmark-start text:name="__RefHeading___le_tableau_de_bord_2"/><text:bookmark-start text:name="le_tableau_de_bord"/>Le tableau de bord<text:bookmark-end text:name="__RefHeading___le_tableau_de_bord_2"/><text:bookmark-end text:name="le_tableau_de_bord"/></text:h>
      <text:h text:style-name="Heading_20_3" text:outline-level="3"><text:bookmark-start text:name="__RefHeading___evolutions_3"/><text:bookmark-start text:name="evolutions"/>Evolutions<text:bookmark-end text:name="__RefHeading___evolutions_3"/><text:bookmark-end text:name="evolutions"/></text:h>
      <text:p text:style-name="Text_20_body">Dans la nouvelle version de Moodle 4 et 4.1, les page Tableau de bord“ et “Mes cours” se trouvent tout en haut dans le menu header.
La page Tableau de bord est plus épurée et notamment vidé de la liste « mes cours » qui se trouvent désormais dans la page « mes cours ».
Cette page contient un bloc montrant les cours récemment consultés (1).
Elle contient également une chronologie améliorée (bloc dates importantes) des délais à respecter notamment les activités à réaliser (2). </text:p>
      <text:p text:style-name="Text_20_body"><draw:frame draw:style-name="mediacenter" draw:name="0" text:anchor-type="paragraph" draw:z-index="0" svg:width="26.458333333333cm" style:rel-width="100%" svg:height="13.437609418768cm" style:rel-height="scale"><draw:image xlink:href="Pictures/b7d111ca0f86d88151388d0ab178cddb.png" xlink:type="simple" xlink:show="embed" xlink:actuate="onLoad"/></draw:frame></text:p>
      <text:h text:style-name="Heading_20_3" text:outline-level="3"><text:bookmark-start text:name="__RefHeading___nouveautes_4"/><text:bookmark-start text:name="nouveautes"/>Nouveautés<text:bookmark-end text:name="__RefHeading___nouveautes_4"/><text:bookmark-end text:name="nouveautes"/></text:h>
      <text:p text:style-name="Text_20_body">En plus des deux blocs citées précédemment, 
il est possible pour les enseignants d’ajouter d’autres blocs et particulièrement le bloc dernières nouvelles.</text:p>
      <text:p text:style-name="Text_20_body"><draw:frame draw:style-name="mediacenter" draw:name="1" text:anchor-type="paragraph" draw:z-index="1" svg:width="26.458333333333cm" style:rel-width="100%" svg:height="12.820598154065cm" style:rel-height="scale"><draw:image xlink:href="Pictures/06b1bedd6670af3b8dada0ca52ecdbdf.png" xlink:type="simple" xlink:show="embed" xlink:actuate="onLoad"/></draw:frame></text:p>
      <text:h text:style-name="Heading_20_2" text:outline-level="2"><text:bookmark-start text:name="__RefHeading___la_page_mes_cours_5"/><text:bookmark-start text:name="la_page_mes_cours"/>La page "Mes cours"<text:bookmark-end text:name="__RefHeading___la_page_mes_cours_5"/><text:bookmark-end text:name="la_page_mes_cours"/></text:h>
      <text:p text:style-name="Text_20_body">La page mes cours reprend l’ensemble des cours dans lesquels l’utilisateur est inscrit (liste qui se trouvait, dans les anciennes versions, dans la page tableau de bord) et qui peuvent être triés par chronologie, par nom, ou affichées en liste ou en mode carte.</text:p>
      <text:p text:style-name="Text_20_body"><draw:frame draw:style-name="mediacenter" draw:name="2" text:anchor-type="paragraph" draw:z-index="2" svg:width="26.458333333333cm" style:rel-width="100%" svg:height="12.871621621622cm" style:rel-height="scale"><draw:image xlink:href="Pictures/6888d65c9975d32cce7ba4b943a44e4c.png" xlink:type="simple" xlink:show="embed" xlink:actuate="onLoad"/></draw:frame></text:p>
      <text:h text:style-name="Heading_20_2" text:outline-level="2"><text:bookmark-start text:name="__RefHeading___les_espaces_de_cours_6"/><text:bookmark-start text:name="les_espaces_de_cours"/>Les espaces de cours<text:bookmark-end text:name="__RefHeading___les_espaces_de_cours_6"/><text:bookmark-end text:name="les_espaces_de_cours"/></text:h>
      <text:h text:style-name="Heading_20_3" text:outline-level="3"><text:bookmark-start text:name="__RefHeading___parametrages_et_option_du_cours_7"/><text:bookmark-start text:name="parametrages_et_option_du_cours"/>Paramétrages et option du cours<text:bookmark-end text:name="__RefHeading___parametrages_et_option_du_cours_7"/><text:bookmark-end text:name="parametrages_et_option_du_cours"/></text:h>
      <text:p text:style-name="Text_20_body">Dans la nouvelle ergonomie de l’espace de cours certains éléments (participants, carnet de notes…) qui se trouvaient habituellement dans le menu déroulant à droite de l’espace de cours sont accessible dans  menu de navigation juste sous le titre du cours (1).
D’autre part, la roue crantée qui permettait d’accéder à d’autres paramètres et fonctionnalités tels que la banque de questions, la corbeille, la sauvegarde et la réinitialisation de l’espace de cours…) sont remplacé par un menu déroulant (2).</text:p>
      <text:p text:style-name="Text_20_body"><draw:frame draw:style-name="mediacenter" draw:name="3" text:anchor-type="paragraph" draw:z-index="3" svg:width="26.458333333333cm" style:rel-width="100%" svg:height="13.236096560154cm" style:rel-height="scale"><draw:image xlink:href="Pictures/14519b468303814a351b13be98bb4366.png" xlink:type="simple" xlink:show="embed" xlink:actuate="onLoad"/></draw:frame></text:p>
      <text:h text:style-name="Heading_20_3" text:outline-level="3"><text:bookmark-start text:name="__RefHeading___deplacer_des_sections_des_activites_8"/><text:bookmark-start text:name="deplacer_des_sections_des_activites"/>Déplacer des sections &amp; des activités<text:bookmark-end text:name="__RefHeading___deplacer_des_sections_des_activites_8"/><text:bookmark-end text:name="deplacer_des_sections_des_activites"/></text:h>
      <text:p text:style-name="Text_20_body">Il est possible dans cette nouvelle version de Moodle de déplacer les sections ainsi que les activités une utilisant la souris (option drag-and-drop). </text:p>
      <text:p text:style-name="Text_20_body"><draw:frame draw:style-name="mediacenter" draw:name="4" text:anchor-type="paragraph" draw:z-index="4" svg:width="26.458333333333cm" style:rel-width="100%" svg:height="13.208376986206cm" style:rel-height="scale"><draw:image xlink:href="Pictures/4ba2a44ebd1f33bb593ba5ec50762634.png" xlink:type="simple" xlink:show="embed" xlink:actuate="onLoad"/></draw:frame></text:p>
      <text:h text:style-name="Heading_20_3" text:outline-level="3"><text:bookmark-start text:name="__RefHeading___mode_edition_9"/><text:bookmark-start text:name="mode_edition"/>Mode édition<text:bookmark-end text:name="__RefHeading___mode_edition_9"/><text:bookmark-end text:name="mode_edition"/></text:h>
      <text:p text:style-name="Text_20_body">L’activation du mode édition, qui permet notamment d’ajouter, paramétrer ou supprimer des activités, d’utiliser le panier d’activité….etc, se fait désormais en cliquant sur le bouton indiqué dans la capture d’écran ci dessous.</text:p>
      <text:p text:style-name="Text_20_body"><draw:frame draw:style-name="mediacenter" draw:name="5" text:anchor-type="paragraph" draw:z-index="5" svg:width="26.458333333333cm" style:rel-width="100%" svg:height="12.848022524882cm" style:rel-height="scale"><draw:image xlink:href="Pictures/a7fbd9ebb5ac0e96f11a869950213448.png" xlink:type="simple" xlink:show="embed" xlink:actuate="onLoad"/></draw:frame></text:p>
      <text:h text:style-name="Heading_20_3" text:outline-level="3"><text:bookmark-start text:name="__RefHeading___menu_gauche_dans_une_page_de_cours_10"/><text:bookmark-start text:name="menu_gauche_dans_une_page_de_cours"/>Menu gauche dans une page de cours<text:bookmark-end text:name="__RefHeading___menu_gauche_dans_une_page_de_cours_10"/><text:bookmark-end text:name="menu_gauche_dans_une_page_de_cours"/></text:h>
      <text:p text:style-name="Text_20_body">Dans la nouvelle version, le menu de gauche (qui contenait entre autre des raccourcis vers le tableau de bord, les fichiers personnels, la banque de question…etc)  contient la liste de tous les éléments présents dans  un espace de cours.</text:p>
      <text:p text:style-name="Text_20_body">On peut s’en servir pour naviguer et se repérer plus facilement dans un espace de cours (par exemple volumineux), mais également pour repérer visuellement la progression d’achèvement des activités grâce à la coloration en vert de chaque élément réalisé pour lequel un achèvement est attendu.</text:p>
      <text:p text:style-name="Text_20_body"><draw:frame draw:style-name="mediacenter" draw:name="6" text:anchor-type="paragraph" draw:z-index="6" svg:width="26.458333333333cm" style:rel-width="100%" svg:height="8.6719158389963cm" style:rel-height="scale"><draw:image xlink:href="Pictures/ca7a20589e4253845f3e5757099c09e2.png" xlink:type="simple" xlink:show="embed" xlink:actuate="onLoad"/></draw:frame></text:p>
      <text:h text:style-name="Heading_20_3" text:outline-level="3"><text:bookmark-start text:name="__RefHeading___nouvelles_fonctionnalites_des_activites_11"/><text:bookmark-start text:name="nouvelles_fonctionnalites_des_activites"/>Nouvelles fonctionnalités des activités<text:bookmark-end text:name="__RefHeading___nouvelles_fonctionnalites_des_activites_11"/><text:bookmark-end text:name="nouvelles_fonctionnalites_des_activites"/></text:h>
      <text:h text:style-name="Heading_20_4" text:outline-level="4"><text:bookmark-start text:name="__RefHeading___possibilite_de_notifier_les_participants_lors_d_une_modification_d_une_activite_12"/><text:bookmark-start text:name="possibilite_de_notifier_les_participants_lors_d_une_modification_d_une_activite"/>Possibilité de notifier les participants lors d’une modification d’une activité<text:bookmark-end text:name="__RefHeading___possibilite_de_notifier_les_participants_lors_d_une_modification_d_une_activite_12"/><text:bookmark-end text:name="possibilite_de_notifier_les_participants_lors_d_une_modification_d_une_activite"/></text:h>
      <text:p text:style-name="Text_20_body">Lorsqu’on souhaite modifier une activité (test, devoir…etc), une option  (case à cocher) juste avant d'enregistrer permet de notifier par mail les étudiants sans avoir à passer par un message de forum par exemple. (point de vigilance : les autres enseignants reçoivent également la notification). </text:p>
      <text:p text:style-name="Text_20_body"><draw:frame draw:style-name="mediacenter" draw:name="7" text:anchor-type="paragraph" draw:z-index="7" svg:width="26.458333333333cm" style:rel-width="100%" svg:height="12.874254778187cm" style:rel-height="scale"><draw:image xlink:href="Pictures/63f0532f6f3fd72c07ed00ac2ed27ff8.png" xlink:type="simple" xlink:show="embed" xlink:actuate="onLoad"/></draw:frame></text:p>
      <text:h text:style-name="Heading_20_4" text:outline-level="4"><text:bookmark-start text:name="__RefHeading___duree_limite_d_un_devoir_13"/><text:bookmark-start text:name="duree_limite_d_un_devoir"/>Durée limité d’un devoir<text:bookmark-end text:name="__RefHeading___duree_limite_d_un_devoir_13"/><text:bookmark-end text:name="duree_limite_d_un_devoir"/></text:h>
      <text:p text:style-name="Text_20_body">Dans la nouvelle version de Moodle, il est possible de restreindre la durée d’un devoir (tout comme pour l’activité test) en fixant une durée limite qui peut être en minutes, heures, jours…etc).</text:p>
      <text:p text:style-name="Text_20_body"><draw:frame draw:style-name="mediacenter" draw:name="8" text:anchor-type="paragraph" draw:z-index="8" svg:width="26.458333333333cm" style:rel-width="100%" svg:height="13.074357269504cm" style:rel-height="scale"><draw:image xlink:href="Pictures/7917a82cca78581ac467766ffb22778b.png" xlink:type="simple" xlink:show="embed" xlink:actuate="onLoad"/></draw:frame></text:p>
      <text:h text:style-name="Heading_20_4" text:outline-level="4"><text:bookmark-start text:name="__RefHeading___nouveautes_de_la_banque_de_question_14"/><text:bookmark-start text:name="nouveautes_de_la_banque_de_question"/>Nouveautés de la banque de question<text:bookmark-end text:name="__RefHeading___nouveautes_de_la_banque_de_question_14"/><text:bookmark-end text:name="nouveautes_de_la_banque_de_question"/></text:h>
      <text:p text:style-name="Text_20_body">Il est possible de modifier directement une question depuis la banque de questions (1). Dans la nouvelle version de la banque de questions, il est également possible de voir l'historique des questions ainsi que les personnes qui les ont créés (3) ou la dernière personne qui l’a modifiée (4). Il est également possible de gréer l’état d’une question créée en choisissant si elle est prête à être utilisée ou si elle est en mode brouillon (2).</text:p>
      <text:p text:style-name="Text_20_body"><draw:frame draw:style-name="mediacenter" draw:name="9" text:anchor-type="paragraph" draw:z-index="9" svg:width="26.458333333333cm" style:rel-width="100%" svg:height="12.838431786217cm" style:rel-height="scale"><draw:image xlink:href="Pictures/c9e008cb9e0ef2529420e8c2f0ee44c9.png" xlink:type="simple" xlink:show="embed" xlink:actuate="onLoad"/></draw:frame></text:p>
      <text:h text:style-name="Heading_20_4" text:outline-level="4"><text:bookmark-start text:name="__RefHeading___sauvegarde_et_restauration_importation_et_reutilisation_d_un_espace_de_cours_15"/><text:bookmark-start text:name="sauvegarde_et_restauration_importation_et_reutilisation_d_un_espace_de_cours"/>Sauvegarde et restauration, importation et réutilisation d’un espace de cours<text:bookmark-end text:name="__RefHeading___sauvegarde_et_restauration_importation_et_reutilisation_d_un_espace_de_cours_15"/><text:bookmark-end text:name="sauvegarde_et_restauration_importation_et_reutilisation_d_un_espace_de_cours"/></text:h>
      <text:p text:style-name="Text_20_body">Ces dans un seul bouton « réutiliser » qui selon le choix du menu déroulant, permet de sauvegarder, restaurer, réinitialiser l’espace de cours. Ainsi pour choisir l’une des opérations précédemment citées, il faut d’abord cliquer sur plus (1), choisir dans le menu déroulant qui s’affiche l’option réutiliser puis dans la nouvelle page qui s’affiche, choisir l’opération que l’on souhaite réaliser (2).</text:p>
      <text:p text:style-name="Text_20_body"><draw:frame draw:style-name="mediacenter" draw:name="10" text:anchor-type="paragraph" draw:z-index="10" svg:width="26.458333333333cm" style:rel-width="100%" svg:height="13.312368972746cm" style:rel-height="scale"><draw:image xlink:href="Pictures/45e8e7ecd62f2c702a8ffe073ae44a66.png" xlink:type="simple" xlink:show="embed" xlink:actuate="onLoad"/></draw:frame></text:p>
      <text:h text:style-name="Heading_20_4" text:outline-level="4"><text:bookmark-start text:name="__RefHeading___choix_de_langue_16"/><text:bookmark-start text:name="choix_de_langue"/>Choix de langue<text:bookmark-end text:name="__RefHeading___choix_de_langue_16"/><text:bookmark-end text:name="choix_de_langue"/></text:h>
      <text:p text:style-name="Text_20_body">Parmi les nouveautés, il est désormais possible, pour l’enseignant ou la personne (ex.ingénieur pédagogique…etc) lors de la mise en place d’une activité, de choisir ou non une langue en particulier (1). Cette option permet l’homogénéité entre la langue de la plateforme et la langue de l'activité, si celle-ci est par exemple écrite dans une autre langue. Si l'option <text:span text:style-name="Strong_20_Emphasis">ne pas imposer</text:span> est choisie, les indications de l'activité garde la langue définie au niveau de la plateforme.</text:p>
      <text:p text:style-name="Text_20_body"><draw:frame draw:style-name="mediacenter" draw:name="11" text:anchor-type="paragraph" draw:z-index="11" svg:width="26.458333333333cm" style:rel-width="100%" svg:height="12.833748470547cm" style:rel-height="scale"><draw:image xlink:href="Pictures/573795f0e125405aa079470250b49d27.png" xlink:type="simple" xlink:show="embed" xlink:actuate="onLoad"/></draw:frame></text:p>
      <text:h text:style-name="Heading_20_2" text:outline-level="2"><text:bookmark-start text:name="__RefHeading___en_savoir_plus_17"/><text:bookmark-start text:name="en_savoir_plus"/>En savoir plus<text:bookmark-end text:name="__RefHeading___en_savoir_plus_17"/><text:bookmark-end text:name="en_savoir_plus"/></text:h>
      <text:h text:style-name="Heading_20_3" text:outline-level="3"><text:bookmark-start text:name="__RefHeading___la_documentation_18"/><text:bookmark-start text:name="la_documentation"/>La documentation<text:bookmark-end text:name="__RefHeading___la_documentation_18"/><text:bookmark-end text:name="la_documentation"/></text:h>
      <text:list text:style-name="List_20_1" text:continue-numbering="false">
        <text:list-item>
          <text:p text:style-name="List_20_1_Content_First">  <text:a xlink:type="simple" xlink:href="https://docs.moodle.org/4x/fr/Nouveaut%C3%A9s_de_Moodle_4.0" text:style-name="Internet_20_link" text:visited-style-name="Visited_20_Internet_20_Link">https://docs.moodle.org/4x/fr/Nouveaut%C3%A9s_de_Moodle_4.0</text:a></text:p>
        </text:list-item>
        <text:list-item>
          <text:p text:style-name="List_20_1_Content_Last">  <text:a xlink:type="simple" xlink:href="https://docs.moodle.org/4x/fr/Nouveaut%C3%A9s_de_Moodle_4.1" text:style-name="Internet_20_link" text:visited-style-name="Visited_20_Internet_20_Link">https://docs.moodle.org/4x/fr/Nouveaut%C3%A9s_de_Moodle_4.1</text:a></text:p>
        </text:list-item>
      </text:list>
      <text:list text:style-name="List_20_1" text:continue-numbering="false">
        <text:list-item>
          <text:p text:style-name="List_20_1_Content_First"> <text:a xlink:type="simple" xlink:href="https://docs.moodle.org/4x/fr/Notes_de_version_de_Moodle_4.0#Nouvelles_fonctionnalit.C3.A9s_majeures" text:style-name="Internet_20_link" text:visited-style-name="Visited_20_Internet_20_Link">https://docs.moodle.org/4x/fr/Notes_de_version_de_Moodle_4.0#Nouvelles_fonctionnalit.C3.A9s_majeures</text:a></text:p>
        </text:list-item>
        <text:list-item>
          <text:p text:style-name="List_20_1_Content_Last"> <text:a xlink:type="simple" xlink:href="https://docs.moodle.org/4x/fr/Notes_de_version_de_Moodle_4.1#Nouvelles_fonctionnalit.C3.A9s_majeures" text:style-name="Internet_20_link" text:visited-style-name="Visited_20_Internet_20_Link">https://docs.moodle.org/4x/fr/Notes_de_version_de_Moodle_4.1#Nouvelles_fonctionnalit.C3.A9s_majeures</text:a></text:p>
        </text:list-item>
      </text:list>
      <text:h text:style-name="Heading_20_3" text:outline-level="3"><text:bookmark-start text:name="__RefHeading___les_videos_de_la_communaute_19"/><text:bookmark-start text:name="les_videos_de_la_communaute"/>Les vidéos de la communauté<text:bookmark-end text:name="__RefHeading___les_videos_de_la_communaute_19"/><text:bookmark-end text:name="les_videos_de_la_communaute"/></text:h>
      <text:list text:style-name="List_20_1" text:continue-numbering="false">
        <text:list-item>
          <text:p text:style-name="List_20_1_Content_First"> <text:a xlink:type="simple" xlink:href="https://www.youtube.com/playlist?list=PLxcO_MFWQBDdg4BgkFRpDPL39GXrL_Bq3" text:style-name="Internet_20_link" text:visited-style-name="Visited_20_Internet_20_Link">https://www.youtube.com/playlist?list=PLxcO_MFWQBDdg4BgkFRpDPL39GXrL_Bq3</text:a></text:p>
        </text:list-item>
        <text:list-item>
          <text:p text:style-name="List_20_1_Content_Last"> <text:a xlink:type="simple" xlink:href="https://www.youtube.com/watch?v=vFfoW_8jXrM&amp;list=PLxcO_MFWQBDdG1jK_Eu_D4GC-AOGBEXh6" text:style-name="Internet_20_link" text:visited-style-name="Visited_20_Internet_20_Link">https://www.youtube.com/watch?v=vFfoW_8jXrM&amp;list=PLxcO_MFWQBDdG1jK_Eu_D4GC-AOGBEXh6</text:a></text:p>
        </text:list-item>
      </text:list>
      <text:h text:style-name="Heading_20_3" text:outline-level="3"><text:bookmark-start text:name="__RefHeading___nos_tutoriels_20"/><text:bookmark-start text:name="nos_tutoriels"/>Nos tutoriels<text:bookmark-end text:name="__RefHeading___nos_tutoriels_20"/><text:bookmark-end text:name="nos_tutoriels"/></text:h>
      <text:p text:style-name="Text_20_body">Ils sont en cours de rédaction. </text:p>
      <text:p text:style-name="Text_20_body">Certains sont déja prêts. N'hesitez pas à revenir trés souvent! </text:p>
      <text:p text:style-name="Text_20_body"><text:a xlink:type="simple" xlink:href="https://webcemu.unicaen.fr/dokuwiki/doku.php?id=moodle4" text:style-name="Internet_20_link" text:visited-style-name="Visited_20_Internet_20_Link">https://webcemu.unicaen.fr/dokuwiki/doku.php?id=moodle4</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18::08:17</meta:creation-date>
    <dc:creator>Generated</dc:creator>
    <dc:date>2026-08-23T18::08:17</dc:date>
    <dc:language>en-US</dc:language>
    <meta:editing-cycles>1</meta:editing-cycles>
    <meta:editing-duration>PT0S</meta:editing-duration>
    <dc:title>moodle4_nouveautes</dc:title>
  </office:meta>
</office:document-meta>
</file>