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b33cae5c47f28a0d0d2399a39f439c.jp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3.2014583333333cm" svg:height="3.175cm"><draw:image xlink:href="Pictures/beb33cae5c47f28a0d0d2399a39f439c.jpg" xlink:type="simple" xlink:show="embed" xlink:actuate="onLoad"/></draw:frame></text:p>
      <text:h text:style-name="Heading_20_1" text:outline-level="1"><text:bookmark text:name="moodle4:test"/><text:bookmark-start text:name="__RefHeading___activite_test_1"/><text:bookmark-start text:name="activite_test"/>Activité "TEST"<text:bookmark-end text:name="__RefHeading___activite_test_1"/><text:bookmark-end text:name="activite_test"/></text:h>
      <text:p text:style-name="Text_20_body">Le module d'activité “Test” permet de concevoir et de créer des <text:span text:style-name="Strong_20_Emphasis">tests</text:span> (ou <text:span text:style-name="Strong_20_Emphasis">quiz</text:span>) avec une grande variété de <text:span text:style-name="Strong_20_Emphasis">types de questions</text:span>. </text:p>
      <text:p text:style-name="Text_20_body">Les questions d'un quiz sont conservées dans la <text:a xlink:type="simple" xlink:href="https://webcemu.unicaen.fr/doku.php?id=moodle4:test:banque_questions" text:style-name="Internet_20_link" text:visited-style-name="Visited_20_Internet_20_Link">banque de questions</text:a> de l'espace de cours et peuvent être réutilisées dans différents tests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souhaitez réaliser un test hors-ligne ? (Sur papier et en présentiel)<text:a xlink:type="simple" xlink:href="https://webcemu.unicaen.fr/doku.php?id=moodle4_nouveautes:moodle4:test:test_hors_ligne" text:style-name="Internet_20_link" text:visited-style-name="Visited_20_Internet_20_Link">Voir l'activité "Test hors-ligne"</text:a></text:p>
          </table:table-cell>
        </table:table-row>
      </table:table>
      <text:h text:style-name="Heading_20_2" text:outline-level="2"><text:bookmark-start text:name="__RefHeading___avant_de_creer_un_test_2"/><text:bookmark-start text:name="avant_de_creer_un_test"/>Avant de créer un "Test"<text:bookmark-end text:name="__RefHeading___avant_de_creer_un_test_2"/><text:bookmark-end text:name="avant_de_creer_un_test"/></text:h>
      <text:list text:style-name="List_20_1" text:continue-numbering="false">
        <text:list-item>
          <text:p text:style-name="List_20_1_Content_First"> <text:a xlink:type="simple" xlink:href="https://webcemu.unicaen.fr/doku.php?id=moodle4_nouveautes:moodle4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"> <text:a xlink:type="simple" xlink:href="https://webcemu.unicaen.fr/doku.php?id=moodle4_nouveautes:moodle4:test:methode_cotation" text:style-name="Internet_20_link" text:visited-style-name="Visited_20_Internet_20_Link">Choisir une méthode de cotation</text:a></text:p>
        </text:list-item>
        <text:list-item>
          <text:p text:style-name="List_20_1_Content"> <text:a xlink:type="simple" xlink:href="https://webcemu.unicaen.fr/doku.php?id=moodle4_nouveautes:moodle4:test:choix_questions" text:style-name="Internet_20_link" text:visited-style-name="Visited_20_Internet_20_Link">Choisir les types de questions</text:a> </text:p>
        </text:list-item>
        <text:list-item>
          <text:p text:style-name="List_20_1_Content_Last"> <text:a xlink:type="simple" xlink:href="https://webcemu.unicaen.fr/doku.php?id=moodle4_nouveautes:moodle4:test:regles_redaction_qcm" text:style-name="Internet_20_link" text:visited-style-name="Visited_20_Internet_20_Link">Règles de rédaction des questions à choix multiples</text:a> </text:p>
        </text:list-item>
      </text:list>
      <text:h text:style-name="Heading_20_2" text:outline-level="2"><text:bookmark-start text:name="__RefHeading___creer_et_parametrer_un_test_3"/><text:bookmark-start text:name="creer_et_parametrer_un_test"/>Créer et paramétrer un “Test”<text:bookmark-end text:name="__RefHeading___creer_et_parametrer_un_test_3"/><text:bookmark-end text:name="creer_et_parametrer_un_test"/></text:h>
      <text:h text:style-name="Heading_20_3" text:outline-level="3"><text:bookmark-start text:name="__RefHeading___parametrage_de_l_activite_4"/><text:bookmark-start text:name="parametrage_de_l_activite"/>Paramétrage de l'activité<text:bookmark-end text:name="__RefHeading___parametrage_de_l_activite_4"/><text:bookmark-end text:name="parametrage_de_l_activite"/></text:h>
      <text:list text:style-name="List_20_1" text:continue-numbering="false">
        <text:list-item>
          <text:p text:style-name="List_20_1_Content_First"> <text:a xlink:type="simple" xlink:href="https://webcemu.unicaen.fr/doku.php?id=moodle4_nouveautes:moodle4:test:creer_un_test" text:style-name="Internet_20_link" text:visited-style-name="Visited_20_Internet_20_Link">Créer un test</text:a></text:p>
        </text:list-item>
        <text:list-item>
          <text:p text:style-name="List_20_1_Content"> <text:a xlink:type="simple" xlink:href="https://webcemu.unicaen.fr/doku.php?id=moodle4_nouveautes:moodle4:test:parametrer_question" text:style-name="Internet_20_link" text:visited-style-name="Visited_20_Internet_20_Link">Comment paramétrer les différents types de question</text:a></text:p>
        </text:list-item>
        <text:list-item>
          <text:p text:style-name="List_20_1_Content"> <text:a xlink:type="simple" xlink:href="https://webcemu.unicaen.fr/doku.php?id=moodle4:test:qcm_severite" text:style-name="Internet_20_link" text:visited-style-name="Visited_20_Internet_20_Link">Comment paramétrer les QCM en fonction du niveau de sévérité</text:a> </text:p>
        </text:list-item>
        <text:list-item>
          <text:p text:style-name="List_20_1_Content"> <text:a xlink:type="simple" xlink:href="https://webcemu.unicaen.fr/doku.php?id=moodle4:wysiwyg_copier_coller" text:style-name="Internet_20_link" text:visited-style-name="Visited_20_Internet_20_Link">J'ai un problème de copier-coller dans l'éditeur Wysiwyg</text:a></text:p>
        </text:list-item>
        <text:list-item>
          <text:p text:style-name="List_20_1_Content"> <text:a xlink:type="simple" xlink:href="https://webcemu.unicaen.fr/doku.php?id=moodle4:test:fichier" text:style-name="Internet_20_link" text:visited-style-name="Visited_20_Internet_20_Link">Insérer un fichier à télécharger dans une question</text:a></text:p>
        </text:list-item>
        <text:list-item>
          <text:p text:style-name="List_20_1_Content"> <text:a xlink:type="simple" xlink:href="https://webcemu.unicaen.fr/doku.php?id=moodle4:test:tester" text:style-name="Internet_20_link" text:visited-style-name="Visited_20_Internet_20_Link">Tester un test comme un étudiant</text:a></text:p>
        </text:list-item>
        <text:list-item>
          <text:p text:style-name="List_20_1_Content_Last"> <text:a xlink:type="simple" xlink:href="https://webcemu.unicaen.fr/doku.php?id=moodle4:test:ponderer_qcm" text:style-name="Internet_20_link" text:visited-style-name="Visited_20_Internet_20_Link"> Comment pondérer les bonnes / mauvaises réponses dans une question à choix multiple ?</text:a></text:p>
        </text:list-item>
      </text:list>
      <text:h text:style-name="Heading_20_3" text:outline-level="3"><text:bookmark-start text:name="__RefHeading___organiser_un_examen_en_ligne_avec_test_5"/><text:bookmark-start text:name="organiser_un_examen_en_ligne_avec_test"/>Organiser un examen en ligne avec "Test"<text:bookmark-end text:name="__RefHeading___organiser_un_examen_en_ligne_avec_test_5"/><text:bookmark-end text:name="organiser_un_examen_en_ligne_avec_test"/></text:h>
      <text:list text:style-name="List_20_1" text:continue-numbering="false">
        <text:list-item>
          <text:p text:style-name="List_20_1_Content_First"> <text:a xlink:type="simple" xlink:href="https://webcemu.unicaen.fr/doku.php?id=moodle4:test:organisation_examen" text:style-name="Internet_20_link" text:visited-style-name="Visited_20_Internet_20_Link">Organiser une épreuve par "test" en présentiel</text:a></text:p>
        </text:list-item>
        <text:list-item>
          <text:p text:style-name="List_20_1_Content_Last"> <text:a xlink:type="simple" xlink:href="https://webcemu.unicaen.fr/doku.php?id=moodle4:test:organisation_examen_distance" text:style-name="Internet_20_link" text:visited-style-name="Visited_20_Internet_20_Link">Organiser une épreuve par "test" à distance</text:a></text:p>
        </text:list-item>
      </text:list>
      <text:h text:style-name="Heading_20_3" text:outline-level="3"><text:bookmark-start text:name="__RefHeading___creer_et_gerer_une_banque_de_question_6"/><text:bookmark-start text:name="creer_et_gerer_une_banque_de_question"/>Créer et gérer une banque de question<text:bookmark-end text:name="__RefHeading___creer_et_gerer_une_banque_de_question_6"/><text:bookmark-end text:name="creer_et_gerer_une_banque_de_question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test:banque_questions" text:style-name="Internet_20_link" text:visited-style-name="Visited_20_Internet_20_Link">Créer et gérer une banque de questions</text:a></text:p>
        </text:list-item>
      </text:list>
      <text:h text:style-name="Heading_20_3" text:outline-level="3"><text:bookmark-start text:name="__RefHeading___parametrages_avances_7"/><text:bookmark-start text:name="parametrages_avances"/>Paramétrages avancés<text:bookmark-end text:name="__RefHeading___parametrages_avances_7"/><text:bookmark-end text:name="parametrages_avances"/></text:h>
      <text:list text:style-name="List_20_1" text:continue-numbering="false">
        <text:list-item>
          <text:p text:style-name="List_20_1_Content_First"> <text:a xlink:type="simple" xlink:href="https://webcemu.unicaen.fr/doku.php?id=moodle4_nouveautes:moodle4:test:parametrages" text:style-name="Internet_20_link" text:visited-style-name="Visited_20_Internet_20_Link">Découvrir les principaux paramétrages avancés d'un test</text:a></text:p>
        </text:list-item>
        <text:list-item>
          <text:p text:style-name="List_20_1_Content"> <text:a xlink:type="simple" xlink:href="https://webcemu.unicaen.fr/doku.php?id=moodle4:test:chapitrage" text:style-name="Internet_20_link" text:visited-style-name="Visited_20_Internet_20_Link">Chapitrer un test</text:a></text:p>
        </text:list-item>
        <text:list-item>
          <text:p text:style-name="List_20_1_Content"> <text:a xlink:type="simple" xlink:href="https://webcemu.unicaen.fr/doku.php?id=moodle4:test:tirage_aleatoire" text:style-name="Internet_20_link" text:visited-style-name="Visited_20_Internet_20_Link">Configurer un tirage aléatoire</text:a></text:p>
        </text:list-item>
        <text:list-item>
          <text:p text:style-name="List_20_1_Content"> <text:a xlink:type="simple" xlink:href="https://webcemu.unicaen.fr/doku.php?id=moodle4:test:majoration_temps" text:style-name="Internet_20_link" text:visited-style-name="Visited_20_Internet_20_Link">Configurer une majoration de temps (ex : quart ou tiers temps)</text:a></text:p>
        </text:list-item>
        <text:list-item>
          <text:p text:style-name="List_20_1_Content"> <text:a xlink:type="simple" xlink:href="https://webcemu.unicaen.fr/doku.php?id=moodle4:test:barre_passage" text:style-name="Internet_20_link" text:visited-style-name="Visited_20_Internet_20_Link">Définir la barre de passage d'un test</text:a></text:p>
        </text:list-item>
        <text:list-item>
          <text:p text:style-name="List_20_1_Content"> <text:a xlink:type="simple" xlink:href="https://webcemu.unicaen.fr/doku.php?id=moodle4:test:deroule_progressif" text:style-name="Internet_20_link" text:visited-style-name="Visited_20_Internet_20_Link">Concevoir un test à déroulé progressif</text:a></text:p>
        </text:list-item>
        <text:list-item>
          <text:p text:style-name="List_20_1_Content"> <text:a xlink:type="simple" xlink:href="https://webcemu.unicaen.fr/doku.php?id=moodle4:test:disponibilite" text:style-name="Internet_20_link" text:visited-style-name="Visited_20_Internet_20_Link">Configurer la disponibilité d'un test (évaluation par groupes)</text:a></text:p>
        </text:list-item>
        <text:list-item>
          <text:p text:style-name="List_20_1_Content"> <text:a xlink:type="simple" xlink:href="https://webcemu.unicaen.fr/doku.php?id=moodle4_nouveautes:moodle4:test:test_hors_ligne" text:style-name="Internet_20_link" text:visited-style-name="Visited_20_Internet_20_Link">Configurer un test hors ligne</text:a></text:p>
        </text:list-item>
        <text:list-item>
          <text:p text:style-name="List_20_1_Content"> <text:a xlink:type="simple" xlink:href="https://webcemu.unicaen.fr/doku.php?id=moodle4:test:visibilite" text:style-name="Internet_20_link" text:visited-style-name="Visited_20_Internet_20_Link">Masquer la visibilité du bloc Participants aux etudiants</text:a></text:p>
        </text:list-item>
        <text:list-item>
          <text:p text:style-name="List_20_1_Content"> <text:a xlink:type="simple" xlink:href="https://webcemu.unicaen.fr/doku.php?id=moodle4:test:seb" text:style-name="Internet_20_link" text:visited-style-name="Visited_20_Internet_20_Link">Sécuriser la passation d'un examen avec Safe Exam Browser</text:a></text:p>
        </text:list-item>
        <text:list-item>
          <text:p text:style-name="List_20_1_Content_Last"> <text:a xlink:type="simple" xlink:href="https://webcemu.unicaen.fr/doku.php?id=moodle4:test:tcs" text:style-name="Internet_20_link" text:visited-style-name="Visited_20_Internet_20_Link">Tests de concordance de script</text:a></text:p>
        </text:list-item>
      </text:list>
      <text:h text:style-name="Heading_20_2" text:outline-level="2"><text:bookmark-start text:name="__RefHeading___durant_le_test_8"/><text:bookmark-start text:name="durant_le_test"/>Durant le test<text:bookmark-end text:name="__RefHeading___durant_le_test_8"/><text:bookmark-end text:name="durant_le_test"/></text:h>
      <text:list text:style-name="List_20_1" text:continue-numbering="false">
        <text:list-item>
          <text:p text:style-name="List_20_1_Content_First"> <text:a xlink:type="simple" xlink:href="https://webcemu.unicaen.fr/doku.php?id=moodle4:test:majoration_temps" text:style-name="Internet_20_link" text:visited-style-name="Visited_20_Internet_20_Link">Configurer un bonus de temps en cours d'épreuve</text:a></text:p>
        </text:list-item>
        <text:list-item>
          <text:p text:style-name="List_20_1_Content_Last"> <text:a xlink:type="simple" xlink:href="https://webcemu.unicaen.fr/doku.php?id=moodle4:test:majoration_temps_post" text:style-name="Internet_20_link" text:visited-style-name="Visited_20_Internet_20_Link">Configurer un bonus de temps alors que la tentative de test est terminée</text:a></text:p>
        </text:list-item>
      </text:list>
      <text:h text:style-name="Heading_20_2" text:outline-level="2"><text:bookmark-start text:name="__RefHeading___consulter_les_resultats_et_ajuster_les_corrections_9"/><text:bookmark-start text:name="consulter_les_resultats_et_ajuster_les_corrections"/>Consulter les résultats et ajuster les corrections<text:bookmark-end text:name="__RefHeading___consulter_les_resultats_et_ajuster_les_corrections_9"/><text:bookmark-end text:name="consulter_les_resultats_et_ajuster_les_corrections"/></text:h>
      <text:list text:style-name="List_20_1" text:continue-numbering="false">
        <text:list-item>
          <text:p text:style-name="List_20_1_Content_First">  <text:a xlink:type="simple" xlink:href="https://webcemu.unicaen.fr/doku.php?id=moodle4:test:relecture_questions_fermees_et_qroc" text:style-name="Internet_20_link" text:visited-style-name="Visited_20_Internet_20_Link">Consulter les résultats et ajuster la correction des questions fermées (QCM, vrai-faux, appariement, numérique...) et à réponse ouvertes courtes (QROC)</text:a></text:p>
        </text:list-item>
        <text:list-item>
          <text:p text:style-name="List_20_1_Content">  <text:a xlink:type="simple" xlink:href="https://webcemu.unicaen.fr/doku.php?id=moodle4:test:composition_correction" text:style-name="Internet_20_link" text:visited-style-name="Visited_20_Internet_20_Link">Corriger une question "composition" (question par question)</text:a></text:p>
        </text:list-item>
        <text:list-item>
          <text:p text:style-name="List_20_1_Content"> <text:a xlink:type="simple" xlink:href="https://webcemu.unicaen.fr/doku.php?id=moodle4:test:correction_composition" text:style-name="Internet_20_link" text:visited-style-name="Visited_20_Internet_20_Link">Corriger une question "composition" (étudiant par étudiant)</text:a></text:p>
        </text:list-item>
        <text:list-item>
          <text:p text:style-name="List_20_1_Content_Last">  <text:a xlink:type="simple" xlink:href="https://webcemu.unicaen.fr/doku.php?id=moodle4:test:annulation_question" text:style-name="Internet_20_link" text:visited-style-name="Visited_20_Internet_20_Link">Annuler (ou neutraliser) une question à posteriori de la passation</text:a></text:p>
        </text:list-item>
      </text:list>
      <text:h text:style-name="Heading_20_2" text:outline-level="2"><text:bookmark-start text:name="__RefHeading___recuperer_les_resultats_10"/><text:bookmark-start text:name="recuperer_les_resultats"/>Récupérer les résultats<text:bookmark-end text:name="__RefHeading___recuperer_les_resultats_10"/><text:bookmark-end text:name="recuperer_les_resultats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test:telecharger_resultats" text:style-name="Internet_20_link" text:visited-style-name="Visited_20_Internet_20_Link">Télécharger les résultats d'un “Test”</text:a></text:p>
        </text:list-item>
      </text:list>
      <text:h text:style-name="Heading_20_2" text:outline-level="2"><text:bookmark-start text:name="__RefHeading___transmettre_les_resultats_aux_etudiants_11"/><text:bookmark-start text:name="transmettre_les_resultats_aux_etudiants"/>Transmettre les résultats aux étudiants<text:bookmark-end text:name="__RefHeading___transmettre_les_resultats_aux_etudiants_11"/><text:bookmark-end text:name="transmettre_les_resultats_aux_etudiants"/></text:h>
      <text:list text:style-name="List_20_1" text:continue-numbering="false">
        <text:list-item>
          <text:p text:style-name="List_20_1_Content_First"> <text:a xlink:type="simple" xlink:href="https://webcemu.unicaen.fr/doku.php?id=moodle4:carnet_de_note" text:style-name="Internet_20_link" text:visited-style-name="Visited_20_Internet_20_Link">Transmettre les notes avec le carnet de notes</text:a></text:p>
        </text:list-item>
        <text:list-item>
          <text:p text:style-name="List_20_1_Content_Last"> <text:a xlink:type="simple" xlink:href="https://webcemu.unicaen.fr/doku.php?id=moodle4:test:restituer_copies" text:style-name="Internet_20_link" text:visited-style-name="Visited_20_Internet_20_Link">Restituer les copies d’examen aux étudiants avec “Test”</text:a></text:p>
        </text:list-item>
      </text:list>
      <text:h text:style-name="Heading_20_2" text:outline-level="2"><text:bookmark-start text:name="__RefHeading___archiver_les_copies_12"/><text:bookmark-start text:name="archiver_les_copies"/>Archiver les copies<text:bookmark-end text:name="__RefHeading___archiver_les_copies_12"/><text:bookmark-end text:name="archiver_les_copies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test:archiver_copies" text:style-name="Internet_20_link" text:visited-style-name="Visited_20_Internet_20_Link">Archiver les copies d’examen d’un “Test”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2::44:45</meta:creation-date>
    <dc:creator>Generated</dc:creator>
    <dc:date>2026-08-11T02::44:45</dc:date>
    <dc:language>en-US</dc:language>
    <meta:editing-cycles>1</meta:editing-cycles>
    <meta:editing-duration>PT0S</meta:editing-duration>
    <dc:title>moodle4:test</dc:title>
  </office:meta>
</office:document-meta>
</file>