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265b99052aa695b993fe54f3894dcc.png"/>
  <manifest:file-entry manifest:media-type="image/png" manifest:full-path="Pictures/aebaa0fd92e876a9e54b891f99bf8a82.png"/>
  <manifest:file-entry manifest:media-type="image/png" manifest:full-path="Pictures/b75af97593091447f8e15145c404b4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4:test:test_hors_ligne:qru"/>Si une question a été paramétrée pour n'accepter qu'une seule réponse et que des étudiants en ont saisi plusieurs, alors le logiciel interprète ces QRU (questions à réponse unique) comme <text:span text:style-name="Strong_20_Emphasis">non répondues</text:span>.</text:p>
      <text:p text:style-name="Text_20_body"><draw:frame draw:style-name="media" draw:name="0" text:anchor-type="as-char" draw:z-index="0" svg:width="42.624375cm" style:rel-width="100%" svg:height="14.843125cm" style:rel-height="scale"><draw:image xlink:href="Pictures/37265b99052aa695b993fe54f3894dcc.png" xlink:type="simple" xlink:show="embed" xlink:actuate="onLoad"/></draw:frame></text:p>
      <text:p text:style-name="Text_20_body">Pour éviter que les étudiants rencontrent cette situation à la relecture de leur copie, il faut renforcer la consigne qui précise qu'une seule réponse est attendue.
L'outil le permet dans le paramétrage de l'activité (paramètre <text:span text:style-name="Strong_20_Emphasis">Réglage de formulaire</text:span>).</text:p>
      <text:p text:style-name="Text_20_body"><draw:frame draw:style-name="media" draw:name="1" text:anchor-type="as-char" draw:z-index="1" svg:width="21.166666666667cm" style:rel-width="100%" svg:height="17.065625cm" style:rel-height="scale"><draw:image xlink:href="Pictures/aebaa0fd92e876a9e54b891f99bf8a82.png" xlink:type="simple" xlink:show="embed" xlink:actuate="onLoad"/></draw:frame></text:p>
      <text:p text:style-name="Text_20_body">On obtient alors une <text:span text:style-name="Strong_20_Emphasis">mention supplémentaire</text:span> sur le formulaire de questions :</text:p>
      <text:p text:style-name="Text_20_body"><draw:frame draw:style-name="media" draw:name="2" text:anchor-type="as-char" draw:z-index="2" svg:width="45.005625cm" style:rel-width="100%" svg:height="17.515416666667cm" style:rel-height="scale"><draw:image xlink:href="Pictures/b75af97593091447f8e15145c404b40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50:31</meta:creation-date>
    <dc:creator>Generated</dc:creator>
    <dc:date>2026-08-14T17::50:31</dc:date>
    <dc:language>en-US</dc:language>
    <meta:editing-cycles>1</meta:editing-cycles>
    <meta:editing-duration>PT0S</meta:editing-duration>
    <dc:title>moodle4:test:test_hors_ligne:qru</dc:title>
  </office:meta>
</office:document-meta>
</file>