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2168e486b38a1428b10600e0eb149f0.jpg"/>
  <manifest:file-entry manifest:media-type="image/png" manifest:full-path="Pictures/5ad24ea9cfd131c7a217923eae44fdf2.png"/>
  <manifest:file-entry manifest:media-type="image/jpeg" manifest:full-path="Pictures/0a964315ded34fe5ac9de38e40637a4a.jpg"/>
  <manifest:file-entry manifest:media-type="image/jpeg" manifest:full-path="Pictures/a7dd0f9e9ba9638582dcebfd3cde77eb.jpg"/>
  <manifest:file-entry manifest:media-type="image/jpeg" manifest:full-path="Pictures/6d62071ae740c6292835b8966c08a246.jpg"/>
  <manifest:file-entry manifest:media-type="image/jpeg" manifest:full-path="Pictures/c04fedec8e1c1fb4847a844e1d1e6393.jpg"/>
  <manifest:file-entry manifest:media-type="image/jpeg" manifest:full-path="Pictures/25887118aca1ced61503d61a8b00f719.jpg"/>
  <manifest:file-entry manifest:media-type="image/jpeg" manifest:full-path="Pictures/b77b2084400284b7f5b7a6e45fc72e4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4:test:seb"/>Il est possible de restreindre la passation d'un test en ligne en présentiel (salle informatique) en paramétrant l'onglet <text:span text:style-name="Strong_20_Emphasis">Restrictions supplémentaires sur les tentatives.</text:span></text:p>
      <text:p text:style-name="Text_20_body"><draw:frame draw:style-name="mediacenter" draw:name="0" text:anchor-type="paragraph" draw:z-index="0" svg:width="15.875cm" style:rel-width="100%" svg:height="11.069006849315cm" style:rel-height="scale"><draw:image xlink:href="Pictures/02168e486b38a1428b10600e0eb149f0.jpg" xlink:type="simple" xlink:show="embed" xlink:actuate="onLoad"/></draw:frame></text:p>
      <text:p text:style-name="Text_20_body"><text:span text:style-name="Strong_20_Emphasis">1. Restriction de l'accès à l'aide d'une clef</text:span> qui sera transmise en présentiel aux étudiants dans la salle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Cela permet de bloquer tout utilisateur ne disposant pas de cette clef.</text:p>
          </table:table-cell>
        </table:table-row>
      </table:table>
      <text:p text:style-name="Text_20_body"><text:span text:style-name="Strong_20_Emphasis">COMMENT FAIRE ?</text:span></text:p>
      <text:p text:style-name="Text_20_body">Tout simplement, dans le champs de saisie, renseigner un mot clef et <text:span text:style-name="Strong_20_Emphasis">Taper sur Entrée pour l'enregistrer.</text:span></text:p>
      <text:p text:style-name="Text_20_body"><draw:frame draw:style-name="media" draw:name="2" text:anchor-type="as-char" draw:z-index="2" svg:width="10.583333333333cm" svg:height="2.0311447811448cm"><draw:image xlink:href="Pictures/0a964315ded34fe5ac9de38e40637a4a.jpg" xlink:type="simple" xlink:show="embed" xlink:actuate="onLoad"/></draw:frame></text:p>
      <text:p text:style-name="Text_20_body"><text:span text:style-name="Strong_20_Emphasis">2. Restriction par adresse IP</text:span></text:p>
      <text:p text:style-name="Text_20_body">Cette méthode est encore plus restrictive, puisque seuls les ordinateurs de la salle (disposant d'une adresse IP de proximité) seront autorisés à accéder à l'examen.</text:p>
      <text:p text:style-name="Text_20_body"><draw:frame draw:style-name="media" draw:name="3" text:anchor-type="as-char" draw:z-index="3" svg:width="10.583333333333cm" svg:height="3.2294730392157cm"><draw:image xlink:href="Pictures/a7dd0f9e9ba9638582dcebfd3cde77eb.jp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4" text:anchor-type="as-char" draw:z-index="4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<text:span text:style-name="Strong_20_Emphasis">Astuce !</text:span>Pour récupérer l'adresse IP de la salle et des ordinateurs à autoriser à se connecter, démarrer l'ordinateur du poste enseignant de la salle.</text:p>
            <text:p text:style-name="Text_20_body">Ouvrir les paramètres Windows à l'aide du menu en bas de page.</text:p>
            <text:p text:style-name="Text_20_body"><draw:frame draw:style-name="media" draw:name="5" text:anchor-type="as-char" draw:z-index="5" svg:width="5.2916666666667cm" svg:height="1.7169769503546cm"><draw:image xlink:href="Pictures/6d62071ae740c6292835b8966c08a246.jpg" xlink:type="simple" xlink:show="embed" xlink:actuate="onLoad"/></draw:frame></text:p>
          </table:table-cell>
        </table:table-row>
      </table:table>
      <text:p text:style-name="Text_20_body">Puis ouvrir le menu <text:span text:style-name="Strong_20_Emphasis">Réseau et Internet.</text:span></text:p>
      <text:p text:style-name="Text_20_body"><draw:frame draw:style-name="media" draw:name="6" text:anchor-type="as-char" draw:z-index="6" svg:width="15.875cm" style:rel-width="100%" svg:height="6.135736196319cm" style:rel-height="scale"><draw:image xlink:href="Pictures/c04fedec8e1c1fb4847a844e1d1e6393.jpg" xlink:type="simple" xlink:show="embed" xlink:actuate="onLoad"/></draw:frame></text:p>
      <text:p text:style-name="Text_20_body">En bas de <text:span text:style-name="Strong_20_Emphasis">la page État</text:span>, 
cliquer sur <text:span text:style-name="Strong_20_Emphasis">Afficher les propriétés du matériel et de la connexion.</text:span></text:p>
      <text:p text:style-name="Text_20_body">Repérer le paragraphe où la connectivité est activée : <text:span text:style-name="Strong_20_Emphasis">Connectivité (IPv4/IPv6) : “<text:span text:style-name="underline">Connecté</text:span>“</text:span></text:p>
      <text:p text:style-name="Text_20_body"><draw:frame draw:style-name="media" draw:name="7" text:anchor-type="as-char" draw:z-index="7" svg:width="10.583333333333cm" svg:height="2.2629589632829cm"><draw:image xlink:href="Pictures/25887118aca1ced61503d61a8b00f719.jpg" xlink:type="simple" xlink:show="embed" xlink:actuate="onLoad"/></draw:frame></text:p>
      <text:p text:style-name="Text_20_body">Repérer sur la ligne IPv4, quelques lignes plus haut, l'adresse utilisée de type 10.1 etc.
Copier les 5 premiers chiffres dans la zone de restriction de l'examen sur moodle.
Vérifier sur 1 ou 2 autres postes de la salle, la cohérence de la restriction (chiffres de l'adresse communs).</text:p>
      <text:p text:style-name="Text_20_body">Tout étudiant présent dans la salle pourra se connecter à la ressource d'examen. Un étudiant en dehors du champs indiqué aura un message lui indiquant l'interdiction d'accès :</text:p>
      <text:p text:style-name="Text_20_body"><draw:frame draw:style-name="media" draw:name="8" text:anchor-type="as-char" draw:z-index="8" svg:width="10.583333333333cm" style:rel-width="100%" svg:height="6.9181096681097cm" style:rel-height="scale"><draw:image xlink:href="Pictures/b77b2084400284b7f5b7a6e45fc72e41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0::06:50</meta:creation-date>
    <dc:creator>Generated</dc:creator>
    <dc:date>2026-08-25T10::06:50</dc:date>
    <dc:language>en-US</dc:language>
    <meta:editing-cycles>1</meta:editing-cycles>
    <meta:editing-duration>PT0S</meta:editing-duration>
    <dc:title>moodle4:test:seb</dc:title>
  </office:meta>
</office:document-meta>
</file>