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2168e486b38a1428b10600e0eb149f0.jpg"/>
  <manifest:file-entry manifest:media-type="image/png" manifest:full-path="Pictures/5ad24ea9cfd131c7a217923eae44fdf2.png"/>
  <manifest:file-entry manifest:media-type="image/jpeg" manifest:full-path="Pictures/0a964315ded34fe5ac9de38e40637a4a.jpg"/>
  <manifest:file-entry manifest:media-type="image/jpeg" manifest:full-path="Pictures/a7dd0f9e9ba9638582dcebfd3cde77eb.jpg"/>
  <manifest:file-entry manifest:media-type="image/png" manifest:full-path="Pictures/3f458ace026a56ab6656343469d0c3af.png"/>
  <manifest:file-entry manifest:media-type="image/jpeg" manifest:full-path="Pictures/6d62071ae740c6292835b8966c08a246.jpg"/>
  <manifest:file-entry manifest:media-type="image/jpeg" manifest:full-path="Pictures/c04fedec8e1c1fb4847a844e1d1e6393.jpg"/>
  <manifest:file-entry manifest:media-type="image/jpeg" manifest:full-path="Pictures/25887118aca1ced61503d61a8b00f719.jpg"/>
  <manifest:file-entry manifest:media-type="image/jpeg" manifest:full-path="Pictures/b77b2084400284b7f5b7a6e45fc72e41.jpg"/>
  <manifest:file-entry manifest:media-type="image/png" manifest:full-path="Pictures/bbb7f9223d4a2a824995982645a5663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oodle4:test:ip"/>Il est possible de restreindre la passation d'un test en ligne en présentiel (salle informatique) en paramétrant l'onglet <text:span text:style-name="Strong_20_Emphasis">Restrictions supplémentaires sur les tentatives.</text:span></text:p>
      <text:p text:style-name="Text_20_body"><draw:frame draw:style-name="mediacenter" draw:name="0" text:anchor-type="paragraph" draw:z-index="0" svg:width="15.875cm" style:rel-width="100%" svg:height="11.069006849315cm" style:rel-height="scale"><draw:image xlink:href="Pictures/02168e486b38a1428b10600e0eb149f0.jpg" xlink:type="simple" xlink:show="embed" xlink:actuate="onLoad"/></draw:frame></text:p>
      <text:p text:style-name="Text_20_body"><text:span text:style-name="Strong_20_Emphasis">1. Restriction de l'accès à l'aide d'une clef</text:span> qui sera transmise en présentiel aux étudiants dans la salle. </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Cela permet de bloquer tout utilisateur ne disposant pas de cette clef.</text:p>
          </table:table-cell>
        </table:table-row>
      </table:table>
      <text:p text:style-name="Text_20_body"><text:span text:style-name="Strong_20_Emphasis">COMMENT FAIRE ?</text:span></text:p>
      <text:p text:style-name="Text_20_body">Tout simplement, dans le champs de saisie, renseigner un mot clef et <text:span text:style-name="Strong_20_Emphasis">Taper sur Entrée pour l'enregistrer.</text:span></text:p>
      <text:p text:style-name="Text_20_body"><draw:frame draw:style-name="media" draw:name="2" text:anchor-type="as-char" draw:z-index="2" svg:width="10.583333333333cm" svg:height="2.0311447811448cm"><draw:image xlink:href="Pictures/0a964315ded34fe5ac9de38e40637a4a.jpg" xlink:type="simple" xlink:show="embed" xlink:actuate="onLoad"/></draw:frame></text:p>
      <text:p text:style-name="Text_20_body"><text:span text:style-name="Strong_20_Emphasis">2. Restriction par adresse IP</text:span></text:p>
      <text:p text:style-name="Text_20_body">Cette méthode est encore plus restrictive, puisque seuls les ordinateurs de la salle (disposant d'une adresse IP de proximité) seront autorisés à accéder à l'examen.</text:p>
      <text:p text:style-name="Text_20_body"><draw:frame draw:style-name="media" draw:name="3" text:anchor-type="as-char" draw:z-index="3" svg:width="10.583333333333cm" svg:height="3.2294730392157cm"><draw:image xlink:href="Pictures/a7dd0f9e9ba9638582dcebfd3cde77eb.jpg"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4" text:anchor-type="as-char" draw:z-index="4" svg:width="1.27cm" svg:height="1.27cm"><draw:image xlink:href="Pictures/3f458ace026a56ab6656343469d0c3af.png" xlink:type="simple" xlink:show="embed" xlink:actuate="onLoad"/></draw:frame></text:p>
          </table:table-cell>
          <table:table-cell office:value-type="string" table:style-name="PluginODTAutoStyle_TableCell_9">
            <text:p text:style-name="PluginODTAutoStyle_Paragraph_10"><text:span text:style-name="Strong_20_Emphasis">Restriction par adresse IP : Ce paramètre est optionnel.</text:span><text:a xlink:type="simple" xlink:href="https://docs.moodle.org/3x/fr/Param%C3%A8tres_du_test#Restreindre_l" text:style-name="Internet_20_link" text:visited-style-name="Visited_20_Internet_20_Link">https://docs.moodle.org/3x/fr/Param%C3%A8tres_du_test#Restreindre_l</text:a>'acc%C3%A8s</text:p>
            <text:p text:style-name="Text_20_body">Vous pouvez restreindre l’accès à un test à des sous-réseaux particuliers dans un réseau interne ou sur internet en spécifiant une liste d’adresses IP partielles ou complètes, séparées par des virgules. Cette mesure est particulièrement utile lors de tests sous surveillance, lorsque vous voulez vous assurer que seules les personnes qui se trouvent dans une salle donnée peuvent accéder au test. Par exemple : 192.168. , 231.54.211.0/20, 231.3.56.211
Il y a trois types de nombres que vous pouvez utiliser (vous ne pouvez pas utiliser des noms de domaines comme exemple.com):</text:p>
            <text:list text:style-name="Numbering_20_1" text:continue-numbering="false">
              <text:list-item>
                <text:p text:style-name="Numbering_20_1_Content_First"> 2.1- Adresse IP complète, comme 192.168.10.1 qui correspond à un seul ordinateur (or proxy).</text:p>
              </text:list-item>
              <text:list-item>
                <text:p text:style-name="Numbering_20_1_Content"> 2.2- Adresse partielle, comme 192.168 qui correspond à toute adresse commençant par ces nombres.</text:p>
              </text:list-item>
              <text:list-item>
                <text:p text:style-name="Numbering_20_1_Content_Last"> 2.3- Notation CIDR, comme 231.54.211.0/20 qui permet de cibler précisément des sous-réseaux.</text:p>
              </text:list-item>
            </text:list>
          </table:table-cell>
        </table:table-row>
      </table:table>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5" text:anchor-type="as-char" draw:z-index="5" svg:width="1.27cm" svg:height="1.27cm"><draw:image xlink:href="Pictures/5ad24ea9cfd131c7a217923eae44fdf2.png" xlink:type="simple" xlink:show="embed" xlink:actuate="onLoad"/></draw:frame></text:p>
          </table:table-cell>
          <table:table-cell office:value-type="string" table:style-name="PluginODTAutoStyle_TableCell_14">
            <text:p text:style-name="PluginODTAutoStyle_Paragraph_15"><text:span text:style-name="Strong_20_Emphasis">Astuce !</text:span>Pour récupérer l'adresse IP de la salle et des ordinateurs à autoriser à se connecter, démarrer l'ordinateur du poste enseignant de la salle.</text:p>
            <text:p text:style-name="Text_20_body">Ouvrir les paramètres Windows à l'aide du menu en bas de page.</text:p>
            <text:p text:style-name="Text_20_body"><draw:frame draw:style-name="media" draw:name="6" text:anchor-type="as-char" draw:z-index="6" svg:width="5.2916666666667cm" svg:height="1.7169769503546cm"><draw:image xlink:href="Pictures/6d62071ae740c6292835b8966c08a246.jpg" xlink:type="simple" xlink:show="embed" xlink:actuate="onLoad"/></draw:frame></text:p>
          </table:table-cell>
        </table:table-row>
      </table:table>
      <text:p text:style-name="Text_20_body">Puis ouvrir le menu <text:span text:style-name="Strong_20_Emphasis">Réseau et Internet.</text:span></text:p>
      <text:p text:style-name="Text_20_body"><draw:frame draw:style-name="media" draw:name="7" text:anchor-type="as-char" draw:z-index="7" svg:width="15.875cm" style:rel-width="100%" svg:height="6.135736196319cm" style:rel-height="scale"><draw:image xlink:href="Pictures/c04fedec8e1c1fb4847a844e1d1e6393.jpg" xlink:type="simple" xlink:show="embed" xlink:actuate="onLoad"/></draw:frame></text:p>
      <text:p text:style-name="Text_20_body">En bas de <text:span text:style-name="Strong_20_Emphasis">la page État</text:span>, 
cliquer sur <text:span text:style-name="Strong_20_Emphasis">Afficher les propriétés du matériel et de la connexion.</text:span></text:p>
      <text:p text:style-name="Text_20_body">Repérer le paragraphe où la connectivité est activée : <text:span text:style-name="Strong_20_Emphasis">Connectivité (IPv4/IPv6) : “<text:span text:style-name="underline">Connecté</text:span>“</text:span></text:p>
      <text:p text:style-name="Text_20_body"><draw:frame draw:style-name="media" draw:name="8" text:anchor-type="as-char" draw:z-index="8" svg:width="10.583333333333cm" svg:height="2.2629589632829cm"><draw:image xlink:href="Pictures/25887118aca1ced61503d61a8b00f719.jpg" xlink:type="simple" xlink:show="embed" xlink:actuate="onLoad"/></draw:frame></text:p>
      <text:p text:style-name="Text_20_body">Repérer sur la ligne IPv4, quelques lignes plus haut, l'adresse utilisée de type 10.110.X.XX</text:p>
      <text:p text:style-name="Text_20_body"><text:span text:style-name="Strong_20_Emphasis">Copier les 5 premiers chiffres</text:span> dans la zone de restriction de l'examen sur moodle.</text:p>
      <text:p text:style-name="Text_20_body">Vérifier sur 1 ou 2 autres postes de la salle, la cohérence de la restriction (chiffres de l'adresse communs).</text:p>
      <text:p text:style-name="Text_20_body">Tout étudiant présent dans la salle pourra se connecter à la ressource d'examen. </text:p>
      <text:p text:style-name="Text_20_body"><text:span text:style-name="Strong_20_Emphasis">Un étudiant en dehors du champs indiqué aura un message lui indiquant l'interdiction d'accès :</text:span></text:p>
      <text:p text:style-name="Text_20_body"><draw:frame draw:style-name="media" draw:name="9" text:anchor-type="as-char" draw:z-index="9" svg:width="10.583333333333cm" style:rel-width="100%" svg:height="6.9181096681097cm" style:rel-height="scale"><draw:image xlink:href="Pictures/b77b2084400284b7f5b7a6e45fc72e41.jpg" xlink:type="simple" xlink:show="embed" xlink:actuate="onLoad"/></draw:frame></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10" text:anchor-type="as-char" draw:z-index="10" svg:width="1.27cm" svg:height="1.27cm"><draw:image xlink:href="Pictures/bbb7f9223d4a2a824995982645a56637.png" xlink:type="simple" xlink:show="embed" xlink:actuate="onLoad"/></draw:frame></text:p>
          </table:table-cell>
          <table:table-cell office:value-type="string" table:style-name="PluginODTAutoStyle_TableCell_19">
            <text:p text:style-name="PluginODTAutoStyle_Paragraph_20">Cette procédure est fonctionnelle sur PC.<text:span text:style-name="Strong_20_Emphasis">Les téléphones portables ne peuvent pas accéder au réseau.</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5::05:35</meta:creation-date>
    <dc:creator>Generated</dc:creator>
    <dc:date>2026-08-15T05::05:35</dc:date>
    <dc:language>en-US</dc:language>
    <meta:editing-cycles>1</meta:editing-cycles>
    <meta:editing-duration>PT0S</meta:editing-duration>
    <dc:title>moodle4:test:ip</dc:title>
  </office:meta>
</office:document-meta>
</file>