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aad48dbb16dad10c3c039317e658955.png"/>
  <manifest:file-entry manifest:media-type="image/png" manifest:full-path="Pictures/3f458ace026a56ab6656343469d0c3af.png"/>
  <manifest:file-entry manifest:media-type="image/png" manifest:full-path="Pictures/d56dfc2bc52d7f254bca8e2b928cf8aa.png"/>
  <manifest:file-entry manifest:media-type="image/png" manifest:full-path="Pictures/5f3265bb5eeb0a4a731b6e1d11dcdf02.png"/>
  <manifest:file-entry manifest:media-type="image/png" manifest:full-path="Pictures/9a45cc0ec6e5e6c72267e64b26fb88da.png"/>
  <manifest:file-entry manifest:media-type="image/png" manifest:full-path="Pictures/ca546fcb0f8543f3bab3a0ba7ba4ec5e.png"/>
  <manifest:file-entry manifest:media-type="image/png" manifest:full-path="Pictures/c7eeee7f405a07a9dec42f1f0f011c33.png"/>
  <manifest:file-entry manifest:media-type="image/png" manifest:full-path="Pictures/93f72cfc140668d388e1d41c9072bf14.png"/>
  <manifest:file-entry manifest:media-type="image/png" manifest:full-path="Pictures/f0f510ac4ecd8739ff14eb7ff11e420b.png"/>
  <manifest:file-entry manifest:media-type="image/png" manifest:full-path="Pictures/ab92537d78da5d6b01762acbb13d265a.png"/>
  <manifest:file-entry manifest:media-type="image/png" manifest:full-path="Pictures/6c13b5b98fc68d60ffda1c07532b7252.png"/>
  <manifest:file-entry manifest:media-type="image/png" manifest:full-path="Pictures/675c1e8a38211252a4b60d4770100565.png"/>
  <manifest:file-entry manifest:media-type="image/png" manifest:full-path="Pictures/aa24c411613fe3a3133b1a4a18c97303.png"/>
  <manifest:file-entry manifest:media-type="image/png" manifest:full-path="Pictures/1d43759e01ec838b96dcc067a0d72d31.png"/>
  <manifest:file-entry manifest:media-type="image/png" manifest:full-path="Pictures/f1e9331b9d9db50828b4b9171566e45c.png"/>
  <manifest:file-entry manifest:media-type="image/png" manifest:full-path="Pictures/07830300d316555b796ef3510d8a54ad.png"/>
  <manifest:file-entry manifest:media-type="image/png" manifest:full-path="Pictures/1700d2a03e915db1a98bd309b609b239.png"/>
  <manifest:file-entry manifest:media-type="image/png" manifest:full-path="Pictures/16526d288cfc29f336bb2440bc59a46a.png"/>
  <manifest:file-entry manifest:media-type="image/png" manifest:full-path="Pictures/e9bdf752ecaa69435c6f5e228ac112f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4:test:choix_questions:qroc_numerique"/><text:bookmark-start text:name="__RefHeading___creer_une_question_de_type_numerique_1"/><text:bookmark-start text:name="creer_une_question_de_type_numerique"/>Créer une question de type "Numérique"<text:bookmark-end text:name="__RefHeading___creer_une_question_de_type_numerique_1"/><text:bookmark-end text:name="creer_une_question_de_type_numerique"/></text:h>
      <text:p text:style-name="Text_20_body"><draw:frame draw:style-name="mediacenter" draw:name="0" text:anchor-type="paragraph" draw:z-index="0" svg:width="2.0902083333333cm" svg:height="1.4816666666667cm"><draw:image xlink:href="Pictures/eaad48dbb16dad10c3c039317e658955.png" xlink:type="simple" xlink:show="embed" xlink:actuate="onLoad"/></draw:frame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1" text:anchor-type="as-char" draw:z-index="1" svg:width="1.27cm" svg:height="1.27cm"><draw:image xlink:href="Pictures/3f458ace026a56ab6656343469d0c3af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Pour savoir comment créer les questions directement dans la banque de question, se reporter à la documentation : <text:a xlink:type="simple" xlink:href="https://webcemu.unicaen.fr/doku.php?id=moodle4:test:banque_questions" text:style-name="Internet_20_link" text:visited-style-name="Visited_20_Internet_20_Link">Créer et gérer une banque de questions</text:a>.</text:p>
          </table:table-cell>
        </table:table-row>
      </table:table>
      <text:h text:style-name="Heading_20_2" text:outline-level="2"><text:bookmark-start text:name="__RefHeading___selectionnez_le_type_de_question_numerique_2"/><text:bookmark-start text:name="selectionnez_le_type_de_question_numerique"/>Sélectionnez le type de question "Numérique"<text:bookmark-end text:name="__RefHeading___selectionnez_le_type_de_question_numerique_2"/><text:bookmark-end text:name="selectionnez_le_type_de_question_numerique"/></text:h>
      <text:p text:style-name="Text_20_body"><draw:frame draw:style-name="mediacenter" draw:name="2" text:anchor-type="paragraph" draw:z-index="2" svg:width="17.674166666667cm" style:rel-width="100%" svg:height="20.6375cm" style:rel-height="scale"><draw:image xlink:href="Pictures/d56dfc2bc52d7f254bca8e2b928cf8aa.png" xlink:type="simple" xlink:show="embed" xlink:actuate="onLoad"/></draw:frame></text:p>
      <text:h text:style-name="Heading_20_2" text:outline-level="2"><text:bookmark-start text:name="__RefHeading___si_besoin_choisissez_la_categorie_3"/><text:bookmark-start text:name="si_besoin_choisissez_la_categorie"/>Si besoin, choisissez la catégorie<text:bookmark-end text:name="__RefHeading___si_besoin_choisissez_la_categorie_3"/><text:bookmark-end text:name="si_besoin_choisissez_la_categorie"/></text:h>
      <text:p text:style-name="Text_20_body"><draw:frame draw:style-name="mediacenter" draw:name="3" text:anchor-type="paragraph" draw:z-index="3" svg:width="27.6225cm" style:rel-width="100%" svg:height="7.77875cm" style:rel-height="scale"><draw:image xlink:href="Pictures/5f3265bb5eeb0a4a731b6e1d11dcdf02.png" xlink:type="simple" xlink:show="embed" xlink:actuate="onLoad"/></draw:frame></text:p>
      <text:h text:style-name="Heading_20_2" text:outline-level="2"><text:bookmark-start text:name="__RefHeading___donnez_un_nom_a_la_question_4"/><text:bookmark-start text:name="donnez_un_nom_a_la_question"/>Donnez un nom à la question<text:bookmark-end text:name="__RefHeading___donnez_un_nom_a_la_question_4"/><text:bookmark-end text:name="donnez_un_nom_a_la_question"/></text:h>
      <text:p text:style-name="Text_20_body"><draw:frame draw:style-name="mediacenter" draw:name="4" text:anchor-type="paragraph" draw:z-index="4" svg:width="15.875cm" style:rel-width="100%" svg:height="2.5306181959565cm" style:rel-height="scale"><draw:image xlink:href="Pictures/9a45cc0ec6e5e6c72267e64b26fb88da.png" xlink:type="simple" xlink:show="embed" xlink:actuate="onLoad"/></draw:frame></text:p>
      <text:h text:style-name="Heading_20_2" text:outline-level="2"><text:bookmark-start text:name="__RefHeading___redigez_la_consigne_amorce_5"/><text:bookmark-start text:name="redigez_la_consigne_amorce"/>Rédigez la consigne (amorce)<text:bookmark-end text:name="__RefHeading___redigez_la_consigne_amorce_5"/><text:bookmark-end text:name="redigez_la_consigne_amorce"/></text:h>
      <text:p text:style-name="Text_20_body"><draw:frame draw:style-name="mediacenter" draw:name="5" text:anchor-type="paragraph" draw:z-index="5" svg:width="28.945416666667cm" style:rel-width="100%" svg:height="13.731875cm" style:rel-height="scale"><draw:image xlink:href="Pictures/ca546fcb0f8543f3bab3a0ba7ba4ec5e.png" xlink:type="simple" xlink:show="embed" xlink:actuate="onLoad"/></draw:frame></text:p>
      <text:h text:style-name="Heading_20_2" text:outline-level="2"><text:bookmark-start text:name="__RefHeading___indiquez_le_nombre_de_points_6"/><text:bookmark-start text:name="indiquez_le_nombre_de_points"/>Indiquez le nombre de points<text:bookmark-end text:name="__RefHeading___indiquez_le_nombre_de_points_6"/><text:bookmark-end text:name="indiquez_le_nombre_de_points"/></text:h>
      <text:p text:style-name="Text_20_body"><draw:frame draw:style-name="mediacenter" draw:name="6" text:anchor-type="paragraph" draw:z-index="6" svg:width="10.583333333333cm" style:rel-width="100%" svg:height="2.5730122324159cm" style:rel-height="scale"><draw:image xlink:href="Pictures/c7eeee7f405a07a9dec42f1f0f011c33.png" xlink:type="simple" xlink:show="embed" xlink:actuate="onLoad"/></draw:frame></text:p>
      <text:h text:style-name="Heading_20_2" text:outline-level="2"><text:bookmark-start text:name="__RefHeading___indiquez_la_ou_les_proposition_s_attendue_s_et_indiquer_leur_cotation_7"/><text:bookmark-start text:name="indiquez_la_ou_les_proposition_s_attendue_s_et_indiquer_leur_cotation"/>Indiquez la (ou les) proposition(s) attendue(s) et indiquer leur cotation<text:bookmark-end text:name="__RefHeading___indiquez_la_ou_les_proposition_s_attendue_s_et_indiquer_leur_cotation_7"/><text:bookmark-end text:name="indiquez_la_ou_les_proposition_s_attendue_s_et_indiquer_leur_cotation"/></text:h>
      <text:list text:style-name="List_20_1" text:continue-numbering="false">
        <text:list-item>
          <text:p text:style-name="LastListParagraph_List_20_1_Content_First"> Indiquer le résultat attendu et choisir <text:span text:style-name="Strong_20_Emphasis">100 %</text:span> pour indiquer que le résultat indiqué est correct :</text:p>
        </text:list-item>
      </text:list>
      <text:p text:style-name="Text_20_body"><draw:frame draw:style-name="mediacenter" draw:name="7" text:anchor-type="paragraph" draw:z-index="7" svg:width="15.875cm" style:rel-width="100%" svg:height="5.3827452667814cm" style:rel-height="scale"><draw:image xlink:href="Pictures/93f72cfc140668d388e1d41c9072bf14.png" xlink:type="simple" xlink:show="embed" xlink:actuate="onLoad"/></draw:frame></text:p>
      <text:h text:style-name="Heading_20_2" text:outline-level="2"><text:bookmark-start text:name="__RefHeading___indiquez_la_marge_d_erreur_acceptee_8"/><text:bookmark-start text:name="indiquez_la_marge_d_erreur_acceptee"/>Indiquez la marge d'erreur acceptée<text:bookmark-end text:name="__RefHeading___indiquez_la_marge_d_erreur_acceptee_8"/><text:bookmark-end text:name="indiquez_la_marge_d_erreur_acceptee"/></text:h>
      <text:p text:style-name="Text_20_body">La marge d'erreur constitue une variation acceptée autour de la valeur attendue. Si vous n'acceptez que la valeur exacte, laisser 0 dans la case :</text:p>
      <text:p text:style-name="Text_20_body"><draw:frame draw:style-name="mediacenter" draw:name="8" text:anchor-type="paragraph" draw:z-index="8" svg:width="15.875cm" style:rel-width="100%" svg:height="5.2332200509771cm" style:rel-height="scale"><draw:image xlink:href="Pictures/f0f510ac4ecd8739ff14eb7ff11e420b.png" xlink:type="simple" xlink:show="embed" xlink:actuate="onLoad"/></draw:frame></text:p>
      <text:h text:style-name="Heading_20_2" text:outline-level="2"><text:bookmark-start text:name="__RefHeading___previsualisez_la_question_9"/><text:bookmark-start text:name="previsualisez_la_question"/>Prévisualisez la question<text:bookmark-end text:name="__RefHeading___previsualisez_la_question_9"/><text:bookmark-end text:name="previsualisez_la_question"/></text:h>
      <text:h text:style-name="Heading_20_2" text:outline-level="2"><text:bookmark-start text:name="__RefHeading___previsualiser_10"/><text:bookmark-start text:name="previsualiser"/>Prévisualiser<text:bookmark-end text:name="__RefHeading___previsualiser_10"/><text:bookmark-end text:name="previsualiser"/></text:h>
      <text:list text:style-name="List_20_1" text:continue-numbering="false">
        <text:list-item>
          <text:p text:style-name="LastListParagraph_List_20_1_Content_First"> Cliquer sur “Enregistrer les modifications et continuer” : </text:p>
        </text:list-item>
      </text:list>
      <text:p text:style-name="Text_20_body"><draw:frame draw:style-name="mediacenter" draw:name="9" text:anchor-type="paragraph" draw:z-index="9" svg:width="10.583333333333cm" svg:height="2.8644972451791cm"><draw:image xlink:href="Pictures/ab92537d78da5d6b01762acbb13d265a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“Aperçu” :</text:p>
        </text:list-item>
      </text:list>
      <text:p text:style-name="Text_20_body"><draw:frame draw:style-name="mediacenter" draw:name="10" text:anchor-type="paragraph" draw:z-index="10" svg:width="10.583333333333cm" svg:height="2.8644972451791cm"><draw:image xlink:href="Pictures/6c13b5b98fc68d60ffda1c07532b7252.png" xlink:type="simple" xlink:show="embed" xlink:actuate="onLoad"/></draw:frame></text:p>
      <text:list text:style-name="List_20_1" text:continue-numbering="false">
        <text:list-item>
          <text:p text:style-name="LastListParagraph_List_20_1_Content_First"> La question apparait dans une fenêtre surgissante :</text:p>
        </text:list-item>
      </text:list>
      <text:p text:style-name="Text_20_body"><draw:frame draw:style-name="mediacenter" draw:name="11" text:anchor-type="paragraph" draw:z-index="11" svg:width="28.283958333333cm" style:rel-width="100%" svg:height="10.742083333333cm" style:rel-height="scale"><draw:image xlink:href="Pictures/675c1e8a38211252a4b60d4770100565.png" xlink:type="simple" xlink:show="embed" xlink:actuate="onLoad"/></draw:frame></text:p>
      <text:list text:style-name="List_20_1" text:continue-numbering="false">
        <text:list-item>
          <text:p text:style-name="LastListParagraph_List_20_1_Content_First"> Vous pouvez tester la question sur « <text:span text:style-name="Strong_20_Emphasis">Recommencer</text:span> » autant que souhaité et sur « <text:span text:style-name="Strong_20_Emphasis">Remplir les réponses correctes</text:span> » pour vérifier le comportement adéquat de la question. Cela vous permet de voir le rendu avec bonne ou mauvaise réponse en cliquant sur “Envoyer et terminer”:</text:p>
        </text:list-item>
      </text:list>
      <text:p text:style-name="Text_20_body">Exemple 1 :
<draw:frame draw:style-name="mediacenter" draw:name="12" text:anchor-type="paragraph" draw:z-index="12" svg:width="27.992916666667cm" style:rel-width="100%" svg:height="10.742083333333cm" style:rel-height="scale"><draw:image xlink:href="Pictures/aa24c411613fe3a3133b1a4a18c97303.png" xlink:type="simple" xlink:show="embed" xlink:actuate="onLoad"/></draw:frame>
Exemple 2 :
<draw:frame draw:style-name="mediacenter" draw:name="13" text:anchor-type="paragraph" draw:z-index="13" svg:width="28.178125cm" style:rel-width="100%" svg:height="11.033125cm" style:rel-height="scale"><draw:image xlink:href="Pictures/1d43759e01ec838b96dcc067a0d72d31.png" xlink:type="simple" xlink:show="embed" xlink:actuate="onLoad"/></draw:frame></text:p>
      <text:h text:style-name="Heading_20_2" text:outline-level="2"><text:bookmark-start text:name="__RefHeading___optionaccepter_un_intervalle_11"/><text:bookmark-start text:name="optionaccepter_un_intervalle"/>Option : Accepter un intervalle<text:bookmark-end text:name="__RefHeading___optionaccepter_un_intervalle_11"/><text:bookmark-end text:name="optionaccepter_un_intervalle"/></text:h>
      <text:list text:style-name="List_20_1" text:continue-numbering="false">
        <text:list-item>
          <text:p text:style-name="List_20_1_Content_First"> Soit deux valeurs réelles a et b tel que a &lt; b.</text:p>
        </text:list-item>
        <text:list-item>
          <text:p text:style-name="List_20_1_Content"> Soit m le centre de l'intervalle [a;b] tel que m = (a+b)/2.</text:p>
        </text:list-item>
        <text:list-item>
          <text:p text:style-name="List_20_1_Content"> Soit d l'amplitude (ou distance entre les bornes) de l'intervalle [a;b] tel que d = b-a.</text:p>
        </text:list-item>
        <text:list-item>
          <text:p text:style-name="List_20_1_Content"> Soit d/2 la demi-amplitude de l'intervalle [a;b].</text:p>
        </text:list-item>
        <text:list-item>
          <text:p text:style-name="List_20_1_Content_Last"> Soit p la précision maximale de la réponse attendue (ou arrondis à p près).</text:p>
        </text:list-item>
      </text:list>
      <text:p text:style-name="Text_20_body"><text:span text:style-name="underline">Exemple</text:span> : considérons l'intervalle [180;190] alors :</text:p>
      <text:list text:style-name="List_20_1" text:continue-numbering="false">
        <text:list-item>
          <text:p text:style-name="List_20_1_Content_First"> le milieu de cet intervalle est m = (180+190)/2 = 185 ;</text:p>
        </text:list-item>
        <text:list-item>
          <text:p text:style-name="List_20_1_Content"> l'amplitude est d = 190 - 180 = 10 ;</text:p>
        </text:list-item>
        <text:list-item>
          <text:p text:style-name="List_20_1_Content_Last"> la demi-amplitude est égale à 10/2 = 5.</text:p>
        </text:list-item>
      </text:list>
      <text:h text:style-name="Heading_20_3" text:outline-level="3"><text:bookmark-start text:name="__RefHeading___intervalle_ferme_12"/><text:bookmark-start text:name="intervalle_ferme"/>Intervalle fermé<text:bookmark-end text:name="__RefHeading___intervalle_ferme_12"/><text:bookmark-end text:name="intervalle_ferme"/></text:h>
      <text:p text:style-name="Text_20_body">S = [a;b] (a et b ainsi que toutes les valeurs entre a et b sont acceptées) va être transformé numériquement en S = m ± d/2</text:p>
      <text:p text:style-name="Text_20_body"><text:span text:style-name="underline">Exemple</text:span> : S = [180;190] est transformé en S = 185 ± 5</text:p>
      <text:p text:style-name="Text_20_body"><draw:frame draw:style-name="mediacenter" draw:name="14" text:anchor-type="paragraph" draw:z-index="14" svg:width="15.875cm" style:rel-width="100%" svg:height="5.2416165090284cm" style:rel-height="scale"><draw:image xlink:href="Pictures/f1e9331b9d9db50828b4b9171566e45c.png" xlink:type="simple" xlink:show="embed" xlink:actuate="onLoad"/></draw:frame></text:p>
      <text:h text:style-name="Heading_20_3" text:outline-level="3"><text:bookmark-start text:name="__RefHeading___intervalle_ouvert_13"/><text:bookmark-start text:name="intervalle_ouvert"/>Intervalle ouvert<text:bookmark-end text:name="__RefHeading___intervalle_ouvert_13"/><text:bookmark-end text:name="intervalle_ouvert"/></text:h>
      <text:p text:style-name="Text_20_body">S = ]a;b[ (Toutes les valeurs entre a et b sont acceptées mais a et b ne sont pas acceptées) va être transformé numériquement en S = m ± (d/2 - p)</text:p>
      <text:p text:style-name="Text_20_body"><text:span text:style-name="underline">Exemple</text:span> : S = ]180;190[ avec une précision maximale p = 0,01 est transformé en S = 185 ± (5 - 0,01) = 185 ± 4,99</text:p>
      <text:p text:style-name="Text_20_body"><draw:frame draw:style-name="mediacenter" draw:name="15" text:anchor-type="paragraph" draw:z-index="15" svg:width="15.875cm" style:rel-width="100%" svg:height="5.2780283505155cm" style:rel-height="scale"><draw:image xlink:href="Pictures/07830300d316555b796ef3510d8a54ad.png" xlink:type="simple" xlink:show="embed" xlink:actuate="onLoad"/></draw:frame></text:p>
      <text:h text:style-name="Heading_20_3" text:outline-level="3"><text:bookmark-start text:name="__RefHeading___intervalle_semi-ouvert_14"/><text:bookmark-start text:name="intervalle_semi-ouvert"/>Intervalle semi-ouvert<text:bookmark-end text:name="__RefHeading___intervalle_semi-ouvert_14"/><text:bookmark-end text:name="intervalle_semi-ouvert"/></text:h>
      <text:p text:style-name="Text_20_body">S = [a;b[ (a et toutes les valeurs entre a et b sont acceptées mais b n'est pas accepté) va être transformé en S = a ou S = ]a;b[</text:p>
      <text:p text:style-name="Text_20_body"><text:span text:style-name="underline">Exemple</text:span> : S = [180;190[ avec une précision maximale p = 0,01 est transformé en S = 180 ou 180 ± 4,99</text:p>
      <text:p text:style-name="Text_20_body"><draw:frame draw:style-name="mediacenter" draw:name="16" text:anchor-type="paragraph" draw:z-index="16" svg:width="15.875cm" style:rel-width="100%" svg:height="10.094871794872cm" style:rel-height="scale"><draw:image xlink:href="Pictures/1700d2a03e915db1a98bd309b609b239.png" xlink:type="simple" xlink:show="embed" xlink:actuate="onLoad"/></draw:frame></text:p>
      <text:h text:style-name="Heading_20_1" text:outline-level="1"><text:bookmark-start text:name="__RefHeading___optionnotation_differenciee_15"/><text:bookmark-start text:name="optionnotation_differenciee"/>Option : Notation différenciée<text:bookmark-end text:name="__RefHeading___optionnotation_differenciee_15"/><text:bookmark-end text:name="optionnotation_differenciee"/></text:h>
      <text:p text:style-name="Text_20_body">Si vous souhaitez accorder une note différente en fonction de la précision de la réponse (par exemple 100 % pour la valeur exacte et 50 % pour une valeur approchée à 0,1 près dans la même unité) : </text:p>
      <text:p text:style-name="Text_20_body"><draw:frame draw:style-name="mediacenter" draw:name="17" text:anchor-type="paragraph" draw:z-index="17" svg:width="15.875cm" style:rel-width="100%" svg:height="10.098565924658cm" style:rel-height="scale"><draw:image xlink:href="Pictures/16526d288cfc29f336bb2440bc59a46a.png" xlink:type="simple" xlink:show="embed" xlink:actuate="onLoad"/></draw:frame></text:p>
      <text:h text:style-name="Heading_20_1" text:outline-level="1"><text:bookmark-start text:name="__RefHeading___optionajouter_un_feedback_retroaction_16"/><text:bookmark-start text:name="optionajouter_un_feedback_retroaction"/>Option : Ajouter un feedback (rétroaction)<text:bookmark-end text:name="__RefHeading___optionajouter_un_feedback_retroaction_16"/><text:bookmark-end text:name="optionajouter_un_feedback_retroaction"/></text:h>
      <text:p text:style-name="Text_20_body">Il y a deux types de feedbacks classiques disponibles dans une question réponse multiple : </text:p>
      <text:list text:style-name="List_20_1" text:continue-numbering="false">
        <text:list-item>
          <text:p text:style-name="LastListParagraph_List_20_1_Content_First"> Le <text:span text:style-name="Strong_20_Emphasis">feedback spécifique</text:span> de chaque réponse : une rétroaction différenciée est affichée en fonction de la réponse fournie par l’étudiant. Vous pouvez ainsi fournir à l’étudiant des éléments pour comprendre pourquoi la réponse est correcte ou incorrecte. La réponse joker “*” (associée à la note “Aucun”) permet de donner un feed-back spécifique à tous les étudiants ayant une réponse incorrecte (c'est-à-dire une réponse ne correspondant pas aux autres réponses indiquées) : </text:p>
        </text:list-item>
      </text:list>
      <text:p text:style-name="Text_20_body"><draw:frame draw:style-name="mediacenter" draw:name="18" text:anchor-type="paragraph" draw:z-index="18" svg:width="15.875cm" style:rel-width="100%" svg:height="10.202406764961cm" style:rel-height="scale"><draw:image xlink:href="Pictures/e9bdf752ecaa69435c6f5e228ac112fd.png" xlink:type="simple" xlink:show="embed" xlink:actuate="onLoad"/></draw:frame></text:p>
      <text:h text:style-name="Heading_20_1" text:outline-level="1"><text:bookmark-start text:name="__RefHeading___en_savoir_plus_17"/><text:bookmark-start text:name="en_savoir_plus"/>En savoir plus<text:bookmark-end text:name="__RefHeading___en_savoir_plus_17"/><text:bookmark-end text:name="en_savoir_plus"/></text:h>
      <text:p text:style-name="Text_20_body">Voir la documentation officielle : <text:a xlink:type="simple" xlink:href="https://docs.moodle.org/3x/fr/Question_num%C3%A9rique" text:style-name="Internet_20_link" text:visited-style-name="Visited_20_Internet_20_Link">Question "Numérique"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5::57:01</meta:creation-date>
    <dc:creator>Generated</dc:creator>
    <dc:date>2026-08-15T05::57:01</dc:date>
    <dc:language>en-US</dc:language>
    <meta:editing-cycles>1</meta:editing-cycles>
    <meta:editing-duration>PT0S</meta:editing-duration>
    <dc:title>moodle4:test:choix_questions:qroc_numerique</dc:title>
  </office:meta>
</office:document-meta>
</file>