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9143a8ce961baf31a08f1f46ce38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appariement-aleatoire-reponse-courte"/><text:bookmark-start text:name="__RefHeading___creer_une_question_de_type_appariement_aleatoire_a_reponse_courte_1"/><text:bookmark-start text:name="creer_une_question_de_type_appariement_aleatoire_a_reponse_courte"/>Créer une question de type "Appariement aléatoire à réponse courte"<text:bookmark-end text:name="__RefHeading___creer_une_question_de_type_appariement_aleatoire_a_reponse_courte_1"/><text:bookmark-end text:name="creer_une_question_de_type_appariement_aleatoire_a_reponse_courte"/></text:h>
      <text:p text:style-name="Text_20_body"><draw:frame draw:style-name="mediacenter" draw:name="0" text:anchor-type="paragraph" draw:z-index="0" svg:width="3.6777083333333cm" svg:height="3.65125cm"><draw:image xlink:href="Pictures/2c9143a8ce961baf31a08f1f46ce38da.png" xlink:type="simple" xlink:show="embed" xlink:actuate="onLoad"/></draw:frame></text:p>
      <text:p text:style-name="Text_20_body">Se reporter à la documentation : <text:a xlink:type="simple" xlink:href="https://docs.moodle.org/4x/fr/Question_d%27appariement_al%C3%A9atoire_%C3%A0_r%C3%A9ponse_courte" text:style-name="Internet_20_link" text:visited-style-name="Visited_20_Internet_20_Link">Appariement aléatoire à réponse cour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10:41</meta:creation-date>
    <dc:creator>Generated</dc:creator>
    <dc:date>2026-08-26T12::10:41</dc:date>
    <dc:language>en-US</dc:language>
    <meta:editing-cycles>1</meta:editing-cycles>
    <meta:editing-duration>PT0S</meta:editing-duration>
    <dc:title>moodle4:test:choix_questions:appariement-aleatoire-reponse-courte</dc:title>
  </office:meta>
</office:document-meta>
</file>