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b3c4ad13898c70601b712c182fae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appariement"/><text:bookmark-start text:name="__RefHeading___creer_une_question_de_type_appariement_1"/><text:bookmark-start text:name="creer_une_question_de_type_appariement"/>Créer une question de type "Appariement"<text:bookmark-end text:name="__RefHeading___creer_une_question_de_type_appariement_1"/><text:bookmark-end text:name="creer_une_question_de_type_appariement"/></text:h>
      <text:p text:style-name="Text_20_body"><draw:frame draw:style-name="mediacenter" draw:name="0" text:anchor-type="paragraph" draw:z-index="0" svg:width="1.984375cm" svg:height="1.7197916666667cm"><draw:image xlink:href="Pictures/49b3c4ad13898c70601b712c182faea9.png" xlink:type="simple" xlink:show="embed" xlink:actuate="onLoad"/></draw:frame></text:p>
      <text:p text:style-name="Text_20_body">Se reporter à la documentation : <text:a xlink:type="simple" xlink:href="https://docs.moodle.org/4x/fr/Question_appariement" text:style-name="Internet_20_link" text:visited-style-name="Visited_20_Internet_20_Link">Appari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58:05</meta:creation-date>
    <dc:creator>Generated</dc:creator>
    <dc:date>2026-08-13T02::58:05</dc:date>
    <dc:language>en-US</dc:language>
    <meta:editing-cycles>1</meta:editing-cycles>
    <meta:editing-duration>PT0S</meta:editing-duration>
    <dc:title>moodle4:test:choix_questions:appariement</dc:title>
  </office:meta>
</office:document-meta>
</file>