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dbafbf5519fe47f01d0a3d3ed4a6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odle4:tableau_bord"/><text:bookmark-start text:name="__RefHeading___le_tableau_de_bord_1"/><text:bookmark-start text:name="le_tableau_de_bord"/>Le tableau de bord<text:bookmark-end text:name="__RefHeading___le_tableau_de_bord_1"/><text:bookmark-end text:name="le_tableau_de_bord"/></text:h>
      <text:p text:style-name="Text_20_body"><draw:frame draw:style-name="media" draw:name="0" text:anchor-type="as-char" draw:z-index="0" svg:width="38.020625cm" style:rel-width="100%" svg:height="23.997708333333cm" style:rel-height="scale"><draw:image xlink:href="Pictures/10dbafbf5519fe47f01d0a3d3ed4a654.png" xlink:type="simple" xlink:show="embed" xlink:actuate="onLoad"/></draw:frame></text:p>
      <text:h text:style-name="Heading_20_3" text:outline-level="3"><text:bookmark-start text:name="__RefHeading___navigation_2"/><text:bookmark-start text:name="navigation"/>Navigation<text:bookmark-end text:name="__RefHeading___navigation_2"/><text:bookmark-end text:name="navigation"/></text:h>
      <text:h text:style-name="Heading_20_4" text:outline-level="4"><text:bookmark-start text:name="__RefHeading___partie_gauche_3"/><text:bookmark-start text:name="partie_gauche"/>Partie gauche<text:bookmark-end text:name="__RefHeading___partie_gauche_3"/><text:bookmark-end text:name="partie_gauche"/></text:h>
      <text:p text:style-name="Text_20_body">La partie gauche de la barre de navigation contient :</text:p>
      <text:list text:style-name="List_20_1" text:continue-numbering="false">
        <text:list-item>
          <text:p text:style-name="List_20_1_Content_First"> l'<text:span text:style-name="Strong_20_Emphasis">icône</text:span>: cliquer sur celle-ci permet de revenir au tableau de bord <text:a xlink:type="simple" xlink:href="https://ecampus.unicaen.fr/my/" text:style-name="Internet_20_link" text:visited-style-name="Visited_20_Internet_20_Link">https://ecampus.unicaen.fr/my/</text:a>,</text:p>
        </text:list-item>
        <text:list-item>
          <text:p text:style-name="List_20_1_Content"> le lien <text:span text:style-name="Strong_20_Emphasis"><text:a xlink:type="simple" xlink:href="https://webcemu.unicaen.fr/doku.php?id=moodle4:mes_cours" text:style-name="Internet_20_link" text:visited-style-name="Visited_20_Internet_20_Link">Mes cours</text:a></text:span>,</text:p>
        </text:list-item>
        <text:list-item>
          <text:p text:style-name="List_20_1_Content"> le lien <text:span text:style-name="Strong_20_Emphasis">Administration du site</text:span>,</text:p>
        </text:list-item>
        <text:list-item>
          <text:p text:style-name="List_20_1_Content"> le lien <text:span text:style-name="Strong_20_Emphasis">Tous les cours</text:span>,</text:p>
        </text:list-item>
        <text:list-item>
          <text:p text:style-name="List_20_1_Content"> la rubrique <text:span text:style-name="Strong_20_Emphasis">Outils</text:span>,</text:p>
        </text:list-item>
        <text:list-item>
          <text:p text:style-name="List_20_1_Content_Last"> la rubrique <text:span text:style-name="Strong_20_Emphasis">Assistance</text:span>.</text:p>
        </text:list-item>
      </text:list>
      <text:h text:style-name="Heading_20_4" text:outline-level="4"><text:bookmark-start text:name="__RefHeading___partie_droite_4"/><text:bookmark-start text:name="partie_droite"/>Partie droite<text:bookmark-end text:name="__RefHeading___partie_droite_4"/><text:bookmark-end text:name="partie_droite"/></text:h>
      <text:p text:style-name="Text_20_body">La partie droite de la barre de navigation permet d'accéder à divers outils.</text:p>
      <text:p text:style-name="Text_20_body">Les champs signalés par un point d'exclamation doivent être obligatoirement renseignés. Ils le sont par défaut.
Cliquez sur les points d'interrogation dans eCampus pour obtenir des informations complémentaires spécifiques aux champs concernés.Cliquez sur les points d'interrogation dans eCampus pour obtenir des informations complémentaires spécifiques aux champs concernés.Cliquez sur les points d'interrogation dans eCampus pour obtenir des informations complémentaires spécifiques aux champs concernés.</text:p>
      <text:h text:style-name="Heading_20_3" text:outline-level="3"><text:bookmark-start text:name="__RefHeading___le_tableau_de_bord_de_l_etudiant_5"/><text:bookmark-start text:name="le_tableau_de_bord_de_l_etudiant"/>Le tableau de bord de l'étudiant<text:bookmark-end text:name="__RefHeading___le_tableau_de_bord_de_l_etudiant_5"/><text:bookmark-end text:name="le_tableau_de_bord_de_l_etudia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1::57:07</meta:creation-date>
    <dc:creator>Generated</dc:creator>
    <dc:date>2026-08-19T01::57:07</dc:date>
    <dc:language>en-US</dc:language>
    <meta:editing-cycles>1</meta:editing-cycles>
    <meta:editing-duration>PT0S</meta:editing-duration>
    <dc:title>moodle4:tableau_bord</dc:title>
  </office:meta>
</office:document-meta>
</file>