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aadf4cc8a0afe745b5068da8ffbb7d.png"/>
  <manifest:file-entry manifest:media-type="image/png" manifest:full-path="Pictures/a952863a71ce2b4d5237c6a2bff1a817.png"/>
  <manifest:file-entry manifest:media-type="image/png" manifest:full-path="Pictures/4c972386cf7a8ca974805b3ecfa2c0b9.png"/>
  <manifest:file-entry manifest:media-type="image/png" manifest:full-path="Pictures/de5d20cd5f583508612f54ee7c1d7a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ableau"/><text:bookmark-start text:name="__RefHeading___l_activite_tableau_1"/><text:bookmark-start text:name="l_activite_tableau"/>L'activité Tableau<text:bookmark-end text:name="__RefHeading___l_activite_tableau_1"/><text:bookmark-end text:name="l_activite_tableau"/></text:h>
      <text:p text:style-name="Text_20_body">L'activité Tableau, qui peut constituer une alternative à <text:a xlink:type="simple" xlink:href="https://fr.padlet.com/" text:style-name="Internet_20_link" text:visited-style-name="Visited_20_Internet_20_Link">Padlet</text:a>, permet aux étudiants d'utiliser un support collaboratif pour partager des messages (textes, liens, images, vidéos YouTube). </text:p>
      <text:h text:style-name="Heading_20_3" text:outline-level="3"><text:bookmark-start text:name="__RefHeading___principe_2"/><text:bookmark-start text:name="principe"/>Principe<text:bookmark-end text:name="__RefHeading___principe_2"/><text:bookmark-end text:name="principe"/></text:h>
      <text:p text:style-name="Text_20_body">L'enseignant définit un certain nombre de colonnes avec des noms facultatifs, puis les étudiants ajoutent des contributions à une colonne.</text:p>
      <text:h text:style-name="Heading_20_2" text:outline-level="2"><text:bookmark-start text:name="__RefHeading___creation_et_parametrage_3"/><text:bookmark-start text:name="creation_et_parametrage"/>Création et paramétrage<text:bookmark-end text:name="__RefHeading___creation_et_parametrage_3"/><text:bookmark-end text:name="creation_et_parametrage"/></text:h>
      <text:p text:style-name="Text_20_body">En mode “Édition”, cliquez sur “Tableau” dans le sélecteur d'activités :
<draw:frame draw:style-name="media" draw:name="0" text:anchor-type="as-char" draw:z-index="0" svg:width="20.108333333333cm" style:rel-width="100%" svg:height="3.0427083333333cm" style:rel-height="scale"><draw:image xlink:href="Pictures/10aadf4cc8a0afe745b5068da8ffbb7d.png" xlink:type="simple" xlink:show="embed" xlink:actuate="onLoad"/></draw:frame></text:p>
      <text:h text:style-name="Heading_20_3" text:outline-level="3"><text:bookmark-start text:name="__RefHeading___evaluer_les_messages_4"/><text:bookmark-start text:name="evaluer_les_messages"/>Evaluer les messages<text:bookmark-end text:name="__RefHeading___evaluer_les_messages_4"/><text:bookmark-end text:name="evaluer_les_messages"/></text:h>
      <text:p text:style-name="Text_20_body"><draw:frame draw:style-name="media" draw:name="1" text:anchor-type="as-char" draw:z-index="1" svg:width="12.435416666667cm" svg:height="3.6777083333333cm"><draw:image xlink:href="Pictures/a952863a71ce2b4d5237c6a2bff1a817.png" xlink:type="simple" xlink:show="embed" xlink:actuate="onLoad"/></draw:frame></text:p>
      <text:h text:style-name="Heading_20_3" text:outline-level="3"><text:bookmark-start text:name="__RefHeading___trier_5"/><text:bookmark-start text:name="trier"/>Trier<text:bookmark-end text:name="__RefHeading___trier_5"/><text:bookmark-end text:name="trier"/></text:h>
      <text:p text:style-name="Text_20_body"><draw:frame draw:style-name="media" draw:name="2" text:anchor-type="as-char" draw:z-index="2" svg:width="11.721041666667cm" svg:height="3.175cm"><draw:image xlink:href="Pictures/4c972386cf7a8ca974805b3ecfa2c0b9.png" xlink:type="simple" xlink:show="embed" xlink:actuate="onLoad"/></draw:frame></text:p>
      <text:h text:style-name="Heading_20_3" text:outline-level="3"><text:bookmark-start text:name="__RefHeading___mode_mono-utilisateur_6"/><text:bookmark-start text:name="mode_mono-utilisateur"/>Mode mono-utilisateur<text:bookmark-end text:name="__RefHeading___mode_mono-utilisateur_6"/><text:bookmark-end text:name="mode_mono-utilisateur"/></text:h>
      <text:p text:style-name="Text_20_body"><draw:frame draw:style-name="media" draw:name="3" text:anchor-type="as-char" draw:z-index="3" svg:width="14.578541666667cm" svg:height="3.2808333333333cm"><draw:image xlink:href="Pictures/de5d20cd5f583508612f54ee7c1d7a1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0::01:37</meta:creation-date>
    <dc:creator>Generated</dc:creator>
    <dc:date>2026-08-17T00::01:37</dc:date>
    <dc:language>en-US</dc:language>
    <meta:editing-cycles>1</meta:editing-cycles>
    <meta:editing-duration>PT0S</meta:editing-duration>
    <dc:title>moodle4:tableau</dc:title>
  </office:meta>
</office:document-meta>
</file>