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c8a229a56e4b0893f286bf90e00234.png"/>
  <manifest:file-entry manifest:media-type="image/png" manifest:full-path="Pictures/661ffc4c7dd151899e0677248c3c40ec.png"/>
  <manifest:file-entry manifest:media-type="image/png" manifest:full-path="Pictures/6f066432553ad0d04170fb5d7e453775.png"/>
  <manifest:file-entry manifest:media-type="image/png" manifest:full-path="Pictures/01a1244c8070d889116a3126a4dcd8e4.png"/>
  <manifest:file-entry manifest:media-type="image/png" manifest:full-path="Pictures/02cc44b951c0ebe509ac2373a2ae1d2d.png"/>
  <manifest:file-entry manifest:media-type="image/png" manifest:full-path="Pictures/198ffda86add1b335edeb6668c5e23b1.png"/>
  <manifest:file-entry manifest:media-type="image/png" manifest:full-path="Pictures/cadc200d162b0303bb29d6daa987db4a.png"/>
  <manifest:file-entry manifest:media-type="image/png" manifest:full-path="Pictures/eb71d37a9b915be56766be9d2d914fd1.png"/>
  <manifest:file-entry manifest:media-type="image/png" manifest:full-path="Pictures/c3b0824eed2a3982847006b799b0769c.png"/>
  <manifest:file-entry manifest:media-type="image/png" manifest:full-path="Pictures/2713dba92cd323e74694940cbfa72f80.png"/>
  <manifest:file-entry manifest:media-type="image/png" manifest:full-path="Pictures/53aa88fa08ad4f0d8307c31d9ea26fa6.png"/>
  <manifest:file-entry manifest:media-type="image/png" manifest:full-path="Pictures/43ff615311126c0ff7cb44186ecf74d9.png"/>
  <manifest:file-entry manifest:media-type="image/png" manifest:full-path="Pictures/f9b3c56054bcc4d71dee6d22f4a1451f.png"/>
  <manifest:file-entry manifest:media-type="image/png" manifest:full-path="Pictures/b27f36c50e24d5c6b1feb7bab746f5c5.png"/>
  <manifest:file-entry manifest:media-type="image/png" manifest:full-path="Pictures/20734b7c7f148a9580667846de9a8e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suivre_une_epreuve"/><text:bookmark-start text:name="__RefHeading___suivre_le_deroulement_d_une_epreuve_1"/><text:bookmark-start text:name="suivre_le_deroulement_d_une_epreuve"/>Suivre le déroulement d'une épreuve<text:bookmark-end text:name="__RefHeading___suivre_le_deroulement_d_une_epreuve_1"/><text:bookmark-end text:name="suivre_le_deroulement_d_une_epreuve"/></text:h>
      <text:h text:style-name="Heading_20_2" text:outline-level="2"><text:bookmark-start text:name="__RefHeading___suivre_l_emargement_2"/><text:bookmark-start text:name="suivre_l_emargement"/>Suivre l'émargement<text:bookmark-end text:name="__RefHeading___suivre_l_emargement_2"/><text:bookmark-end text:name="suivre_l_emargement"/></text:h>
      <text:p text:style-name="Text_20_body">L'émargement lors d'une épreuve se fait avec l'activité sondage, représentée par un point d’interrogation. Cet émargement doit être accessible aux étudiants quelques instants avant l'épreuve et conditionne l'accès au devoir, test ou salle d'oral de l'épreuve. </text:p>
      <text:p text:style-name="Text_20_body">Pour suivre l'évolution de l'émargement, il faut cliquer sur son intitulé</text:p>
      <text:p text:style-name="Text_20_body"><draw:frame draw:style-name="mediacenter" draw:name="0" text:anchor-type="paragraph" draw:z-index="0" svg:width="26.246666666667cm" style:rel-width="100%" svg:height="2.6458333333333cm" style:rel-height="scale"><draw:image xlink:href="Pictures/97c8a229a56e4b0893f286bf90e00234.png" xlink:type="simple" xlink:show="embed" xlink:actuate="onLoad"/></draw:frame></text:p>
      <text:p text:style-name="Text_20_body">Vous accédez alors à la question soumise pour l'émargement. </text:p>
      <text:p text:style-name="Text_20_body"><draw:frame draw:style-name="mediacenter" draw:name="1" text:anchor-type="paragraph" draw:z-index="1" svg:width="28.575cm" style:rel-width="100%" svg:height="20.134791666667cm" style:rel-height="scale"><draw:image xlink:href="Pictures/661ffc4c7dd151899e0677248c3c40ec.png" xlink:type="simple" xlink:show="embed" xlink:actuate="onLoad"/></draw:frame></text:p>
      <text:p text:style-name="Text_20_body">En cliquant sur “Réponses”, vous accédez à la liste des étudiants ayant émargés. </text:p>
      <text:p text:style-name="Text_20_body"><draw:frame draw:style-name="mediacenter" draw:name="2" text:anchor-type="paragraph" draw:z-index="2" svg:width="26.643541666667cm" style:rel-width="100%" svg:height="4.2333333333333cm" style:rel-height="scale"><draw:image xlink:href="Pictures/6f066432553ad0d04170fb5d7e453775.png" xlink:type="simple" xlink:show="embed" xlink:actuate="onLoad"/></draw:frame>
<draw:frame draw:style-name="mediacenter" draw:name="3" text:anchor-type="paragraph" draw:z-index="3" svg:width="47.122291666667cm" style:rel-width="100%" svg:height="12.726458333333cm" style:rel-height="scale"><draw:image xlink:href="Pictures/01a1244c8070d889116a3126a4dcd8e4.png" xlink:type="simple" xlink:show="embed" xlink:actuate="onLoad"/></draw:frame></text:p>
      <text:p text:style-name="Text_20_body">Pour avoir une liste à jour, n'hésitez pas à rafraîchir cette page (touche F5 de votre clavier) </text:p>
      <text:h text:style-name="Heading_20_2" text:outline-level="2"><text:bookmark-start text:name="__RefHeading___suivre_l_avancement_des_etudiants_lors_d_un_test_3"/><text:bookmark-start text:name="suivre_l_avancement_des_etudiants_lors_d_un_test"/>Suivre l'avancement des étudiants lors d'un test<text:bookmark-end text:name="__RefHeading___suivre_l_avancement_des_etudiants_lors_d_un_test_3"/><text:bookmark-end text:name="suivre_l_avancement_des_etudiants_lors_d_un_test"/></text:h>
      <text:p text:style-name="Text_20_body">Une fois le test accessible aux étudiants, il est possible d'avoir 2 informations différentes :</text:p>
      <text:list text:style-name="List_20_1" text:continue-numbering="false">
        <text:list-item>
          <text:p text:style-name="List_20_1_Content_First"> Le nombre de tentatives (nombre d'étudiants en train de passer le test)</text:p>
        </text:list-item>
        <text:list-item>
          <text:p text:style-name="List_20_1_Content_Last"> Le détail d'une tentative d'un étudiant</text:p>
        </text:list-item>
      </text:list>
      <text:h text:style-name="Heading_20_3" text:outline-level="3"><text:bookmark-start text:name="__RefHeading___le_nombre_total_de_tentatives_4"/><text:bookmark-start text:name="le_nombre_total_de_tentatives"/>Le nombre total de tentatives<text:bookmark-end text:name="__RefHeading___le_nombre_total_de_tentatives_4"/><text:bookmark-end text:name="le_nombre_total_de_tentatives"/></text:h>
      <text:list text:style-name="List_20_1" text:continue-numbering="false">
        <text:list-item>
          <text:p text:style-name="LastListParagraph_List_20_1_Content_First"> Pour connaître le nombre de tentatives, il suffit d'entrer dans le test en cliquant sur l'intitulé du test.</text:p>
        </text:list-item>
      </text:list>
      <text:p text:style-name="Text_20_body"><draw:frame draw:style-name="mediacenter" draw:name="4" text:anchor-type="paragraph" draw:z-index="4" svg:width="25.638125cm" style:rel-width="100%" svg:height="6.7733333333333cm" style:rel-height="scale"><draw:image xlink:href="Pictures/02cc44b951c0ebe509ac2373a2ae1d2d.png" xlink:type="simple" xlink:show="embed" xlink:actuate="onLoad"/></draw:frame></text:p>
      <text:list text:style-name="List_20_1" text:continue-numbering="false">
        <text:list-item>
          <text:p text:style-name="LastListParagraph_List_20_1_Content_First"> Une fois sur la page présentant un résumé des paramètres du test, vous avez l'indication du nombre total de tentatives ('terminée' et 'en cours') pour ce test.</text:p>
        </text:list-item>
      </text:list>
      <text:p text:style-name="Text_20_body"><draw:frame draw:style-name="mediacenter" draw:name="5" text:anchor-type="paragraph" draw:z-index="5" svg:width="26.881666666667cm" style:rel-width="100%" svg:height="6.0589583333333cm" style:rel-height="scale"><draw:image xlink:href="Pictures/198ffda86add1b335edeb6668c5e23b1.png" xlink:type="simple" xlink:show="embed" xlink:actuate="onLoad"/></draw:frame></text:p>
      <text:list text:style-name="List_20_1" text:continue-numbering="false">
        <text:list-item>
          <text:p text:style-name="LastListParagraph_List_20_1_Content_First"> Il est possible de filtrer, mais sans en avoir le décompte, le nombre de tentatives 'en cours' ou 'terminée'. Il suffit pour cela de laisser coché votre choix <draw:frame draw:style-name="media" draw:name="6" text:anchor-type="as-char" draw:z-index="6" svg:width="0.60854166666667cm" svg:height="0.60854166666667cm"><draw:image xlink:href="Pictures/cadc200d162b0303bb29d6daa987db4a.png" xlink:type="simple" xlink:show="embed" xlink:actuate="onLoad"/></draw:frame>, et de décocher les autres, avant de demander à afficher cette requête <draw:frame draw:style-name="media" draw:name="7" text:anchor-type="as-char" draw:z-index="7" svg:width="0.60854166666667cm" svg:height="0.60854166666667cm"><draw:image xlink:href="Pictures/eb71d37a9b915be56766be9d2d914fd1.png" xlink:type="simple" xlink:show="embed" xlink:actuate="onLoad"/></draw:frame>.  </text:p>
        </text:list-item>
      </text:list>
      <text:p text:style-name="Text_20_body"><draw:frame draw:style-name="mediacenter" draw:name="8" text:anchor-type="paragraph" draw:z-index="8" svg:width="30.056666666667cm" style:rel-width="100%" svg:height="12.647083333333cm" style:rel-height="scale"><draw:image xlink:href="Pictures/c3b0824eed2a3982847006b799b0769c.png" xlink:type="simple" xlink:show="embed" xlink:actuate="onLoad"/></draw:frame></text:p>
      <text:list text:style-name="List_20_1" text:continue-numbering="false">
        <text:list-item>
          <text:p text:style-name="LastListParagraph_List_20_1_Content_First"> Si plusieurs groupes d'étudiants sont définis pour le passage de ce test, vous pouvez sélectionner le groupe que vous souhaitez suivre avec le menu déroulant en haut de cette zone d'affichage <draw:frame draw:style-name="media" draw:name="9" text:anchor-type="as-char" draw:z-index="9" svg:width="0.60854166666667cm" svg:height="0.60854166666667cm"><draw:image xlink:href="Pictures/2713dba92cd323e74694940cbfa72f80.png" xlink:type="simple" xlink:show="embed" xlink:actuate="onLoad"/></draw:frame>. Vous accéderez alors à un sous-total pour ce groupe.</text:p>
        </text:list-item>
      </text:list>
      <text:p text:style-name="Text_20_body"><draw:frame draw:style-name="mediacenter" draw:name="10" text:anchor-type="paragraph" draw:z-index="10" svg:width="7.4083333333333cm" svg:height="1.0583333333333cm"><draw:image xlink:href="Pictures/53aa88fa08ad4f0d8307c31d9ea26fa6.png" xlink:type="simple" xlink:show="embed" xlink:actuate="onLoad"/></draw:frame></text:p>
      <text:h text:style-name="Heading_20_3" text:outline-level="3"><text:bookmark-start text:name="__RefHeading___le_detail_d_une_tentative_d_un_etudiant_5"/><text:bookmark-start text:name="le_detail_d_une_tentative_d_un_etudiant"/>Le détail d'une tentative d'un étudiant<text:bookmark-end text:name="__RefHeading___le_detail_d_une_tentative_d_un_etudiant_5"/><text:bookmark-end text:name="le_detail_d_une_tentative_d_un_etudiant"/></text:h>
      <text:p text:style-name="Text_20_body">Une fois que le rapport souhaité est affiché, celui-ci se présente sous la forme d'un tableau avec d'autres possibilités de filtre et de tri. Filtre sur les initiales des prénoms ou noms des étudiants <draw:frame draw:style-name="media" draw:name="11" text:anchor-type="as-char" draw:z-index="11" svg:width="0.60854166666667cm" svg:height="0.60854166666667cm"><draw:image xlink:href="Pictures/cadc200d162b0303bb29d6daa987db4a.png" xlink:type="simple" xlink:show="embed" xlink:actuate="onLoad"/></draw:frame> et tri, par ordre croissant ou décroissant, sur chacune des colonnes <draw:frame draw:style-name="media" draw:name="12" text:anchor-type="as-char" draw:z-index="12" svg:width="0.60854166666667cm" svg:height="0.60854166666667cm"><draw:image xlink:href="Pictures/eb71d37a9b915be56766be9d2d914fd1.png" xlink:type="simple" xlink:show="embed" xlink:actuate="onLoad"/></draw:frame>.</text:p>
      <text:p text:style-name="Text_20_body"><draw:frame draw:style-name="mediacenter" draw:name="13" text:anchor-type="paragraph" draw:z-index="13" svg:width="46.619583333333cm" style:rel-width="100%" svg:height="19.52625cm" style:rel-height="scale"><draw:image xlink:href="Pictures/43ff615311126c0ff7cb44186ecf74d9.png" xlink:type="simple" xlink:show="embed" xlink:actuate="onLoad"/></draw:frame></text:p>
      <text:p text:style-name="Text_20_body">Pour consulter le détail d'une tentative d'un étudiant, même quand la tentative est en cours, il faut cliquer sur 'Relecture de cette tentative“ sous le nom de l'étudiant souhaité <draw:frame draw:style-name="media" draw:name="14" text:anchor-type="as-char" draw:z-index="14" svg:width="0.60854166666667cm" svg:height="0.60854166666667cm"><draw:image xlink:href="Pictures/2713dba92cd323e74694940cbfa72f80.png" xlink:type="simple" xlink:show="embed" xlink:actuate="onLoad"/></draw:frame>.</text:p>
      <text:p text:style-name="Text_20_body">Dans la relecture d'une tentative, vous accédez aux réponses apportées <draw:frame draw:style-name="media" draw:name="15" text:anchor-type="as-char" draw:z-index="15" svg:width="0.60854166666667cm" svg:height="0.60854166666667cm"><draw:image xlink:href="Pictures/cadc200d162b0303bb29d6daa987db4a.png" xlink:type="simple" xlink:show="embed" xlink:actuate="onLoad"/></draw:frame> par l'étudiant et le moment où celles-ci ont été validées <draw:frame draw:style-name="media" draw:name="16" text:anchor-type="as-char" draw:z-index="16" svg:width="0.60854166666667cm" svg:height="0.60854166666667cm"><draw:image xlink:href="Pictures/eb71d37a9b915be56766be9d2d914fd1.png" xlink:type="simple" xlink:show="embed" xlink:actuate="onLoad"/></draw:frame>.</text:p>
      <text:p text:style-name="Text_20_body"><draw:frame draw:style-name="mediacenter" draw:name="17" text:anchor-type="paragraph" draw:z-index="17" svg:width="49.979791666667cm" style:rel-width="100%" svg:height="17.171458333333cm" style:rel-height="scale"><draw:image xlink:href="Pictures/f9b3c56054bcc4d71dee6d22f4a1451f.png" xlink:type="simple" xlink:show="embed" xlink:actuate="onLoad"/></draw:frame></text:p>
      <text:h text:style-name="Heading_20_2" text:outline-level="2"><text:bookmark-start text:name="__RefHeading___suivre_l_avancement_des_rendus_d_un_devoir_6"/><text:bookmark-start text:name="suivre_l_avancement_des_rendus_d_un_devoir"/>Suivre l'avancement des rendus d'un devoir<text:bookmark-end text:name="__RefHeading___suivre_l_avancement_des_rendus_d_un_devoir_6"/><text:bookmark-end text:name="suivre_l_avancement_des_rendus_d_un_devoir"/></text:h>
      <text:p text:style-name="Text_20_body">Nous allons nous intéresser ici seulement au suivi du rendu d'un devoir. Il est également possible de suivre l'accès au sujet d'un devoir mais seulement quand celui-ci est séparé de l'espace de dépôt. Ce n'est pas toujours le cas. Donc, pour faire ce suivi, il faut se rendre dans l'espace de dépôt en cliquant sur son intitulé.</text:p>
      <text:p text:style-name="Text_20_body"><draw:frame draw:style-name="mediacenter" draw:name="18" text:anchor-type="paragraph" draw:z-index="18" svg:width="25.585208333333cm" style:rel-width="100%" svg:height="7.1702083333333cm" style:rel-height="scale"><draw:image xlink:href="Pictures/b27f36c50e24d5c6b1feb7bab746f5c5.png" xlink:type="simple" xlink:show="embed" xlink:actuate="onLoad"/></draw:frame></text:p>
      <text:p text:style-name="Text_20_body">Une fois dans dans l'espace de dépôts, vous avez accès à un résumé de l'épreuve. Vous y retrouvez le nombre de participants <draw:frame draw:style-name="media" draw:name="19" text:anchor-type="as-char" draw:z-index="19" svg:width="0.60854166666667cm" svg:height="0.60854166666667cm"><draw:image xlink:href="Pictures/cadc200d162b0303bb29d6daa987db4a.png" xlink:type="simple" xlink:show="embed" xlink:actuate="onLoad"/></draw:frame>, et le nombre de devoirs remis <draw:frame draw:style-name="media" draw:name="20" text:anchor-type="as-char" draw:z-index="20" svg:width="0.60854166666667cm" svg:height="0.60854166666667cm"><draw:image xlink:href="Pictures/eb71d37a9b915be56766be9d2d914fd1.png" xlink:type="simple" xlink:show="embed" xlink:actuate="onLoad"/></draw:frame>. Vous pouvez alors accéder aux copies rendues à l'aide du bouton “Consulter tous les travaux remis” <draw:frame draw:style-name="media" draw:name="21" text:anchor-type="as-char" draw:z-index="21" svg:width="0.60854166666667cm" svg:height="0.60854166666667cm"><draw:image xlink:href="Pictures/eb71d37a9b915be56766be9d2d914fd1.png" xlink:type="simple" xlink:show="embed" xlink:actuate="onLoad"/></draw:frame>.</text:p>
      <text:p text:style-name="Text_20_body"><draw:frame draw:style-name="mediacenter" draw:name="22" text:anchor-type="paragraph" draw:z-index="22" svg:width="26.061458333333cm" style:rel-width="100%" svg:height="11.641666666667cm" style:rel-height="scale"><draw:image xlink:href="Pictures/20734b7c7f148a9580667846de9a8ec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3::14:21</meta:creation-date>
    <dc:creator>Generated</dc:creator>
    <dc:date>2026-08-19T03::14:21</dc:date>
    <dc:language>en-US</dc:language>
    <meta:editing-cycles>1</meta:editing-cycles>
    <meta:editing-duration>PT0S</meta:editing-duration>
    <dc:title>moodle4:suivre_une_epreuve</dc:title>
  </office:meta>
</office:document-meta>
</file>