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a801a4f7774bc0d4e9ae8ae54c4e9c7.png"/>
  <manifest:file-entry manifest:media-type="image/png" manifest:full-path="Pictures/fb7b10697dc992c802fbb012c295c85b.png"/>
  <manifest:file-entry manifest:media-type="image/jpeg" manifest:full-path="Pictures/7af9bfbd17ab23b7d42ce962aaf332eb.jpg"/>
  <manifest:file-entry manifest:media-type="image/jpeg" manifest:full-path="Pictures/ebaedcc3a59d4b0e2c108bc4aa8541c9.jpg"/>
  <manifest:file-entry manifest:media-type="image/jpeg" manifest:full-path="Pictures/4a3bc5c5737be5008475e5eb02b620ef.jpg"/>
  <manifest:file-entry manifest:media-type="image/jpeg" manifest:full-path="Pictures/67769ba2bca0f0061d6278ac33d9068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4:suivre_les_decrocheurs:consulter"/><text:bookmark-start text:name="__RefHeading___consulter_les_journaux_et_les_rapports_du_cours_1"/><text:bookmark-start text:name="consulter_les_journaux_et_les_rapports_du_cours"/>Consulter les journaux et les rapports du cours<text:bookmark-end text:name="__RefHeading___consulter_les_journaux_et_les_rapports_du_cours_1"/><text:bookmark-end text:name="consulter_les_journaux_et_les_rapports_du_cours"/></text:h>
      <text:p text:style-name="Text_20_body">Plusieurs types de rapports sont disponibles sur la plateforme. Deux d’entre eux sont particulièrement efficaces :</text:p>
      <text:list text:style-name="Numbering_20_1" text:continue-numbering="false">
        <text:list-item>
          <text:p text:style-name="Numbering_20_1_Content_First"> <text:span text:style-name="Strong_20_Emphasis">Participation au cours</text:span> (à conseiller pour faire des recherches de participation par activité)</text:p>
        </text:list-item>
        <text:list-item>
          <text:p text:style-name="Numbering_20_1_Content_Last"> <text:span text:style-name="Strong_20_Emphasis">Journaux</text:span> (à préconiser pour des vérifications par étudiants)</text:p>
        </text:list-item>
      </text:list>
      <text:h text:style-name="Heading_20_3" text:outline-level="3"><text:bookmark-start text:name="__RefHeading___pour_acceder_aux_rapports_2"/><text:bookmark-start text:name="pour_acceder_aux_rapports"/>Pour accéder aux rapports :<text:bookmark-end text:name="__RefHeading___pour_acceder_aux_rapports_2"/><text:bookmark-end text:name="pour_acceder_aux_rapports"/></text:h>
      <text:p text:style-name="Text_20_body">Depuis le menu de l'espace de cours, cluquer sur l'onglet <text:span text:style-name="Strong_20_Emphasis">Rapports</text:span></text:p>
      <text:p text:style-name="Text_20_body"><draw:frame draw:style-name="media" draw:name="0" text:anchor-type="as-char" draw:z-index="0" svg:width="26.458333333333cm" style:rel-width="100%" svg:height="10.233493840014cm" style:rel-height="scale"><draw:image xlink:href="Pictures/4a801a4f7774bc0d4e9ae8ae54c4e9c7.png" xlink:type="simple" xlink:show="embed" xlink:actuate="onLoad"/></draw:frame></text:p>
      <text:p text:style-name="Text_20_body">La rubrique s'affiche avec un sous-menu</text:p>
      <text:p text:style-name="Text_20_body"><draw:frame draw:style-name="media" draw:name="1" text:anchor-type="as-char" draw:z-index="1" svg:width="10.583333333333cm" svg:height="6.1104695919938cm"><draw:image xlink:href="Pictures/fb7b10697dc992c802fbb012c295c85b.png" xlink:type="simple" xlink:show="embed" xlink:actuate="onLoad"/></draw:frame></text:p>
      <text:h text:style-name="Heading_20_3" text:outline-level="3"><text:bookmark-start text:name="__RefHeading___le_rapport_de_participation_au_cours_3"/><text:bookmark-start text:name="le_rapport_de_participation_au_cours"/>1.Le rapport de participation au cours:<text:bookmark-end text:name="__RefHeading___le_rapport_de_participation_au_cours_3"/><text:bookmark-end text:name="le_rapport_de_participation_au_cours"/></text:h>
      <text:p text:style-name="Text_20_body">Le rapport de participation au cours va vous permettre de lancer des recherches par activité et de vérifier si chaque étudiant a bien affiché l’activité.</text:p>
      <text:list text:style-name="List_20_1" text:continue-numbering="false">
        <text:list-item>
          <text:p text:style-name="List_20_1_Content_First"> Dans « <text:span text:style-name="Strong_20_Emphasis">Rapports</text:span> » cliquer sur « <text:span text:style-name="Strong_20_Emphasis">Participation au cours</text:span> »</text:p>
        </text:list-item>
        <text:list-item>
          <text:p text:style-name="List_20_1_Content_Last"> Paramétrez la recherche de participation au cours :</text:p>
        </text:list-item>
      </text:list>
      <text:p text:style-name="Text_20_body"><draw:frame draw:style-name="mediacenter" draw:name="2" text:anchor-type="paragraph" draw:z-index="2" svg:width="35.824583333333cm" style:rel-width="100%" svg:height="9.1545833333333cm" style:rel-height="scale"><draw:image xlink:href="Pictures/7af9bfbd17ab23b7d42ce962aaf332eb.jpg" xlink:type="simple" xlink:show="embed" xlink:actuate="onLoad"/></draw:frame></text:p>
      <text:p text:style-name="Preformatted_20_Text"><text:s text:c="3"/>1) L’activité que vous voulez observer<text:line-break/><text:s text:c="3"/>2) La date jusqu’à laquelle doit remonter l’observation<text:line-break/><text:s text:c="3"/>3) Le rôle des utilisateurs observés (étudiant, enseignant…)<text:line-break/><text:s text:c="3"/>4) Les actions : affichage/message (pour les forums et les chats)<text:line-break/><text:s text:c="3"/>5) Les groupes (par défaut tous les participants) </text:p>
      <text:p text:style-name="Text_20_body">Par exemple pour une activité <text:span text:style-name="Strong_20_Emphasis">Fichier</text:span> afficher toutes les actions pour les <text:span text:style-name="Strong_20_Emphasis">étudiants</text:span> : 
<draw:frame draw:style-name="mediacenter" draw:name="3" text:anchor-type="paragraph" draw:z-index="3" svg:width="35.71875cm" style:rel-width="100%" svg:height="20.981458333333cm" style:rel-height="scale"><draw:image xlink:href="Pictures/ebaedcc3a59d4b0e2c108bc4aa8541c9.jpg" xlink:type="simple" xlink:show="embed" xlink:actuate="onLoad"/></draw:frame>
On voit que parmi les trois étudiants de la liste, seulement un d’entre eux a affiché l’activité une fois. </text:p>
      <text:h text:style-name="Heading_20_3" text:outline-level="3"><text:bookmark-start text:name="__RefHeading___journaux_4"/><text:bookmark-start text:name="journaux"/>2.Journaux:<text:bookmark-end text:name="__RefHeading___journaux_4"/><text:bookmark-end text:name="journaux"/></text:h>
      <text:list text:style-name="List_20_1" text:continue-numbering="false">
        <text:list-item>
          <text:p text:style-name="List_20_1_Content_First"> Dans « <text:span text:style-name="Strong_20_Emphasis">Rapports</text:span> » cliquer sur « <text:span text:style-name="Strong_20_Emphasis">Journaux</text:span> »</text:p>
        </text:list-item>
        <text:list-item>
          <text:p text:style-name="List_20_1_Content_Last"> Paramétrez la recherche de votre journal :</text:p>
        </text:list-item>
      </text:list>
      <text:p text:style-name="Text_20_body"><draw:frame draw:style-name="mediacenter" draw:name="4" text:anchor-type="paragraph" draw:z-index="4" svg:width="35.639375cm" style:rel-width="100%" svg:height="10.186458333333cm" style:rel-height="scale"><draw:image xlink:href="Pictures/4a3bc5c5737be5008475e5eb02b620ef.jpg" xlink:type="simple" xlink:show="embed" xlink:actuate="onLoad"/></draw:frame></text:p>
      <text:p text:style-name="Preformatted_20_Text"><text:s text:c="3"/>1) Intitulé de votre espace de cours<text:line-break/><text:s text:c="3"/>2) Possibilité de faire une recherche par groupe<text:line-break/><text:s text:c="3"/>3) Tous les participants ou nominatif<text:line-break/><text:s text:c="3"/>4) Recherche par date<text:line-break/><text:s text:c="3"/>5) Recherche par nom d’activités créés </text:p>
      <text:p text:style-name="Text_20_body">(Les paramètres restants ne sont pas nécessaires pour consulter les journaux des étudiants) 
Par exemple avec une recherche par étudiant, s’affichera alors toutes les actions réalisées par cet étudiant : 
<draw:frame draw:style-name="mediacenter" draw:name="5" text:anchor-type="paragraph" draw:z-index="5" svg:width="32.490833333333cm" style:rel-width="100%" svg:height="21.298958333333cm" style:rel-height="scale"><draw:image xlink:href="Pictures/67769ba2bca0f0061d6278ac33d90684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1::20:26</meta:creation-date>
    <dc:creator>Generated</dc:creator>
    <dc:date>2026-08-15T01::20:26</dc:date>
    <dc:language>en-US</dc:language>
    <meta:editing-cycles>1</meta:editing-cycles>
    <meta:editing-duration>PT0S</meta:editing-duration>
    <dc:title>moodle4:suivre_les_decrocheurs:consulter</dc:title>
  </office:meta>
</office:document-meta>
</file>