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dff4d49d872d94783f9456e61c35c0c7.png"/>
  <manifest:file-entry manifest:media-type="image/png" manifest:full-path="Pictures/6580fd3b01ce5fa696a7c35a19eb7c81.png"/>
  <manifest:file-entry manifest:media-type="image/png" manifest:full-path="Pictures/4a60c907230c1839b6c6de8ebe33970b.png"/>
  <manifest:file-entry manifest:media-type="image/png" manifest:full-path="Pictures/3f458ace026a56ab6656343469d0c3af.png"/>
  <manifest:file-entry manifest:media-type="image/png" manifest:full-path="Pictures/5ad24ea9cfd131c7a217923eae44fdf2.png"/>
  <manifest:file-entry manifest:media-type="image/png" manifest:full-path="Pictures/4b7a93005e7b6c8454ed2fda3fee80a9.png"/>
  <manifest:file-entry manifest:media-type="image/png" manifest:full-path="Pictures/a8d9a886afc0400c1bfdfd55fbce71ef.png"/>
  <manifest:file-entry manifest:media-type="image/png" manifest:full-path="Pictures/2e4c6206027cf7016a9ceb11798eedbe.png"/>
  <manifest:file-entry manifest:media-type="image/png" manifest:full-path="Pictures/5d9013ee6c54999ad8e622a635dc19bf.png"/>
  <manifest:file-entry manifest:media-type="image/png" manifest:full-path="Pictures/4522548798eeb598eee70bcc7af9b357.png"/>
  <manifest:file-entry manifest:media-type="image/png" manifest:full-path="Pictures/9a0a7830055fea5cc0a1b599601fb9d4.png"/>
  <manifest:file-entry manifest:media-type="image/png" manifest:full-path="Pictures/9c6a4284cdd7d2b80c3bdfa6033e2062.png"/>
  <manifest:file-entry manifest:media-type="image/png" manifest:full-path="Pictures/b915706afb9e4813ea8fef8cdd37def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style:style style:name="PluginODTAutoStyle_Table_46"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47" style:family="table-cell">
      <style:paragraph-properties fo:text-align="center"/>
      <style:table-cell-properties fo:padding="0.1cm" fo:border="0.002cm solid #000000"/>
    </style:style>
    <style:style style:name="PluginODTAutoStyle_Paragraph_48" style:family="paragraph">
      <style:paragraph-properties fo:text-align="center" fo:padding="0.1cm"/>
    </style:style>
    <style:style style:name="PluginODTAutoStyle_TableCell_49" style:family="table-cell">
      <style:table-cell-properties fo:padding="0.3cm" fo:border="0.002cm solid #000000"/>
    </style:style>
    <style:style style:name="PluginODTAutoStyle_Paragraph_5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sauvegarde_restauration"/><text:bookmark-start text:name="__RefHeading___sauvegarde_et_restauration_d_un_espace_de_cours_1"/><text:bookmark-start text:name="sauvegarde_et_restauration_d_un_espace_de_cours"/>Sauvegarde et restauration d'un espace de cours<text:bookmark-end text:name="__RefHeading___sauvegarde_et_restauration_d_un_espace_de_cours_1"/><text:bookmark-end text:name="sauvegarde_et_restauration_d_un_espace_de_cours"/></text:h>
      <text:h text:style-name="Heading_20_2" text:outline-level="2"><text:bookmark-start text:name="__RefHeading___pourquoi_effectuer_une_sauvegarde_2"/><text:bookmark-start text:name="pourquoi_effectuer_une_sauvegarde"/>Pourquoi effectuer une sauvegarde ?<text:bookmark-end text:name="__RefHeading___pourquoi_effectuer_une_sauvegarde_2"/><text:bookmark-end text:name="pourquoi_effectuer_une_sauvegarde"/></text:h>
      <text:list text:style-name="List_20_1" text:continue-numbering="false">
        <text:list-item>
          <text:p text:style-name="List_20_1_Content_First"> Pour <text:span text:style-name="Strong_20_Emphasis">dupliquer</text:span> un espace de cours (en cas de changement de maquette, par exemple).</text:p>
        </text:list-item>
        <text:list-item>
          <text:p text:style-name="List_20_1_Content"> Pour <text:span text:style-name="Strong_20_Emphasis">restaurer</text:span> un espace de cours pour conserver les données des utilisateurs.</text:p>
        </text:list-item>
        <text:list-item>
          <text:p text:style-name="List_20_1_Content"> Afin d'anticiper des risques de perte de données effacées par mégarde.</text:p>
        </text:list-item>
        <text:list-item>
          <text:p text:style-name="List_20_1_Content_Last"> <text:span text:style-name="Strong_20_Emphasis">sauvegarder un cours archivé</text:span> pour ensuite <text:span text:style-name="Strong_20_Emphasis">le restaurer dans un nouveau cours 
</text:span></text:p>
        </text:list-item>
      </text:list>
      <text:h text:style-name="Heading_20_3" text:outline-level="3"><text:bookmark-start text:name="__RefHeading___les_sauvegardes_automatiques_3"/><text:bookmark-start text:name="les_sauvegardes_automatiques"/>Les sauvegardes automatiques<text:bookmark-end text:name="__RefHeading___les_sauvegardes_automatiques_3"/><text:bookmark-end text:name="les_sauvegardes_automatiques"/></text:h>
      <text:p text:style-name="Text_20_body">En complément des sauvegardes “manuelles” qui peuvent être faites par un enseignant pour conserver une copie de son cours à moment choisit par lui, il existe des sauvegardes qui se font toutes seules lorsque l'espace cours change. Voir <text:a xlink:type="simple" xlink:href="https://webcemu.unicaen.fr/doku.php?id=cemu:plateformes:moodle:administration:sauvegarde_cours_automatiques" text:style-name="Internet_20_link" text:visited-style-name="Visited_20_Internet_20_Link">Sauvegardes (et restauration) automatiques des espaces cours modifiés</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Ces sauvegardes automatiques sont “glissantes” : seules les dernières sont conservées. Chaque nouvelles vagues de modifications du cours, élimine la plus ancienne et en créer une nouvelle.
</text:p>
          </table:table-cell>
        </table:table-row>
      </table:table>
      <text:h text:style-name="Heading_20_2" text:outline-level="2"><text:bookmark-start text:name="__RefHeading___effectuer_une_sauvegarde_manuelle_4"/><text:bookmark-start text:name="effectuer_une_sauvegarde_manuelle"/>Effectuer une sauvegarde "manuelle"<text:bookmark-end text:name="__RefHeading___effectuer_une_sauvegarde_manuelle_4"/><text:bookmark-end text:name="effectuer_une_sauvegarde_manuelle"/></text:h>
      <text:p text:style-name="Text_20_body">Cliquer dans le menu de l'espace de cours,  sur <text:span text:style-name="Strong_20_Emphasis">Plus</text:span> puis dans le menu déroulant choisir <text:span text:style-name="Strong_20_Emphasis">Réutilisation de cours</text:span>.</text:p>
      <text:p text:style-name="Text_20_body"><draw:frame draw:style-name="mediacenter" draw:name="1" text:anchor-type="paragraph" draw:z-index="1" svg:width="26.458333333333cm" style:rel-width="100%" svg:height="13.19422433527cm" style:rel-height="scale"><draw:image xlink:href="Pictures/dff4d49d872d94783f9456e61c35c0c7.png" xlink:type="simple" xlink:show="embed" xlink:actuate="onLoad"/></draw:frame></text:p>
      <text:p text:style-name="Text_20_body">Ensuite dans la nouvelle page qui s'affiche, choisir dans le menu déroulant, l'option <text:span text:style-name="Strong_20_Emphasis">sauvegarde</text:span></text:p>
      <text:p text:style-name="Text_20_body"><draw:frame draw:style-name="mediacenter" draw:name="2" text:anchor-type="paragraph" draw:z-index="2" svg:width="26.458333333333cm" style:rel-width="100%" svg:height="12.87574209883cm" style:rel-height="scale"><draw:image xlink:href="Pictures/6580fd3b01ce5fa696a7c35a19eb7c81.png" xlink:type="simple" xlink:show="embed" xlink:actuate="onLoad"/></draw:frame></text:p>
      <text:p text:style-name="Text_20_body">Des options vous seront proposées pour les réglages de la sauvegarde (par défaut, les options recommandées sont cochées) :</text:p>
      <text:p text:style-name="Text_20_body"><draw:frame draw:style-name="media" draw:name="3" text:anchor-type="as-char" draw:z-index="3" svg:width="21.986875cm" style:rel-width="100%" svg:height="24.315208333333cm" style:rel-height="scale"><draw:image xlink:href="Pictures/4a60c907230c1839b6c6de8ebe33970b.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3f458ace026a56ab6656343469d0c3af.png" xlink:type="simple" xlink:show="embed" xlink:actuate="onLoad"/></draw:frame></text:p>
          </table:table-cell>
          <table:table-cell office:value-type="string" table:style-name="PluginODTAutoStyle_TableCell_9">
            <text:list text:style-name="List_20_1" text:continue-numbering="false">
              <text:list-item>
                <text:p text:style-name="List_20_1_Content_First">     IMS Common Cartridge 1.1: permet de sauvegarder le cours en format IMS.</text:p>
              </text:list-item>
              <text:list-item>
                <text:p text:style-name="List_20_1_Content_Last">     Pour plus de détails concernant ce format, voir la page suivante (disponible en anglais seulement) : <text:a xlink:type="simple" xlink:href="http://docs.moodle.org/dev/IMS_common_cartridge" text:style-name="Internet_20_link" text:visited-style-name="Visited_20_Internet_20_Link">http://docs.moodle.org/dev/IMS_common_cartridge</text:a></text:p>
              </text:list-item>
            </text:list>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5" text:anchor-type="as-char" draw:z-index="5"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Vous pouvez dès à présent cliquer sur le bouton “<text:span text:style-name="Strong_20_Emphasis">Passer à la dernière étape</text:span>” pour effectuer directement la sauvegarde. Les étapes de vérification ultérieures ne seront pas réalisées.</text:p>
          </table:table-cell>
        </table:table-row>
      </table:table>
      <text:p text:style-name="Text_20_body">Sinon, vous pouvez  cliquer sur suivant pour obtenir le schéma de la sauvegarde et cocher uniquement les éléments que vous souhaitez sauvegarder, avec ou sans données utilisateurs.</text:p>
      <text:p text:style-name="Text_20_body">Puis cliquez sur suivant et vérifiez que le système a bien pris en compte votre sélection.
Ce qui est coché est ce qui est pris en compte dans la sauvegarde.</text:p>
      <text:p text:style-name="Text_20_body">Si le schéma de sauvegarde ne vous convient pas, vous pouvez revenir en arrière en cliquant sur “<text:span text:style-name="Strong_20_Emphasis">Étape précédente</text:span>” en bas de la page. Sinon, cliquez sur  “<text:span text:style-name="Strong_20_Emphasis">Effectuer la sauvegarde</text:span>”.</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6" text:anchor-type="as-char" draw:z-index="6"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Attention, si vous avez beaucoup de ressources et beaucoup d'utilisateurs, cette étape peut être assez longue à s'exécuter.</text:p>
          </table:table-cell>
        </table:table-row>
      </table:table>
      <text:p text:style-name="Text_20_body">À la fin du processus, vous obtenez l'écran suivant :
<draw:frame draw:style-name="media" draw:name="7" text:anchor-type="as-char" draw:z-index="7" svg:width="29.36875cm" style:rel-width="100%" svg:height="1.9579166666667cm" style:rel-height="scale"><draw:image xlink:href="Pictures/a8d9a886afc0400c1bfdfd55fbce71ef.png" xlink:type="simple" xlink:show="embed" xlink:actuate="onLoad"/></draw:frame></text:p>
      <text:p text:style-name="Text_20_body">En cliquant sur “Continuer”, vous arrivez sur la zone de restauration et vous constatez que le fichier y est téléchargeable, vous pouvez donc le conserver si vous le souhaitez ou sur votre ordinateur pendant 1 an (durée légale de conservation).
<draw:frame draw:style-name="media" draw:name="8" text:anchor-type="as-char" draw:z-index="8" svg:width="28.707291666667cm" style:rel-width="100%" svg:height="5.6091666666667cm" style:rel-height="scale"><draw:image xlink:href="Pictures/2e4c6206027cf7016a9ceb11798eedbe.png" xlink:type="simple" xlink:show="embed" xlink:actuate="onLoad"/></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9" text:anchor-type="as-char" draw:z-index="9" svg:width="1.27cm" svg:height="1.27cm"><draw:image xlink:href="Pictures/3f458ace026a56ab6656343469d0c3af.png" xlink:type="simple" xlink:show="embed" xlink:actuate="onLoad"/></draw:frame></text:p>
          </table:table-cell>
          <table:table-cell office:value-type="string" table:style-name="PluginODTAutoStyle_TableCell_24">
            <text:p text:style-name="PluginODTAutoStyle_Paragraph_25">Le système prend en compte dans le nom de fichier qui est généré le numéro du cours, le nom abrégé du cours et la date du jour de la sauvegarde.</text:p>
          </table:table-cell>
        </table:table-row>
      </table:table>
      <text:h text:style-name="Heading_20_4" text:outline-level="4"><text:bookmark-start text:name="__RefHeading___retrouver_les_sauvegardes_5"/><text:bookmark-start text:name="retrouver_les_sauvegardes"/>Retrouver les sauvegardes<text:bookmark-end text:name="__RefHeading___retrouver_les_sauvegardes_5"/><text:bookmark-end text:name="retrouver_les_sauvegardes"/></text:h>
      <text:p text:style-name="Text_20_body">Pour retrouver les sauvegardes que vous avez réalisées :</text:p>
      <text:p text:style-name="Text_20_body">Suivre les premières étapes indiqués dans la sauvegarde et choisir <text:span text:style-name="Strong_20_Emphasis">restauration</text:span> au lieu de sauvegarde</text:p>
      <text:p text:style-name="Preformatted_20_Text"><text:s text:c="3"/>Vous obtenez la zone de restauration où vous trouverez :</text:p>
      <text:list text:style-name="List_20_1" text:continue-numbering="false">
        <text:list-item>
          <text:p text:style-name="List_20_1_Content_First">     une “<text:span text:style-name="Strong_20_Emphasis">zone de dépôt de fichiers</text:span>” (pour déposer le fichier de sauvegarde à restaurer) ;</text:p>
        </text:list-item>
        <text:list-item>
          <text:p text:style-name="List_20_1_Content">     une “<text:span text:style-name="Strong_20_Emphasis">zone de sauvegarde de cours</text:span>” : y sont stockées les sauvegardes manuelles de cours que vous aurez réalisées ;</text:p>
        </text:list-item>
        <text:list-item>
          <text:p text:style-name="List_20_1_Content">     une “<text:span text:style-name="Strong_20_Emphasis">zone de stockage privée</text:span>” : y sont stockées les sauvegardes de cours que vous aurez réalisées avec l'option d'anonymisation (option “Anonymiser les informations des utilisateurs” lors de la sauvegarde du cours) ;</text:p>
        </text:list-item>
        <text:list-item>
          <text:p text:style-name="List_20_1_Content_Last">     une “<text:span text:style-name="Strong_20_Emphasis">zone de sauvegarde automatique</text:span>” : cette zone n'est plus utilisée car les sauvegardes automatiques sont déportées sur un espace externe (cf. paragraphe suivant).</text:p>
        </text:list-item>
      </text:list>
      <text:p text:style-name="Text_20_body"><draw:frame draw:style-name="mediacenter" draw:name="10" text:anchor-type="paragraph" draw:z-index="10" svg:width="34.342916666667cm" style:rel-width="100%" svg:height="19.579166666667cm" style:rel-height="scale"><draw:image xlink:href="Pictures/5d9013ee6c54999ad8e622a635dc19bf.png" xlink:type="simple" xlink:show="embed" xlink:actuate="onLoad"/></draw:frame></text:p>
      <text:p text:style-name="Text_20_body"><text:span text:style-name="Strong_20_Emphasis">Sauvegardes automatiques :</text:span></text:p>
      <text:p text:style-name="Text_20_body">Pour récupérer une sauvegarde automatique, contactez <text:a xlink:type="simple" xlink:href="mailto:cemu.assistance@unicaen.fr" text:style-name="Internet_20_link" text:visited-style-name="Visited_20_Internet_20_Link">cemu.assistance@unicaen.fr</text:a>, en précisant le nom de votre cours et le motif de récupération.</text:p>
      <text:h text:style-name="Heading_20_2" text:outline-level="2"><text:bookmark-start text:name="__RefHeading___je_veux_restaurer_un_espace_de_cours_6"/><text:bookmark-start text:name="je_veux_restaurer_un_espace_de_cours"/>Je veux restaurer un espace de cours<text:bookmark-end text:name="__RefHeading___je_veux_restaurer_un_espace_de_cours_6"/><text:bookmark-end text:name="je_veux_restaurer_un_espace_de_cours"/></text:h>
      <text:p text:style-name="Text_20_body">Dans quels cas ?</text:p>
      <text:list text:style-name="List_20_1" text:continue-numbering="false">
        <text:list-item>
          <text:p text:style-name="List_20_1_Content_First"> j'ai des cours quasi identiques que je propose dans des formations distinctes ;</text:p>
        </text:list-item>
        <text:list-item>
          <text:p text:style-name="List_20_1_Content"> j'ai supprimé une activité dans laquelle les étudiants étaient notés, or j'ai besoin de retrouver les notes ;</text:p>
        </text:list-item>
        <text:list-item>
          <text:p text:style-name="List_20_1_Content_Last"> <text:span text:style-name="Strong_20_Emphasis">la maquette a changé, et j'ai besoin de transférer du contenu dans le nouveau cours</text:span>.</text:p>
        </text:list-item>
      </text:list>
      <text:p text:style-name="Text_20_body">Pour restaurer un espace de cours, il faut disposer du fichier de sauvegarde (voir ci-dessus “<text:span text:style-name="Strong_20_Emphasis">Stockage des sauvegardes</text:span>”).</text:p>
      <text:p text:style-name="Text_20_body">Vous pouvez retrouver la sauvegarde directement depuis la zone de sauvegarde <text:span text:style-name="Strong_20_Emphasis">(2)</text:span> ou la déposer dans la zone si l'on dispose du du ficher déjà téléchargé dans un autre espace <text:span text:style-name="Strong_20_Emphasis">(3)</text:span></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1" text:anchor-type="as-char" draw:z-index="11" svg:width="1.27cm" svg:height="1.27cm"><draw:image xlink:href="Pictures/4b7a93005e7b6c8454ed2fda3fee80a9.png" xlink:type="simple" xlink:show="embed" xlink:actuate="onLoad"/></draw:frame></text:p>
          </table:table-cell>
          <table:table-cell office:value-type="string" table:style-name="PluginODTAutoStyle_TableCell_29">
            <text:p text:style-name="PluginODTAutoStyle_Paragraph_30">Attention !!! Au moment de la restauration il est possible de faire une restauration en incluant les utilisateurs. Mais si la sauvegarde utilisée est ancienne, ou plus généralement, provenant d'un contexte où les utilisateurs avaient d'autres <text:span text:style-name="Emphasis">usernames</text:span> (ex : ex-plateforme <text:span text:style-name="Emphasis">iaelearning</text:span>, <text:span text:style-name="Emphasis">foad2</text:span> avant la bascule <text:span text:style-name="Emphasis">Collegium santé</text:span>…) ces anciens comptes seront recréés lors de la restauration, <text:span text:style-name="Strong_20_Emphasis">provoquant alors des doublons et des conflits de noms potentiels</text:span>.Dans ce cas, faire la restauration <text:span text:style-name="Strong_20_Emphasis">SANS</text:span> les données utilisateurs.</text:p>
          </table:table-cell>
        </table:table-row>
      </table:table>
      <text:p text:style-name="Text_20_body"><draw:frame draw:style-name="mediacenter" draw:name="12" text:anchor-type="paragraph" draw:z-index="12" svg:width="26.458333333333cm" style:rel-width="100%" svg:height="13.048705841203cm" style:rel-height="scale"><draw:image xlink:href="Pictures/4522548798eeb598eee70bcc7af9b357.png" xlink:type="simple" xlink:show="embed" xlink:actuate="onLoad"/></draw:frame></text:p>
      <text:list text:style-name="List_20_1" text:continue-numbering="false">
        <text:list-item>
          <text:p text:style-name="List_20_1_Content_First"> Votre sauvegarde se trouve dans la zone de sauvegarde du cours (cf. chapitre précédent) ⇒ cliquez sur “Restauration”.</text:p>
        </text:list-item>
        <text:list-item>
          <text:p text:style-name="List_20_1_Content"> Votre sauvegarde est disponible sur votre ordinateur ⇒ déposez par glisser-déposer votre fichier de sauvegarde puis cliquez sur “Restauration”.</text:p>
        </text:list-item>
        <text:list-item>
          <text:p text:style-name="List_20_1_Content_Last"> Dans le cas d'une sauvegarde d'un cours qui est mise à votre disposition ⇒ cliquez sur le sélecteur de fichier puis sur l'onglet “temporaire” : vous y retrouverez le fichier à sélectionner. </text:p>
        </text:list-item>
      </text:list>
      <text:p text:style-name="Text_20_body">Vous obtenez un écran vous permettant de vérifier qu'il s'agit bien de la sauvegarde que vous souhaitez restaurer ainsi que les éléments qui la composent :</text:p>
      <text:p text:style-name="Text_20_body"><draw:frame draw:style-name="mediacenter" draw:name="13" text:anchor-type="paragraph" draw:z-index="13" svg:width="26.458333333333cm" style:rel-width="100%" svg:height="13.110738107776cm" style:rel-height="scale"><draw:image xlink:href="Pictures/9a0a7830055fea5cc0a1b599601fb9d4.png" xlink:type="simple" xlink:show="embed" xlink:actuate="onLoad"/></draw:frame></text:p>
      <text:p text:style-name="Text_20_body">Vous pouvez vérifier que les éléments que vous souhaitez restaurer sont bien présents (icônes de validation). Cliquez sur “Continuer” en bas de la page.</text:p>
      <text:h text:style-name="Heading_20_4" text:outline-level="4"><text:bookmark-start text:name="__RefHeading___destination_7"/><text:bookmark-start text:name="destination"/>Destination<text:bookmark-end text:name="__RefHeading___destination_7"/><text:bookmark-end text:name="destination"/></text:h>
      <text:h text:style-name="Heading_20_5" text:outline-level="5"><text:bookmark-start text:name="__RefHeading___restaurer_dans_ce_cours_recommande_8"/><text:bookmark-start text:name="restaurer_dans_ce_cours_recommande"/>Restaurer dans ce cours (recommandé)<text:bookmark-end text:name="__RefHeading___restaurer_dans_ce_cours_recommande_8"/><text:bookmark-end text:name="restaurer_dans_ce_cours_recommande"/></text:h>
      <text:p text:style-name="Text_20_body">Vous avez le choix entre “<text:span text:style-name="Strong_20_Emphasis">Fusionner le cours sauvegardé avec ce cours</text:span>” ou “<text:span text:style-name="Strong_20_Emphasis">Supprimer le contenu de ce cours puis restaurer</text:span>” :</text:p>
      <text:h text:style-name="Heading_20_5" text:outline-level="5"><text:bookmark-start text:name="__RefHeading___restaurer_dans_un_cours_existant_9"/><text:bookmark-start text:name="restaurer_dans_un_cours_existant"/>Restaurer dans un cours existant<text:bookmark-end text:name="__RefHeading___restaurer_dans_un_cours_existant_9"/><text:bookmark-end text:name="restaurer_dans_un_cours_existant"/></text:h>
      <text:p text:style-name="Text_20_body">C'est la liste de vos cours qui apparaît. Choisissez le cours cible puis cliquez sur “<text:span text:style-name="Strong_20_Emphasis">Continuer</text:span>”.</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14" text:anchor-type="as-char" draw:z-index="14" svg:width="1.27cm" svg:height="1.27cm"><draw:image xlink:href="Pictures/5ad24ea9cfd131c7a217923eae44fdf2.png" xlink:type="simple" xlink:show="embed" xlink:actuate="onLoad"/></draw:frame></text:p>
          </table:table-cell>
          <table:table-cell office:value-type="string" table:style-name="PluginODTAutoStyle_TableCell_34">
            <text:p text:style-name="PluginODTAutoStyle_Paragraph_35">Vous pouvez totalement supprimer le contenu d'un cours pour le remplacer par votre sauvegarde.</text:p>
          </table:table-cell>
        </table:table-row>
      </table:table>
      <table:table table:style-name="PluginODTAutoStyle_Table_36">
        <table:table-column table:style-name="odt_auto_style_table_column_8_1"/>
        <table:table-column table:style-name="odt_auto_style_table_column_8_2"/>
        <table:table-row>
          <table:table-cell office:value-type="string" table:style-name="PluginODTAutoStyle_TableCell_37">
            <text:p text:style-name="PluginODTAutoStyle_Paragraph_38"><draw:frame draw:style-name="media" draw:name="15" text:anchor-type="as-char" draw:z-index="15" svg:width="1.27cm" svg:height="1.27cm"><draw:image xlink:href="Pictures/bbb7f9223d4a2a824995982645a56637.png" xlink:type="simple" xlink:show="embed" xlink:actuate="onLoad"/></draw:frame></text:p>
          </table:table-cell>
          <table:table-cell office:value-type="string" table:style-name="PluginODTAutoStyle_TableCell_39">
            <text:p text:style-name="PluginODTAutoStyle_Paragraph_40">Cette manipulation est très délicate, n'hésitez pas à contacter <text:a xlink:type="simple" xlink:href="mailto:cemu.assistance@unicaen.fr" text:style-name="Internet_20_link" text:visited-style-name="Visited_20_Internet_20_Link">cemu.assistance@unicaen.fr</text:a> pour de l'assistance.</text:p>
          </table:table-cell>
        </table:table-row>
      </table:table>
      <text:h text:style-name="Heading_20_4" text:outline-level="4"><text:bookmark-start text:name="__RefHeading___reglages_10"/><text:bookmark-start text:name="reglages"/>Réglages<text:bookmark-end text:name="__RefHeading___reglages_10"/><text:bookmark-end text:name="reglages"/></text:h>
      <text:p text:style-name="Text_20_body">Cochez les cases en fonction de vos besoins ou bien laissez les options par défaut :
<draw:frame draw:style-name="mediacenter" draw:name="16" text:anchor-type="paragraph" draw:z-index="16" svg:width="37.041666666667cm" style:rel-width="100%" svg:height="18.2cm" style:rel-height="scale"><draw:image xlink:href="Pictures/9c6a4284cdd7d2b80c3bdfa6033e2062.png" xlink:type="simple" xlink:show="embed" xlink:actuate="onLoad"/></draw:frame></text:p>
      <table:table table:style-name="PluginODTAutoStyle_Table_41">
        <table:table-column table:style-name="odt_auto_style_table_column_9_1"/>
        <table:table-column table:style-name="odt_auto_style_table_column_9_2"/>
        <table:table-row>
          <table:table-cell office:value-type="string" table:style-name="PluginODTAutoStyle_TableCell_42">
            <text:p text:style-name="PluginODTAutoStyle_Paragraph_43"><draw:frame draw:style-name="media" draw:name="17" text:anchor-type="as-char" draw:z-index="17" svg:width="1.27cm" svg:height="1.27cm"><draw:image xlink:href="Pictures/5ad24ea9cfd131c7a217923eae44fdf2.png" xlink:type="simple" xlink:show="embed" xlink:actuate="onLoad"/></draw:frame></text:p>
          </table:table-cell>
          <table:table-cell office:value-type="string" table:style-name="PluginODTAutoStyle_TableCell_44">
            <text:p text:style-name="PluginODTAutoStyle_Paragraph_45">Si vous aviez dans le cours sauvegardé des étudiants qui ne feraient plus partie d'une cohorte (cas d'un changement d'année) alors que vous aviez utilisé cette méthode d'inscription, choisissez de ne pas restaurer les méthodes d'inscription et de les convertir en inscriptions manuelles. Pour plus de détails, voir 
<text:a xlink:type="simple" xlink:href="https://webcemu.unicaen.fr/doku.php?id=moodle:nouvelle_annee:moodle_restauration_avec_inscription_manuelle" text:style-name="Internet_20_link" text:visited-style-name="Visited_20_Internet_20_Link">Restauration d'un espace cours en transformant toutes les inscriptions en inscriptions manuelles</text:a></text:p>
          </table:table-cell>
        </table:table-row>
      </table:table>
      <text:p text:style-name="Text_20_body">Vérifiez que tous les éléments de la sauvegarde sont corrects. Si cela ne vous convient pas, vous pouvez revenir à l'étape précédente en cliquant en bas de page.</text:p>
      <text:p text:style-name="Text_20_body"><draw:frame draw:style-name="mediacenter" draw:name="18" text:anchor-type="paragraph" draw:z-index="18" svg:width="50.535416666667cm" style:rel-width="100%" svg:height="24.844375cm" style:rel-height="scale"><draw:image xlink:href="Pictures/b915706afb9e4813ea8fef8cdd37def6.png" xlink:type="simple" xlink:show="embed" xlink:actuate="onLoad"/></draw:frame>
Sinon, cliquez sur “Effectuer la restauration” : le processus de restauration démarre et il est irréversible.</text:p>
      <table:table table:style-name="PluginODTAutoStyle_Table_46">
        <table:table-column table:style-name="odt_auto_style_table_column_10_1"/>
        <table:table-column table:style-name="odt_auto_style_table_column_10_2"/>
        <table:table-row>
          <table:table-cell office:value-type="string" table:style-name="PluginODTAutoStyle_TableCell_47">
            <text:p text:style-name="PluginODTAutoStyle_Paragraph_48"><draw:frame draw:style-name="media" draw:name="19" text:anchor-type="as-char" draw:z-index="19" svg:width="1.27cm" svg:height="1.27cm"><draw:image xlink:href="Pictures/4b7a93005e7b6c8454ed2fda3fee80a9.png" xlink:type="simple" xlink:show="embed" xlink:actuate="onLoad"/></draw:frame></text:p>
          </table:table-cell>
          <table:table-cell office:value-type="string" table:style-name="PluginODTAutoStyle_TableCell_49">
            <text:p text:style-name="PluginODTAutoStyle_Paragraph_50"><text:span text:style-name="Strong_20_Emphasis">Ne pas fermer le navigateur.</text:span> Si le cours comporte beaucoup de ressources et activités et/ou beaucoup d'utilisateurs, l'opération de restauration peut durer plusieurs minutes. </text:p>
          </table:table-cell>
        </table:table-row>
      </table:table>
      <text:p text:style-name="Text_20_body">En cliquant sur “<text:span text:style-name="Strong_20_Emphasis">Continuer</text:span>”, vous accédez à votre nouveau cours.</text:p>
      <text:p text:style-name="Text_20_body">Quelques vérifications dans le menu d'administration :</text:p>
      <text:list text:style-name="List_20_1" text:continue-numbering="false">
        <text:list-item>
          <text:p text:style-name="List_20_1_Content_First">     l'onglet <text:span text:style-name="Strong_20_Emphasis">participants</text:span> : permet de voir que les utilisateurs du cours sauvegardé sont bien inscrits dans le cours restauré ;</text:p>
        </text:list-item>
        <text:list-item>
          <text:p text:style-name="List_20_1_Content_Last">     l'onglet <text:span text:style-name="Strong_20_Emphasis">Notes</text:span> et le rapport historique : permet de vérifier que les données des utilisateurs ont bien été restaurées.</text:p>
        </text:list-item>
      </text:list>
      <text:h text:style-name="Heading_20_2" text:outline-level="2"><text:bookmark-start text:name="__RefHeading___faq_11"/><text:bookmark-start text:name="faq"/>FAQ<text:bookmark-end text:name="__RefHeading___faq_11"/><text:bookmark-end text:name="faq"/></text:h>
      <text:h text:style-name="Heading_20_3" text:outline-level="3"><text:bookmark-start text:name="__RefHeading___j_ai_un_message_504_gateway_time-out_the_server_didn_t_respond_in_time_12"/><text:bookmark-start text:name="j_ai_un_message_504_gateway_time-out_the_server_didn_t_respond_in_time"/>J'ai un message "504 Gateway Time-out The server didn't respond in time"<text:bookmark-end text:name="__RefHeading___j_ai_un_message_504_gateway_time-out_the_server_didn_t_respond_in_time_12"/><text:bookmark-end text:name="j_ai_un_message_504_gateway_time-out_the_server_didn_t_respond_in_time"/></text:h>
      <text:p text:style-name="Text_20_body">Ce message apparait de temps en temps quand les sauvegardes sont un peu lourdes ou quand il y a des activités de type “h5p”. Ce n'est pas grave, le processus se termine malgré le message d'erreur. Retournez dans le cours, la sauvegarde a été réalisée.</text:p>
      <text:h text:style-name="Heading_20_3" text:outline-level="3"><text:bookmark-start text:name="__RefHeading___existe-il_d_autres_sauvegardes_applicatives_automatiques_13"/><text:bookmark-start text:name="existe-il_d_autres_sauvegardes_applicatives_automatiques"/>Existe-il d'autres sauvegardes applicatives (automatiques) ?<text:bookmark-end text:name="__RefHeading___existe-il_d_autres_sauvegardes_applicatives_automatiques_13"/><text:bookmark-end text:name="existe-il_d_autres_sauvegardes_applicatives_automatiques"/></text:h>
      <text:p text:style-name="Text_20_body">Existe-il d'autres sauvegardes applicatives que celles présentes dans l'espace cours ou celles en ma possession (sur mon ordinateur) ? La réponse est oui.</text:p>
      <text:p text:style-name="Text_20_body">Chaque fois qu'un espace cours est modifié, une sauvegarde de celui-ci est réalisé la nuit suivante. Les deux dernières occurrences de ces sauvegardes sont conservées sur les serveurs.</text:p>
      <text:p text:style-name="Text_20_body">Si vous avez besoin d'une telle sauvegarde adressez-vous aux administrateurs platefor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style:style style:name="PluginODTAutoStyle_Table_46"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47" style:family="table-cell">
      <style:paragraph-properties fo:text-align="center"/>
      <style:table-cell-properties fo:padding="0.1cm" fo:border="0.002cm solid #000000"/>
    </style:style>
    <style:style style:name="PluginODTAutoStyle_Paragraph_48" style:family="paragraph">
      <style:paragraph-properties fo:text-align="center" fo:padding="0.1cm"/>
    </style:style>
    <style:style style:name="PluginODTAutoStyle_TableCell_49" style:family="table-cell">
      <style:table-cell-properties fo:padding="0.3cm" fo:border="0.002cm solid #000000"/>
    </style:style>
    <style:style style:name="PluginODTAutoStyle_Paragraph_5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06::21:39</meta:creation-date>
    <dc:creator>Generated</dc:creator>
    <dc:date>2026-08-09T06::21:39</dc:date>
    <dc:language>en-US</dc:language>
    <meta:editing-cycles>1</meta:editing-cycles>
    <meta:editing-duration>PT0S</meta:editing-duration>
    <dc:title>moodle4:sauvegarde_restauration</dc:title>
  </office:meta>
</office:document-meta>
</file>