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f4d49d872d94783f9456e61c35c0c7.png"/>
  <manifest:file-entry manifest:media-type="image/png" manifest:full-path="Pictures/6580fd3b01ce5fa696a7c35a19eb7c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sauvegarde_activite"/><text:bookmark-start text:name="__RefHeading___sauvegarder_une_activite_avec_les_contributions_et_resultats_des_etudiants_1"/><text:bookmark-start text:name="sauvegarder_une_activite_avec_les_contributions_et_resultats_des_etudiants"/>Sauvegarder une activité avec les contributions et résultats des étudiants<text:bookmark-end text:name="__RefHeading___sauvegarder_une_activite_avec_les_contributions_et_resultats_des_etudiants_1"/><text:bookmark-end text:name="sauvegarder_une_activite_avec_les_contributions_et_resultats_des_etudiants"/></text:h>
      <text:h text:style-name="Heading_20_2" text:outline-level="2"><text:bookmark-start text:name="__RefHeading___etape_1entrer_dans_le_processus_de_sauvegarde_2"/><text:bookmark-start text:name="etape_1entrer_dans_le_processus_de_sauvegarde"/>Étape 1 : Entrer dans le processus de sauvegarde<text:bookmark-end text:name="__RefHeading___etape_1entrer_dans_le_processus_de_sauvegarde_2"/><text:bookmark-end text:name="etape_1entrer_dans_le_processus_de_sauvegarde"/></text:h>
      <text:p text:style-name="Text_20_body">Cliquer dans le menu de l'espace de cours,  sur <text:span text:style-name="Strong_20_Emphasis">Plus</text:span> puis dans le menu déroulant choisir <text:span text:style-name="Strong_20_Emphasis">Réutilisation de cours</text:span>.</text:p>
      <text:p text:style-name="Text_20_body"><draw:frame draw:style-name="mediacenter" draw:name="0" text:anchor-type="paragraph" draw:z-index="0" svg:width="26.458333333333cm" style:rel-width="100%" svg:height="13.19422433527cm" style:rel-height="scale"><draw:image xlink:href="Pictures/dff4d49d872d94783f9456e61c35c0c7.png" xlink:type="simple" xlink:show="embed" xlink:actuate="onLoad"/></draw:frame></text:p>
      <text:p text:style-name="Text_20_body">Ensuite dans la nouvelle page qui s'affiche, choisir dans le menu déroulant, l'option <text:span text:style-name="Strong_20_Emphasis">sauvegarde</text:span></text:p>
      <text:p text:style-name="Text_20_body"><draw:frame draw:style-name="mediacenter" draw:name="1" text:anchor-type="paragraph" draw:z-index="1" svg:width="26.458333333333cm" style:rel-width="100%" svg:height="12.87574209883cm" style:rel-height="scale"><draw:image xlink:href="Pictures/6580fd3b01ce5fa696a7c35a19eb7c81.png" xlink:type="simple" xlink:show="embed" xlink:actuate="onLoad"/></draw:frame></text:p>
      <text:h text:style-name="Heading_20_2" text:outline-level="2"><text:bookmark-start text:name="__RefHeading___etape_2choisir_les_reglages_de_la_sauvegarde_3"/><text:bookmark-start text:name="etape_2choisir_les_reglages_de_la_sauvegarde"/>Étape 2 : Choisir les réglages de la sauvegarde<text:bookmark-end text:name="__RefHeading___etape_2choisir_les_reglages_de_la_sauvegarde_3"/><text:bookmark-end text:name="etape_2choisir_les_reglages_de_la_sauvegarde"/></text:h>
      <text:list text:style-name="List_20_1" text:continue-numbering="false">
        <text:list-item>
          <text:p text:style-name="LastListParagraph_List_20_1_Content_First"> Pour conserver les contributions et résultats des étudiants, il est conseillé de tout cocher sauf “Anonymiser les informations des utilisateurs” puis cliquer sur “Suivant”.</text:p>
        </text:list-item>
      </text:list>
      <text:h text:style-name="Heading_20_2" text:outline-level="2"><text:bookmark-start text:name="__RefHeading___etape_3choisir_les_elements_inclus_4"/><text:bookmark-start text:name="etape_3choisir_les_elements_inclus"/>Étape 3 : Choisir les éléments inclus<text:bookmark-end text:name="__RefHeading___etape_3choisir_les_elements_inclus_4"/><text:bookmark-end text:name="etape_3choisir_les_elements_inclus"/></text:h>
      <text:list text:style-name="List_20_1" text:continue-numbering="false">
        <text:list-item>
          <text:p text:style-name="LastListParagraph_List_20_1_Content_First"> Vérifier que la liste proposée inclut l'activité visée par la sauvegarde puis cliquer sur “Suivant”.</text:p>
        </text:list-item>
      </text:list>
      <text:h text:style-name="Heading_20_2" text:outline-level="2"><text:bookmark-start text:name="__RefHeading___etape_4verifier_les_elements_sauvegardes_puis_lancer_la_sauvegarde_5"/><text:bookmark-start text:name="etape_4verifier_les_elements_sauvegardes_puis_lancer_la_sauvegarde"/>Étape 4 : Vérifier les éléments sauvegardés puis lancer la sauvegarde<text:bookmark-end text:name="__RefHeading___etape_4verifier_les_elements_sauvegardes_puis_lancer_la_sauvegarde_5"/><text:bookmark-end text:name="etape_4verifier_les_elements_sauvegardes_puis_lancer_la_sauvegarde"/></text:h>
      <text:list text:style-name="List_20_1" text:continue-numbering="false">
        <text:list-item>
          <text:p text:style-name="LastListParagraph_List_20_1_Content_First"> Dernière étape avant la sauvegarde, la vérification des réglages et des éléments inclus. Si vous voulez modifier, vous pouvez encore revenir en arrière. Sinon, cliquer sur “Effectuer la sauvegarde”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0::30:46</meta:creation-date>
    <dc:creator>Generated</dc:creator>
    <dc:date>2026-08-17T10::30:46</dc:date>
    <dc:language>en-US</dc:language>
    <meta:editing-cycles>1</meta:editing-cycles>
    <meta:editing-duration>PT0S</meta:editing-duration>
    <dc:title>moodle4:sauvegarde_activite</dc:title>
  </office:meta>
</office:document-meta>
</file>