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40810b5082eb1de5a35f9ddebc46538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restrictions"/><text:bookmark-start text:name="__RefHeading___je_souhaite_restreindre_le_nombre_maximal_de_messages_1"/><text:bookmark-start text:name="je_souhaite_restreindre_le_nombre_maximal_de_messages"/>Je souhaite restreindre le nombre maximal de messages<text:bookmark-end text:name="__RefHeading___je_souhaite_restreindre_le_nombre_maximal_de_messages_1"/><text:bookmark-end text:name="je_souhaite_restreindre_le_nombre_maximal_de_message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pouvez choisir :</text:p>
            <text:list text:style-name="List_20_1" text:continue-numbering="false">
              <text:list-item>
                <text:p text:style-name="List_20_1_Content_First">     De ne pas limiter le nombre de messages que l'étudiant.e pourra publier : option « Ne pas bloquer »</text:p>
              </text:list-item>
              <text:list-item>
                <text:p text:style-name="List_20_1_Content_Last">     De limiter pendant une certaine durée le nombre maximal de messages que l'étudiant.e pourra publier et l'avertir lorsque le nombre de messages s'approche du nombre maximal autorisé dans la période donnée</text:p>
              </text:list-item>
            </text:list>
          </table:table-cell>
        </table:table-row>
      </table:table>
      <text:p text:style-name="Text_20_body">Pour modifier la période de limitation :</text:p>
      <text:list text:style-name="List_20_1" text:continue-numbering="false">
        <text:list-item>
          <text:p text:style-name="LastListParagraph_List_20_1_Content_First"> Dans paramètres du forum, sous « <text:span text:style-name="Strong_20_Emphasis">Nombre maximal de messages</text:span> », choisissez la durée de blocage souhaitée</text:p>
        </text:list-item>
      </text:list>
      <text:p text:style-name="Text_20_body"><draw:frame draw:style-name="media" draw:name="1" text:anchor-type="as-char" draw:z-index="1" svg:width="10.583333333333cm" svg:height="6.1152355396541cm"><draw:image xlink:href="Pictures/40810b5082eb1de5a35f9ddebc465387.png" xlink:type="simple" xlink:show="embed" xlink:actuate="onLoad"/></draw:frame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webcemu.unicaen.fr/doku.php?id=moodle4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5::05:27</meta:creation-date>
    <dc:creator>Generated</dc:creator>
    <dc:date>2026-08-19T05::05:27</dc:date>
    <dc:language>en-US</dc:language>
    <meta:editing-cycles>1</meta:editing-cycles>
    <meta:editing-duration>PT0S</meta:editing-duration>
    <dc:title>moodle4:restrictions</dc:title>
  </office:meta>
</office:document-meta>
</file>