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0e97a6dc8982325f552b74a15e611f.png"/>
  <manifest:file-entry manifest:media-type="image/png" manifest:full-path="Pictures/04e0b2815612264c789184e71f19886d.png"/>
  <manifest:file-entry manifest:media-type="image/png" manifest:full-path="Pictures/4b7a93005e7b6c8454ed2fda3fee80a9.png"/>
  <manifest:file-entry manifest:media-type="image/png" manifest:full-path="Pictures/ad08c5f1bf2836681a8f4cf91634ea7f.png"/>
  <manifest:file-entry manifest:media-type="image/png" manifest:full-path="Pictures/bff8d2f3644518507528752aa6718d2b.png"/>
  <manifest:file-entry manifest:media-type="image/png" manifest:full-path="Pictures/c4475f199ab647525b78332b7ce8f47a.png"/>
  <manifest:file-entry manifest:media-type="image/png" manifest:full-path="Pictures/2c32f45310007294cb136a420523df55.png"/>
  <manifest:file-entry manifest:media-type="image/png" manifest:full-path="Pictures/46908814a4faa47e71276f3c6ed461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restauration_cours_plateforme_n_1"/><text:bookmark-start text:name="__RefHeading___changement_de_plateforme_restauration_de_cours_1"/><text:bookmark-start text:name="changement_de_plateforme_restauration_de_cours"/>Changement de plateforme &amp; Restauration de cours<text:bookmark-end text:name="__RefHeading___changement_de_plateforme_restauration_de_cours_1"/><text:bookmark-end text:name="changement_de_plateforme_restauration_de_cours"/></text:h>
      <text:p text:style-name="Text_20_body">Il est possible aux enseignants de restaurer le cours de l’année précédente.</text:p>
      <text:p text:style-name="Text_20_body"><text:span text:style-name="Strong_20_Emphasis">Toutefois quelques précautions sont à prendre avant de procéder à la restauration d'un espace de cours:</text:span></text:p>
      <text:list text:style-name="List_20_1" text:continue-numbering="false">
        <text:list-item>
          <text:p text:style-name="List_20_1_Content_First"> vérifiez que le cours de l'année précédente existe et que vous y accédez sur <text:a xlink:type="simple" xlink:href="https://ecampus-bleu.unicaen.fr" text:style-name="Internet_20_link" text:visited-style-name="Visited_20_Internet_20_Link">https://ecampus-bleu.unicaen.fr</text:a>  - rubrique “mes cours” </text:p>
        </text:list-item>
        <text:list-item>
          <text:p text:style-name="List_20_1_Content"> procédez à une vérification de l'espace en corrigeant le contenu - il est en particulier conseillé de transférer les vidéos sur  <text:a xlink:type="simple" xlink:href="https://mediatheque-pedagogique.unicaen.fr" text:style-name="Internet_20_link" text:visited-style-name="Visited_20_Internet_20_Link">la médiathèque pédagogique</text:a> pour une meilleure expérience pour les étudiants (vidéos en streaming et plus accessibles) </text:p>
        </text:list-item>
        <text:list-item>
          <text:p text:style-name="List_20_1_Content"> si vous avez <text:span text:style-name="Strong_20_Emphasis">modifié le contenu</text:span>, procédez à la <text:span text:style-name="Strong_20_Emphasis">restauration le lendemain</text:span></text:p>
        </text:list-item>
        <text:list-item>
          <text:p text:style-name="List_20_1_Content_Last"> vérifiez que vous n'êtes pas plusieurs enseignants à utiliser l'espace  et <text:span text:style-name="Strong_20_Emphasis">ne jamais restaurer un cours qui est déjà restauré ou qui contient du contenu</text:span> </text:p>
        </text:list-item>
      </text:list>
      <text:p text:style-name="Text_20_body">Voici  la procédure à suivre.</text:p>
      <text:h text:style-name="Heading_20_2" text:outline-level="2"><text:bookmark-start text:name="__RefHeading___procedure_de_restauration_2"/><text:bookmark-start text:name="procedure_de_restauration"/>Procédure de restauration<text:bookmark-end text:name="__RefHeading___procedure_de_restauration_2"/><text:bookmark-end text:name="procedure_de_restauration"/></text:h>
      <text:h text:style-name="Heading_20_3" text:outline-level="3"><text:bookmark-start text:name="__RefHeading___se_connecter_dans_le_cours_3"/><text:bookmark-start text:name="se_connecter_dans_le_cours"/>Se connecter dans le cours<text:bookmark-end text:name="__RefHeading___se_connecter_dans_le_cours_3"/><text:bookmark-end text:name="se_connecter_dans_le_cours"/></text:h>
      <text:p text:style-name="Text_20_body">Dans un premier temps, se rendre sur le tableau de bord de la nouvelle plateforme. </text:p>
      <text:p text:style-name="Text_20_body">Pour l'année 2025/2026, il s'agit de la plateforme <text:a xlink:type="simple" xlink:href="https://ecampus-vert.unicaen.fr" text:style-name="Internet_20_link" text:visited-style-name="Visited_20_Internet_20_Link">ecampus vert</text:a>.</text:p>
      <text:p text:style-name="Text_20_body"><text:span text:style-name="Strong_20_Emphasis">Se rendre dans l'espace de cours où vous êtes enseignant</text:span></text:p>
      <text:h text:style-name="Heading_20_3" text:outline-level="3"><text:bookmark-start text:name="__RefHeading___installer_le_bloc_4"/><text:bookmark-start text:name="installer_le_bloc"/>Installer le bloc<text:bookmark-end text:name="__RefHeading___installer_le_bloc_4"/><text:bookmark-end text:name="installer_le_bloc"/></text:h>
      <text:p text:style-name="Text_20_body"><draw:frame draw:style-name="media" draw:name="0" text:anchor-type="as-char" draw:z-index="0" svg:width="23.944791666667cm" style:rel-width="100%" svg:height="5.1329166666667cm" style:rel-height="scale"><draw:image xlink:href="Pictures/f30e97a6dc8982325f552b74a15e611f.png" xlink:type="simple" xlink:show="embed" xlink:actuate="onLoad"/></draw:frame></text:p>
      <text:h text:style-name="Heading_20_3" text:outline-level="3"><text:bookmark-start text:name="__RefHeading___utiliser_la_sauvegarde_5"/><text:bookmark-start text:name="utiliser_la_sauvegarde"/>Utiliser la sauvegarde<text:bookmark-end text:name="__RefHeading___utiliser_la_sauvegarde_5"/><text:bookmark-end text:name="utiliser_la_sauvegarde"/></text:h>
      <text:p text:style-name="Text_20_body">Cliquer sur “télécharger la sauvegarde  24/25”</text:p>
      <text:p text:style-name="Text_20_body"><draw:frame draw:style-name="media" draw:name="1" text:anchor-type="as-char" draw:z-index="1" svg:width="8.0433333333333cm" svg:height="2.38125cm"><draw:image xlink:href="Pictures/04e0b2815612264c789184e71f19886d.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Le temps d'accès peut être assez long si le cours distant comporte beaucoup de contenu. Le système copie cette sauvegarde d'un serveur vers un autre </text:p>
          </table:table-cell>
        </table:table-row>
      </table:table>
      <text:p text:style-name="Text_20_body">Dans la nouvelle fenêtre qui s'affiche, rechercher la rubrique <text:span text:style-name="Strong_20_Emphasis">zone de sauvegarde privée</text:span> et sélectionner la sauvegarde correspondant à votre cours </text:p>
      <text:p text:style-name="Text_20_body"><draw:frame draw:style-name="media" draw:name="3" text:anchor-type="as-char" draw:z-index="3" svg:width="31.75cm" style:rel-width="100%" svg:height="15.297875064004cm" style:rel-height="scale"><draw:image xlink:href="Pictures/ad08c5f1bf2836681a8f4cf91634ea7f.png" xlink:type="simple" xlink:show="embed" xlink:actuate="onLoad"/></draw:frame></text:p>
      <text:p text:style-name="Text_20_body"> La sauvegarde peut être <text:span text:style-name="Strong_20_Emphasis">téléchargée</text:span> sur votre poste (à des fin d'archive personnelle, par exemple) ou être <text:span text:style-name="Strong_20_Emphasis">restaurée</text:span> dans l'espace de cours. </text:p>
      <text:h text:style-name="Heading_20_3" text:outline-level="3"><text:bookmark-start text:name="__RefHeading___restaurer_6"/><text:bookmark-start text:name="restaurer"/>Restaurer<text:bookmark-end text:name="__RefHeading___restaurer_6"/><text:bookmark-end text:name="restaurer"/></text:h>
      <text:p text:style-name="Text_20_body"><text:span text:style-name="Strong_20_Emphasis">Cliquer sur “restauration”</text:span></text:p>
      <text:h text:style-name="Heading_20_4" text:outline-level="4"><text:bookmark-start text:name="__RefHeading___etape_1informations_generales_sur_la_sauvegarde_7"/><text:bookmark-start text:name="etape_1informations_generales_sur_la_sauvegarde"/>Étape 1 : informations générales sur la sauvegarde<text:bookmark-end text:name="__RefHeading___etape_1informations_generales_sur_la_sauvegarde_7"/><text:bookmark-end text:name="etape_1informations_generales_sur_la_sauvegarde"/></text:h>
      <text:p text:style-name="Text_20_body"> ⇒ cliquer sur continuer en bas de page </text:p>
      <text:h text:style-name="Heading_20_4" text:outline-level="4"><text:bookmark-start text:name="__RefHeading___etape_2destination_8"/><text:bookmark-start text:name="etape_2destination"/>Étape 2 : destination<text:bookmark-end text:name="__RefHeading___etape_2destination_8"/><text:bookmark-end text:name="etape_2destination"/></text:h>
      <text:p text:style-name="Text_20_body"> ⇒ aller à la rubrique “restaurer dans ce cours” et cocher la case “Supprimer le contenu de ce cours, puis restaurer”
<draw:frame draw:style-name="media" draw:name="4" text:anchor-type="as-char" draw:z-index="4" svg:width="15.875cm" svg:height="5.2487844408428cm"><draw:image xlink:href="Pictures/bff8d2f3644518507528752aa6718d2b.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 noter l'option “fusionner” , ne supprime rien dans le cours existant si il y a du contenu, <text:span text:style-name="Strong_20_Emphasis">mais</text:span> si les ressources existent déjà, elle sont de nouveau copiées.</text:p>
          </table:table-cell>
        </table:table-row>
      </table:table>
      <text:h text:style-name="Heading_20_4" text:outline-level="4"><text:bookmark-start text:name="__RefHeading___etape_3reglages_de_restauration_9"/><text:bookmark-start text:name="etape_3reglages_de_restauration"/>Étape 3: Réglages de restauration<text:bookmark-end text:name="__RefHeading___etape_3reglages_de_restauration_9"/><text:bookmark-end text:name="etape_3reglages_de_restauration"/></text:h>
      <text:p text:style-name="Text_20_body"><draw:frame draw:style-name="media" draw:name="6" text:anchor-type="as-char" draw:z-index="6" svg:width="25.479375cm" style:rel-width="100%" svg:height="25.611666666667cm" style:rel-height="scale"><draw:image xlink:href="Pictures/c4475f199ab647525b78332b7ce8f47a.png" xlink:type="simple" xlink:show="embed" xlink:actuate="onLoad"/></draw:frame></text:p>
      <text:h text:style-name="Heading_20_4" text:outline-level="4"><text:bookmark-start text:name="__RefHeading___etape_4contenu_10"/><text:bookmark-start text:name="etape_4contenu"/>Étape 4 : contenu<text:bookmark-end text:name="__RefHeading___etape_4contenu_10"/><text:bookmark-end text:name="etape_4contenu"/></text:h>
      <text:p text:style-name="Text_20_body">Vue de l’ensemble du contenu de votre cours. Il vous est possible dans cette étape, d'exclure certaines sections, ressources ou activités, si souhaité, en décochant les cases correspondantes. Vous n'avez pas à modifier l’entête de la page </text:p>
      <text:p text:style-name="Text_20_body"><draw:frame draw:style-name="media" draw:name="7" text:anchor-type="as-char" draw:z-index="7" svg:width="31.75cm" style:rel-width="100%" svg:height="17.66211323239cm" style:rel-height="scale"><draw:image xlink:href="Pictures/2c32f45310007294cb136a420523df55.png" xlink:type="simple" xlink:show="embed" xlink:actuate="onLoad"/></draw:frame></text:p>
      <text:h text:style-name="Heading_20_4" text:outline-level="4"><text:bookmark-start text:name="__RefHeading___etape_5verification_11"/><text:bookmark-start text:name="etape_5verification"/>Étape 5 : vérification<text:bookmark-end text:name="__RefHeading___etape_5verification_11"/><text:bookmark-end text:name="etape_5verification"/></text:h>
      <text:p text:style-name="Text_20_body">La dernière étape consiste à vérifier tous les éléments listés correspondants aux sélections préalables de contenu. </text:p>
      <text:h text:style-name="Heading_20_4" text:outline-level="4"><text:bookmark-start text:name="__RefHeading___etape_6effectuer_la_restauration_12"/><text:bookmark-start text:name="etape_6effectuer_la_restauration"/>Étape 6 : effectuer la restauration<text:bookmark-end text:name="__RefHeading___etape_6effectuer_la_restauration_12"/><text:bookmark-end text:name="etape_6effectuer_la_restauration"/></text:h>
      <text:p text:style-name="Text_20_body"><draw:frame draw:style-name="media" draw:name="8" text:anchor-type="as-char" draw:z-index="8" svg:width="40.3225cm" style:rel-width="100%" svg:height="4.524375cm" style:rel-height="scale"><draw:image xlink:href="Pictures/46908814a4faa47e71276f3c6ed461a0.png" xlink:type="simple" xlink:show="embed" xlink:actuate="onLoad"/></draw:frame></text:p>
      <text:h text:style-name="Heading_20_3" text:outline-level="3"><text:bookmark-start text:name="__RefHeading___erreurs_rencontrees_13"/><text:bookmark-start text:name="erreurs_rencontrees"/>Erreurs rencontrées<text:bookmark-end text:name="__RefHeading___erreurs_rencontrees_13"/><text:bookmark-end text:name="erreurs_rencontrees"/></text:h>
      <text:p text:style-name="Text_20_body">Il peut arriver, lors de la phase de restauration, que des messages d'erreurs apparaissent. </text:p>
      <text:p text:style-name="Text_20_body">La plupart du temps il s'agit de liens “non valides ” à refaire mais cela peut être plus “technique”.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Si vous êtes confronté à ce type d'erreur, nous vous invitons à</text:p>
            <text:list text:style-name="List_20_1" text:continue-numbering="false">
              <text:list-item>
                <text:p text:style-name="List_20_1_Content_First"> faire une copie d'écran</text:p>
              </text:list-item>
              <text:list-item>
                <text:p text:style-name="List_20_1_Content_Last"> nous écrire à cemu.assistance@unicaen.fr en précisant le lien du cours</text:p>
              </text:list-item>
            </text:list>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6::31:55</meta:creation-date>
    <dc:creator>Generated</dc:creator>
    <dc:date>2026-08-16T06::31:55</dc:date>
    <dc:language>en-US</dc:language>
    <meta:editing-cycles>1</meta:editing-cycles>
    <meta:editing-duration>PT0S</meta:editing-duration>
    <dc:title>moodle4:restauration_cours_plateforme_n_1</dc:title>
  </office:meta>
</office:document-meta>
</file>