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dc51406cfa458ab53860b2313f75a50f.png"/>
  <manifest:file-entry manifest:media-type="image/png" manifest:full-path="Pictures/a71516f199fd0a02fb5f1a4360699a98.png"/>
  <manifest:file-entry manifest:media-type="image/png" manifest:full-path="Pictures/5261e4709a76169527bfa402e2bba535.png"/>
  <manifest:file-entry manifest:media-type="image/png" manifest:full-path="Pictures/7dfbcb7d1df9198bd5fb2e81b24b6b87.png"/>
  <manifest:file-entry manifest:media-type="image/png" manifest:full-path="Pictures/60f5a2f356f97277efbc623d60e16607.png"/>
  <manifest:file-entry manifest:media-type="image/png" manifest:full-path="Pictures/22e1e1b6f90cd571ab635af825499209.png"/>
  <manifest:file-entry manifest:media-type="image/png" manifest:full-path="Pictures/0faa8ace5bd79cf1169b5389d09afa48.png"/>
  <manifest:file-entry manifest:media-type="image/png" manifest:full-path="Pictures/075ea8f96bd6b6aab9a2e40778c21f9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source:fichier"/><text:bookmark-start text:name="__RefHeading___ajouter_une_ressource_fichier_1"/><text:bookmark-start text:name="ajouter_une_ressource_fichier"/>Ajouter une ressource Fichier<text:bookmark-end text:name="__RefHeading___ajouter_une_ressource_fichier_1"/><text:bookmark-end text:name="ajouter_une_ressource_fich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méthode la plus simple consiste à <text:span text:style-name="Strong_20_Emphasis">glisser-déposer les fichiers directement dans l'espace de cours</text:span>, à l'emplacement où l'on souhaite les voir s'afficher. Pour cela :</text:p>
            <text:list text:style-name="List_20_1" text:continue-numbering="false">
              <text:list-item>
                <text:p text:style-name="List_20_1_Content_First"> cliquer sur le bouton d'activation du “Mode édition” ;</text:p>
              </text:list-item>
              <text:list-item>
                <text:p text:style-name="List_20_1_Content"> faites en sorte d'avoir l'explorateur de fichiers et le navigateur simultanément sur votre écran ;</text:p>
              </text:list-item>
              <text:list-item>
                <text:p text:style-name="List_20_1_Content"> sélectionnez le fichier que vous souhaitez déposer ;</text:p>
              </text:list-item>
              <text:list-item>
                <text:p text:style-name="List_20_1_Content"> avec votre souris, glissez-le dans la section de votre espace de cours ;</text:p>
              </text:list-item>
              <text:list-item>
                <text:p text:style-name="List_20_1_Content_Last"> relâchez la souris, le dépôt du document est automatique.</text:p>
              </text:list-item>
            </text:list>
            <text:p text:style-name="Text_20_body">Si vous rencontrez des difficultés, suivez le tutoriel ci-dessous.</text:p>
          </table:table-cell>
        </table:table-row>
      </table:table>
      <text:h text:style-name="Heading_20_1" text:outline-level="1"><text:bookmark-start text:name="__RefHeading___etape_1cliquer_sur_le_bouton_d_activation_du_mode_edition_en_haut_a_droite_de_la_page_2"/><text:bookmark-start text:name="etape_1cliquer_sur_le_bouton_d_activation_du_mode_edition_en_haut_a_droite_de_la_page"/>Étape 1 : Cliquer sur le bouton d'activation du "Mode édition" en haut à droite de la page<text:bookmark-end text:name="__RefHeading___etape_1cliquer_sur_le_bouton_d_activation_du_mode_edition_en_haut_a_droite_de_la_page_2"/><text:bookmark-end text:name="etape_1cliquer_sur_le_bouton_d_activation_du_mode_edition_en_haut_a_droite_de_la_page"/></text:h>
      <text:p text:style-name="Text_20_body"><draw:frame draw:style-name="mediacenter" draw:name="Mode édition activé Legend" text:anchor-type="paragraph" draw:z-index="0" svg:width="10.583333333333cm"><draw:text-box><text:p text:style-name="legendcenter"><draw:frame draw:style-name="mediacenter" draw:name="Mode édition activé" text:anchor-type="paragraph" draw:z-index="1" svg:width="10.583333333333cm" svg:height="1.7971698113208cm"><draw:image xlink:href="Pictures/dc51406cfa458ab53860b2313f75a50f.png" xlink:type="simple" xlink:show="embed" xlink:actuate="onLoad"/></draw:frame>Mode édition activé</text:p></draw:text-box></draw:frame></text:p>
      <text:p text:style-name="Text_20_body"><draw:frame draw:style-name="mediacenter" draw:name=" Mode édition désactivé Legend" text:anchor-type="paragraph" draw:z-index="0" svg:width="10.583333333333cm"><draw:text-box><text:p text:style-name="legendcenter"><draw:frame draw:style-name="mediacenter" draw:name=" Mode édition désactivé" text:anchor-type="paragraph" draw:z-index="2" svg:width="10.583333333333cm" svg:height="1.5974842767296cm"><draw:image xlink:href="Pictures/a71516f199fd0a02fb5f1a4360699a98.png" xlink:type="simple" xlink:show="embed" xlink:actuate="onLoad"/></draw:frame> Mode édition désactivé</text:p></draw:text-box></draw:frame></text:p>
      <text:h text:style-name="Heading_20_1" text:outline-level="1"><text:bookmark-start text:name="__RefHeading___etape_2cliquer_sur_ajouter_du_contenu_3"/><text:bookmark-start text:name="etape_2cliquer_sur_ajouter_du_contenu"/>Étape 2 : Cliquer sur "+ Ajouter du contenu"<text:bookmark-end text:name="__RefHeading___etape_2cliquer_sur_ajouter_du_contenu_3"/><text:bookmark-end text:name="etape_2cliquer_sur_ajouter_du_contenu"/></text:h>
      <text:p text:style-name="Text_20_body">Entre chaque contenu de votre espace de cours et sous chaque section, un signe “+” apparaît. Cliquez dessus pour ajouter du contenu.</text:p>
      <text:p text:style-name="Text_20_body"><draw:frame draw:style-name="mediacenter" draw:name="3" text:anchor-type="paragraph" draw:z-index="3" svg:width="21.166666666667cm" style:rel-width="100%" svg:height="7.1966666666667cm" style:rel-height="scale"><draw:image xlink:href="Pictures/5261e4709a76169527bfa402e2bba535.png" xlink:type="simple" xlink:show="embed" xlink:actuate="onLoad"/></draw:frame></text:p>
      <text:p text:style-name="Text_20_body">Cliquez ensuite sur “Activité ou ressource”.</text:p>
      <text:p text:style-name="Text_20_body"><draw:frame draw:style-name="mediacenter" draw:name="4" text:anchor-type="paragraph" draw:z-index="4" svg:width="32.385cm" style:rel-width="100%" svg:height="7.223125cm" style:rel-height="scale"><draw:image xlink:href="Pictures/7dfbcb7d1df9198bd5fb2e81b24b6b87.png" xlink:type="simple" xlink:show="embed" xlink:actuate="onLoad"/></draw:frame></text:p>
      <text:h text:style-name="Heading_20_1" text:outline-level="1"><text:bookmark-start text:name="__RefHeading___etape_3selectionner_fichier_4"/><text:bookmark-start text:name="etape_3selectionner_fichier"/>Étape 3 : Sélectionner "Fichier"<text:bookmark-end text:name="__RefHeading___etape_3selectionner_fichier_4"/><text:bookmark-end text:name="etape_3selectionner_fichier"/></text:h>
      <text:p text:style-name="Text_20_body">Dans le sélecteur d'activité, cliquez sur l'onglet <text:span text:style-name="Strong_20_Emphasis">Ressources</text:span>, puis sur <text:span text:style-name="Strong_20_Emphasis">Fichier</text:span>.</text:p>
      <text:p text:style-name="Text_20_body"><draw:frame draw:style-name="mediacenter" draw:name="5" text:anchor-type="paragraph" draw:z-index="5" svg:width="30.95625cm" style:rel-width="100%" svg:height="17.409583333333cm" style:rel-height="scale"><draw:image xlink:href="Pictures/60f5a2f356f97277efbc623d60e16607.png" xlink:type="simple" xlink:show="embed" xlink:actuate="onLoad"/></draw:frame></text:p>
      <text:h text:style-name="Heading_20_1" text:outline-level="1"><text:bookmark-start text:name="__RefHeading___etape_4donner_un_nom_au_fichier_5"/><text:bookmark-start text:name="etape_4donner_un_nom_au_fichier"/>Étape 4 : Donner un nom au fichier<text:bookmark-end text:name="__RefHeading___etape_4donner_un_nom_au_fichier_5"/><text:bookmark-end text:name="etape_4donner_un_nom_au_fichier"/></text:h>
      <text:p text:style-name="Text_20_body"><draw:frame draw:style-name="mediacenter" draw:name="6" text:anchor-type="paragraph" draw:z-index="6" svg:width="32.86125cm" style:rel-width="100%" svg:height="12.938125cm" style:rel-height="scale"><draw:image xlink:href="Pictures/22e1e1b6f90cd571ab635af825499209.png" xlink:type="simple" xlink:show="embed" xlink:actuate="onLoad"/></draw:frame></text:p>
      <text:h text:style-name="Heading_20_1" text:outline-level="1"><text:bookmark-start text:name="__RefHeading___etape_5deposer_le_fichier_6"/><text:bookmark-start text:name="etape_5deposer_le_fichier"/>Étape 5 : Déposer le fichier<text:bookmark-end text:name="__RefHeading___etape_5deposer_le_fichier_6"/><text:bookmark-end text:name="etape_5deposer_le_fichier"/></text:h>
      <text:p text:style-name="Text_20_body">Dans la zone “Sélectionner des fichiers” <text:span text:style-name="Strong_20_Emphasis">glissez-déposez</text:span> le ou les fichier(s) à ajouter dans la zone de dépôt, ou <text:span text:style-name="Strong_20_Emphasis">cliquez</text:span> dans la zone de dépôt pour ajouter le ou les fichier(s) en parcourant vos répertoires :</text:p>
      <text:p text:style-name="Text_20_body"><draw:frame draw:style-name="mediacenter" draw:name="7" text:anchor-type="paragraph" draw:z-index="7" svg:width="31.4325cm" style:rel-width="100%" svg:height="7.9375cm" style:rel-height="scale"><draw:image xlink:href="Pictures/0faa8ace5bd79cf1169b5389d09afa48.png" xlink:type="simple" xlink:show="embed" xlink:actuate="onLoad"/></draw:frame></text:p>
      <text:h text:style-name="Heading_20_1" text:outline-level="1"><text:bookmark-start text:name="__RefHeading___etape_6enregistrer_7"/><text:bookmark-start text:name="etape_6enregistrer"/>Étape 6 : Enregistrer<text:bookmark-end text:name="__RefHeading___etape_6enregistrer_7"/><text:bookmark-end text:name="etape_6enregistrer"/></text:h>
      <text:p text:style-name="Text_20_body">Faites défiler la page vers le bas. Cliquez sur “Enregistrer et revenir au cours” pour terminer le dépôt de votre document :</text:p>
      <text:p text:style-name="Text_20_body"><draw:frame draw:style-name="mediacenter" draw:name="8" text:anchor-type="paragraph" draw:z-index="8" svg:width="27.596041666667cm" style:rel-width="100%" svg:height="10.292291666667cm" style:rel-height="scale"><draw:image xlink:href="Pictures/075ea8f96bd6b6aab9a2e40778c21f9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3::51:24</meta:creation-date>
    <dc:creator>Generated</dc:creator>
    <dc:date>2026-08-13T03::51:24</dc:date>
    <dc:language>en-US</dc:language>
    <meta:editing-cycles>1</meta:editing-cycles>
    <meta:editing-duration>PT0S</meta:editing-duration>
    <dc:title>moodle4:ressource:fichier</dc:title>
  </office:meta>
</office:document-meta>
</file>