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b2ac3a29c4b5274cb11f1fd1ed2d14.png"/>
  <manifest:file-entry manifest:media-type="image/png" manifest:full-path="Pictures/fe502e984d352f07c62cda20b2451607.png"/>
  <manifest:file-entry manifest:media-type="image/png" manifest:full-path="Pictures/1099d261bf6c7696c4353081a9dfc644.png"/>
  <manifest:file-entry manifest:media-type="image/png" manifest:full-path="Pictures/3953e226f12647d19953173d74b8fa03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chercher_cours_archive"/><text:bookmark-start text:name="__RefHeading___rechercher_un_cours_archive_1"/><text:bookmark-start text:name="rechercher_un_cours_archive"/>Rechercher un cours archivé<text:bookmark-end text:name="__RefHeading___rechercher_un_cours_archive_1"/><text:bookmark-end text:name="rechercher_un_cours_archive"/></text:h>
      <text:p text:style-name="Text_20_body">Lors de la bascule annuelle de ecampus, en cas de changement de modélisation APOGEE par les scolarités, les cours obsolètes de l'année N-1 sont archivés pendant un an sur ecampus et préfixés avec “Ex_”. Ils sont également supprimés de leur ancienne catégorie.
Il existe également une <text:a xlink:type="simple" xlink:href="https://webcemu.unicaen.fr/doku.php?id=cemu:plateformes:moodle:plateforme_archives" text:style-name="Internet_20_link" text:visited-style-name="Visited_20_Internet_20_Link">plateforme d'archives</text:a> qui est la copie conforme de l'année N-1. Elle accessible ici : <text:a xlink:type="simple" xlink:href="https://kecampuslast.unicaen.fr/moodle/my/" text:style-name="Internet_20_link" text:visited-style-name="Visited_20_Internet_20_Link">https://kecampuslast.unicaen.fr/moodle/my/</text:a></text:p>
      <text:p text:style-name="Text_20_body"><draw:frame draw:style-name="mediacenter" draw:name="0" text:anchor-type="paragraph" draw:z-index="0" svg:width="20.134791666667cm" style:rel-width="100%" svg:height="16.245416666667cm" style:rel-height="scale"><draw:image xlink:href="Pictures/27b2ac3a29c4b5274cb11f1fd1ed2d14.png" xlink:type="simple" xlink:show="embed" xlink:actuate="onLoad"/></draw:frame>

<text:span text:style-name="Emphasis"> Cliquez sur <text:span text:style-name="Strong_20_Emphasis">Paramètres avancés</text:span>.</text:span>
<draw:frame draw:style-name="mediacenter" draw:name="1" text:anchor-type="paragraph" draw:z-index="1" svg:width="20.134791666667cm" style:rel-width="100%" svg:height="16.245416666667cm" style:rel-height="scale"><draw:image xlink:href="Pictures/fe502e984d352f07c62cda20b2451607.png" xlink:type="simple" xlink:show="embed" xlink:actuate="onLoad"/></draw:frame>

<text:span text:style-name="Emphasis"> Continuez vers le site.</text:span>
<draw:frame draw:style-name="mediacenter" draw:name="2" text:anchor-type="paragraph" draw:z-index="2" svg:width="20.134791666667cm" style:rel-width="100%" svg:height="16.245416666667cm" style:rel-height="scale"><draw:image xlink:href="Pictures/1099d261bf6c7696c4353081a9dfc644.png" xlink:type="simple" xlink:show="embed" xlink:actuate="onLoad"/></draw:frame>

<text:span text:style-name="Emphasis"> Vous pouvez vous connecter au moyen de votre compte CAS.</text:span>
</text:p>
      <text:h text:style-name="Heading_20_2" text:outline-level="2"><text:bookmark-start text:name="__RefHeading___procedure_2"/><text:bookmark-start text:name="procedure"/>Procédure<text:bookmark-end text:name="__RefHeading___procedure_2"/><text:bookmark-end text:name="procedure"/></text:h>
      <text:list text:style-name="Numbering_20_1" text:continue-numbering="false">
        <text:list-item>
          <text:p text:style-name="Numbering_20_1_Content_First"> <text:span text:style-name="Strong_20_Emphasis">consulter la plateforme d'archives</text:span> : <text:a xlink:type="simple" xlink:href="https://kecampuslast.unicaen.fr/moodle/my/" text:style-name="Internet_20_link" text:visited-style-name="Visited_20_Internet_20_Link">https://kecampuslast.unicaen.fr/moodle/my/</text:a></text:p>
        </text:list-item>
        <text:list-item>
          <text:p text:style-name="Numbering_20_1_Content"> <text:span text:style-name="Strong_20_Emphasis">chercher le cours</text:span> de l'an dernier (en passant par les catégories OU la recherche générale OU via le profil de l'enseignant qui liste les cours auxquels il était inscrit)</text:p>
        </text:list-item>
        <text:list-item>
          <text:p text:style-name="Numbering_20_1_Content"> <text:span text:style-name="Strong_20_Emphasis">récupérer l'ID du cours</text:span> (dans l'URL)<text:line-break/><draw:frame draw:style-name="mediacenter" draw:name="3" text:anchor-type="paragraph" draw:z-index="3" svg:width="22.436666666667cm" style:rel-width="100%" svg:height="4.206875cm" style:rel-height="scale"><draw:image xlink:href="Pictures/3953e226f12647d19953173d74b8fa03.png" xlink:type="simple" xlink:show="embed" xlink:actuate="onLoad"/></draw:frame></text:p>
        </text:list-item>
        <text:list-item>
          <text:p text:style-name="Numbering_20_1_Content_Last"> visiter <text:span text:style-name="Strong_20_Emphasis">la plateforme actuelle</text:span> : <text:a xlink:type="simple" xlink:href="https://ecampus.unicaen.fr/course/view.php?id=XXXXX" text:style-name="Internet_20_link" text:visited-style-name="Visited_20_Internet_20_Link">https://ecampus.unicaen.fr/course/view.php?id=XXXXX</text:a> (en remplaçant XXXXX par l'ID du cours)</text:p>
        </text:list-item>
      </text:list>
      <text:h text:style-name="Heading_20_2" text:outline-level="2"><text:bookmark-start text:name="__RefHeading___limitations_3"/><text:bookmark-start text:name="limitations"/>Limitations<text:bookmark-end text:name="__RefHeading___limitations_3"/><text:bookmark-end text:name="limitations"/></text:h>
      <text:p text:style-name="Text_20_body">Il est possible que dans ces espaces de cours archivés, des ressources déposées (pdf…autres supports), soient manquantes du fait que les données associées à ces espaces de cours sont partiellement disponibles. Il est prévu que l'année prochaine, l’intégralité des ressources des espaces de cours archivés soient mises à disposition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accéder à la plateforme d'archive, il faut impérativement être connecté au réseau de l'université car cette plateforme n'est pas accessible en dehors de ce réseau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0::16:59</meta:creation-date>
    <dc:creator>Generated</dc:creator>
    <dc:date>2026-08-17T10::16:59</dc:date>
    <dc:language>en-US</dc:language>
    <meta:editing-cycles>1</meta:editing-cycles>
    <meta:editing-duration>PT0S</meta:editing-duration>
    <dc:title>moodle4:rechercher_cours_archive</dc:title>
  </office:meta>
</office:document-meta>
</file>